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0">
            <text:p>2017-0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1">
            <text:p>2025-09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6">
            <text:p>2017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3">
            <text:p>2017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0">
            <text:p>2017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26">
            <text:p>2017-07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6">
            <text:p>2017-05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6">
            <text:p>2020-04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8-31">
            <text:p>2022-08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4">
            <text:p>2017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1">
            <text:p>2022-07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1">
            <text:p>2021-09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10">
            <text:p>2017-02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7">
            <text:p>2017-0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4">
            <text:p>2017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2-19">
            <text:p>2025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4">
            <text:p>2019-06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6">
            <text:p>2017-07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4">
            <text:p>2017-02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30">
            <text:p>2021-03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5-12">
            <text:p>2017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7">
            <text:p>2017-04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2">
            <text:p>2017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6">
            <text:p>2017-07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3">
            <text:p>2017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4">
            <text:p>2017-02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7">
            <text:p>2017-04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10">
            <text:p>2017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6">
            <text:p>2017-06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5-26">
            <text:p>2017-05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4">
            <text:p>2017-03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7">
            <text:p>2017-0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5-20">
            <text:p>2022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2">
            <text:p>2017-05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07">
            <text:p>2017-04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5">
            <text:p>2023-09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4">
            <text:p>2017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20">
            <text:p>2021-09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3">
            <text:p>2017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8-31">
            <text:p>2022-08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1">
            <text:p>2022-07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3">
            <text:p>2017-01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6">
            <text:p>2017-06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8-31">
            <text:p>2022-08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21">
            <text:p>2022-07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6">
            <text:p>2017-06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5">
            <text:p>2023-09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21">
            <text:p>2022-07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05-19">
            <text:p>2017-05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8-03">
            <text:p>2021-08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09">
            <text:p>2020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09">
            <text:p>2020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6">
            <text:p>2017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09">
            <text:p>2020-1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4">
            <text:p>2017-02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0">
            <text:p>2017-03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13">
            <text:p>2021-1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0">
            <text:p>2017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7">
            <text:p>2017-04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3">
            <text:p>2019-05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2">
            <text:p>2019-10-0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