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0">
            <text:p>2019-0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0">
            <text:p>2021-09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4">
            <text:p>2017-07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6">
            <text:p>2022-05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5">
            <text:p>2017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08">
            <text:p>2021-04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05">
            <text:p>2018-09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4">
            <text:p>2020-07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4">
            <text:p>2017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0">
            <text:p>2024-06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20">
            <text:p>2020-07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0">
            <text:p>2020-1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1">
            <text:p>2022-07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8-02">
            <text:p>2017-08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3">
            <text:p>2023-09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1">
            <text:p>2021-07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0">
            <text:p>2019-0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6">
            <text:p>2023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6">
            <text:p>2024-09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2">
            <text:p>2024-07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06">
            <text:p>2021-09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1">
            <text:p>2020-07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3">
            <text:p>2018-04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3">
            <text:p>2018-05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5">
            <text:p>2025-07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3">
            <text:p>2018-05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0">
            <text:p>2025-09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6">
            <text:p>2024-09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13">
            <text:p>2024-05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1">
            <text:p>2022-07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08">
            <text:p>2021-04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5">
            <text:p>2025-07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5">
            <text:p>2017-05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6">
            <text:p>2020-06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1">
            <text:p>2021-07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5">
            <text:p>2017-1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9">
            <text:p>2020-04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2">
            <text:p>2024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23">
            <text:p>2019-04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0">
            <text:p>2020-1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1">
            <text:p>2020-07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2">
            <text:p>2024-09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0">
            <text:p>2024-06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4">
            <text:p>014</text:p>
          </table:table-cell>
          <table:table-cell office:value-type="string" office:string-value="TAR FRIULI VENEZIA GIULIA - TRIESTE">
            <text:p>TAR FRIULI VENEZIA GIULIA - TRIEST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5">
            <text:p>2025-02-05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