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30">
            <text:p>2025-07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6">
            <text:p>2017-0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6">
            <text:p>2017-02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30">
            <text:p>2025-04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2">
            <text:p>2019-12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8-02">
            <text:p>2017-08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03">
            <text:p>2021-03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31">
            <text:p>2019-07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21">
            <text:p>2022-10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31">
            <text:p>2024-07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22">
            <text:p>2020-1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01">
            <text:p>2021-04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7">
            <text:p>2021-0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9">
            <text:p>2023-0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3">
            <text:p>2021-0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5">
            <text:p>2021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9">
            <text:p>2020-07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2">
            <text:p>2022-03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6">
            <text:p>2023-0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4">
            <text:p>2019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22">
            <text:p>2020-1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0">
            <text:p>2021-09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9">
            <text:p>2021-05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1">
            <text:p>2021-0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22">
            <text:p>2020-1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31">
            <text:p>2018-07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07">
            <text:p>2023-07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1">
            <text:p>2021-04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4">
            <text:p>2019-07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5">
            <text:p>2022-1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2-13">
            <text:p>2021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0">
            <text:p>2020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16">
            <text:p>2023-0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9">
            <text:p>2023-0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30">
            <text:p>2025-07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2">
            <text:p>2021-09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9">
            <text:p>2017-0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6">
            <text:p>2022-0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9">
            <text:p>2019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31">
            <text:p>2018-07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01">
            <text:p>2021-04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9">
            <text:p>2020-07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8">
            <text:p>2018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2">
            <text:p>2022-0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2">
            <text:p>2022-03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7">
            <text:p>2021-0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4">
            <text:p>2018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3">
            <text:p>2021-10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30">
            <text:p>2022-11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1">
            <text:p>2020-04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6">
            <text:p>2023-0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4">
            <text:p>2018-04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8">
            <text:p>2018-01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6">
            <text:p>2019-06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2">
            <text:p>2021-09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07">
            <text:p>2023-07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4">
            <text:p>2019-09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1">
            <text:p>2021-01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2">
            <text:p>2019-1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9">
            <text:p>2017-0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8">
            <text:p>2018-0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1">
            <text:p>2019-04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9">
            <text:p>2019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0">
            <text:p>2020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8">
            <text:p>2022-07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31">
            <text:p>2019-07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21">
            <text:p>2022-1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30">
            <text:p>2025-04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03">
            <text:p>2021-03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7">
            <text:p>2024-07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8">
            <text:p>2017-01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8">
            <text:p>2018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9">
            <text:p>2021-05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1">
            <text:p>2019-04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4">
            <text:p>2024-04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4">
            <text:p>2019-09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6">
            <text:p>2017-0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3">
            <text:p>2019-05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9">
            <text:p>2023-0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3">
            <text:p>2021-0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5">
            <text:p>2021-07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6">
            <text:p>2022-03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1">
            <text:p>2020-07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30">
            <text:p>2021-06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9">
            <text:p>2023-0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1">
            <text:p>2023-03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31">
            <text:p>2024-07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9">
            <text:p>2021-09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1">
            <text:p>2017-03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0">
            <text:p>2020-1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9">
            <text:p>2022-01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8">
            <text:p>2022-07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7">
            <text:p>2021-10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8-02">
            <text:p>2017-08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6">
            <text:p>2019-06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17">
            <text:p>017</text:p>
          </table:table-cell>
          <table:table-cell office:value-type="string" office:string-value="TAR LOMBARDIA - BRESCIA">
            <text:p>TAR LOMBARDIA - BRESC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