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DEPOSITO">
            <text:p>ANNO_DEPOSI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NUMERO_RICORSI_PERVENUTI">
            <text:p>NUMERO_RICORSI_PERVENUTI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IMITERI -&gt; CONCESSIONE DI AREE CIMITERIALI">
            <text:p>CIMITERI -&gt; CONCESSIONE DI AREE CIMITER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ISTRUZIONE PUBBLICA">
            <text:p>SILENZIO DELLA PUBBLICA AMMINISTRAZIONE -&gt; ISTRUZIONE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MISTI -&gt; ESCLUSIONE">
            <text:p>APPALTI MIS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MAGISTRATI ORDINARI -&gt; MAGISTRATI ONORARI">
            <text:p>MAGISTRATI ORDINARI -&gt; MAGISTRATI ONOR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CONSIGLIERE COMUNALE">
            <text:p>COMUNI -&gt; CONSIGLIERE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UNIVERSITARI -&gt; CONCORSI RISERVATI">
            <text:p>CONCORSI -&gt; CONCORSI UNIVERSITARI -&gt; CONCORSI RISERV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DANNO AMBIENTALE">
            <text:p>AMBIENTE -&gt; DANN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ORGANIZZAZIONE DEGLI UFFICI">
            <text:p>COMUNI -&gt; ORGANIZZAZIONE DEGLI UFF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 -&gt; GEOLOGI">
            <text:p>PROFESSIONI E MESTIERI -&gt; GEOLO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SCUOLA -&gt; CONTRATTO">
            <text:p>APPALTI SCUOLA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AMMISSIONE ALTRO CONCORRENTE">
            <text:p>APPALTI PUBBLICI DI FORNITURE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STATO DI DISSESTO">
            <text:p>COMUNI -&gt; STATO DI DISSES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MPIEGATI CIVILI DELLO STATO -&gt; STATO GIUR. (TRASF.,CONGEDI,ESTINZ. RAPPORTO,ETC.)">
            <text:p>PUBBLICO IMPIEGO -&gt; IMPIEGATI CIVILI DELLO STATO -&gt; STATO GIUR. (TRASF.,CONGEDI,ESTINZ. RAPPORTO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IMPIEGATI REGIONALI">
            <text:p>REGIONI -&gt; IMPIEGATI REG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IRCOLAZIONE STRADALE -&gt; ALTRO">
            <text:p>CIRCOLAZIONE STRAD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RBANISTICA -&gt; RISARCIMENTO DANNI">
            <text:p>URBANIST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1">
            <text:p>2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IFIUTI -&gt; DISCARICHE">
            <text:p>RIFIUTI -&gt; DISCAR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IMPOSTE REGIONALI">
            <text:p>REGIONI -&gt; IMPOSTE REG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ORGANIZZAZIONE">
            <text:p>AZIENDA SANITARIA LOCALE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STABILIZZAZIONE">
            <text:p>PUBBLICO IMPIEGO -&gt; STABI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SEGNANTI -&gt; RISARCIMENTO DANNI">
            <text:p>INSEGNA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IMITERI -&gt; CONCESSIONE DI AREE CIMITERIALI">
            <text:p>CIMITERI -&gt; CONCESSIONE DI AREE CIMITER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ENTI OSPEDALIERI">
            <text:p>AZIENDA SANITARIA LOCALE -&gt; ENTI OSPEDAL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ITTADINANZA -&gt; RISARCIMENTO DANNI">
            <text:p>CITTADINANZ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SANITÀ -&gt; AMMISSIONE ALTRO CONCORRENTE">
            <text:p>APPALTI SANITÀ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ENSIONI -&gt; ALTRO">
            <text:p>PENS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">
            <text:p>SICUREZ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DIPENDENTI NON SANITARI ASL E OSPEDALIERI -&gt; BANDO">
            <text:p>CONCORSI -&gt; CONCORSI DIPENDENTI NON SANITARI ASL E OSPEDALIE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 -&gt; ASSICURAZIONI">
            <text:p>SERVIZI PUBBLICI -&gt; ASSICUR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TELEVISIONE E RADIO -&gt; ANTENNE">
            <text:p>TELEVISIONE E RADIO -&gt; ANTEN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 -&gt; RISARCIMENTO DEL DANNO">
            <text:p>SERVIZI PUBBLIC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IANO NAZIONALE DI RIPRESA E RESILIENZA (PNRR) -&gt; UNIVERSITÀ">
            <text:p>PIANO NAZIONALE DI RIPRESA E RESILIENZA (PNRR)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REGIONI -&gt; ALTRO">
            <text:p>CONCORSI -&gt; CONCORSI 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O SANITARIO NAZIONALE -&gt; STRUTTURE SANITARIE PRIVATE CONVENZIONATE O ACCREDITATE">
            <text:p>SERVIZIO SANITARIO NAZIONALE -&gt; STRUTTURE SANITARIE PRIVATE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IMPOSTE REGIONALI">
            <text:p>REGIONI -&gt; IMPOSTE REG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O SANITARIO NAZIONALE -&gt; STRUTTURE SANITARIE PUBBLICHE (ORGANIZZ.,ATTIVITA')">
            <text:p>SERVIZIO SANITARIO NAZIONALE -&gt; STRUTTURE SANITARIE PUBBLICHE (ORGANIZZ.,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SERVIZI PUBBLICI LOCALI">
            <text:p>COMUNI -&gt; SERVIZI PUBBLIC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BONIFICA">
            <text:p>AMBIENTE -&gt;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ENSIONI -&gt; ALTRO">
            <text:p>PENS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7">
            <text:p>17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NEL SETTORE DELLA DIFESA -&gt; ESCLUSIONE">
            <text:p>APPALTI NEL SETTORE DELLA DIFESA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NIMALI -&gt; RANDAGISMO">
            <text:p>ANIMALI -&gt; RANDAGIS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PROVVEDIMENTI DEL COMMISSARIO AD ACTA">
            <text:p>ESECUZIONE DEL GIUDICATO -&gt; PROVVEDIMENTI DEL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RTI -&gt; ALTRO">
            <text:p>POR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BENI PAESAGGISTICI -&gt; SANZIONI">
            <text:p>BENI PAESAGGISTICI -&gt;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RISARCIMENTO DANNI">
            <text:p>AUTORIZZAZIONI E CONCESSIONI AMMINISTRATIV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BILANCIO">
            <text:p>COMUNI -&gt; BILAN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IMPIEGATI COMUNALI">
            <text:p>COMUNI -&gt; IMPIEGA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PROCEDIMENTO DISCIPLINARE">
            <text:p>PUBBLICO IMPIEG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COMUNITÀ MONTANA">
            <text:p>COMUNI -&gt; COMUNITÀ MONTA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ENTI OSPEDALIERI">
            <text:p>AZIENDA SANITARIA LOCALE -&gt; ENTI OSPEDAL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CLASSIFICABILE/NON RICLASSIFICATO">
            <text:p>NON CLASSIFICABILE/NON RICLASSIF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FERROVIE, TRANVIE, FILOVIE -&gt; ALTRO">
            <text:p>FERROVIE, TRANVIE, FILOVI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RISARCIMENTO DANNI">
            <text:p>AZIENDA SANITARIA LOCAL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PREVIDENZA E ASSISTENZA">
            <text:p>SILENZIO DELLA PUBBLICA AMMINISTRAZIONE -&gt; PREVIDENZA E ASSIST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NEL SETTORE DELLA DIFESA -&gt; BANDO">
            <text:p>APPALTI NEL SETTORE DELLA DIFESA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PORT -&gt; CONTRIBUTI">
            <text:p>SPORT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GUARDIA DI FINANZA -&gt; INFERMITÀ, LESIONI ED EQUO INDENNIZZO">
            <text:p>GUARDIA DI FINANZA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ITTÀ METROPOLITANE -&gt; RISARCIMENTO DANNI">
            <text:p>CITTÀ METROPOLITAN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PENITENZIARIA -&gt; STATO GIURIDICO">
            <text:p>POLIZIA PENITENZIARIA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MMISSIONE ALTRO CONCORRENTE">
            <text:p>APPALTI PUBBLICI DI LAVOR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BANCHE -&gt; ISTITUTI DI CREDITO DI DIRITTO PUBBLICO">
            <text:p>BANCHE -&gt; ISTITUTI DI CREDITO DI DIRITT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MERCIO, ARTIGIANATO -&gt; ESERCIZIO COMMERCIALE -&gt; AUTORIZZAZIONE DI COMMERCIO (RILASCIO)">
            <text:p>COMMERCIO, ARTIGIANATO -&gt; ESERCIZIO COMMERCIALE -&gt; AUTORIZZAZIONE DI COMMERCIO (RILASCI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MMISSIONE ALTRO CONCORRENTE">
            <text:p>APPALTI PUBBLICI DI LAVOR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31">
            <text:p>3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7">
            <text:p>27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6">
            <text:p>26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22">
            <text:p>2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BENI PUBBLICI">
            <text:p>DEMANIO E PATRIMONIO -&gt; BEN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7">
            <text:p>17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SI CIVICI -&gt; ALTRO">
            <text:p>USI CIV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MAGISTRATI ORDINARI -&gt; TRATTAMENTO ECONOMICO E INDENNITÀ">
            <text:p>MAGISTRATI ORDIN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EDILIZIA ECONOMICA POPOLARE (O RESIDENZIALE PUBBLICA)">
            <text:p>SILENZIO DELLA PUBBLICA AMMINISTRAZIONE -&gt; EDILIZIA ECONOMICA POPOLARE (O RESIDENZIALE PUBBLIC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VOCAZIONE (GIUDIZIO)">
            <text:p>REVOCAZIONE (GIUDIZI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ENSIONI -&gt; ALTRO">
            <text:p>PENS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RISARCIMENTO DANNI">
            <text:p>AZIENDA SANITARIA LOCAL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RISARCIMENTO DANNI">
            <text:p>AZIENDA SANITARIA LOCAL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DOTAZIONI ORGANICHE">
            <text:p>PUBBLICO IMPIEGO -&gt; DOTAZIONI ORGAN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SERVIZI PUBBLICI LOCALI">
            <text:p>COMUNI -&gt; SERVIZI PUBBLIC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POLIZIA URBANA">
            <text:p>COMUNI -&gt; POLIZIA URBA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DANNO AMBIENTALE">
            <text:p>AMBIENTE -&gt; DANN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IMPIEGATI COMUNALI">
            <text:p>COMUNI -&gt; IMPIEGA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RTI -&gt; ALTRO">
            <text:p>POR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RISARCIMENTO DANNI">
            <text:p>POLIZIA DI STAT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SFERIMENTO">
            <text:p>PUBBLICO IMPIEG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1">
            <text:p>2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FARMACIA">
            <text:p>FARMA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MPIEGATI COMUNALI E PROVINCIALI">
            <text:p>PUBBLICO IMPIEGO -&gt; IMPIEGATI COMUNALI E PROVINC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RTI -&gt; ALTRO">
            <text:p>POR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BENI PUBBLICI">
            <text:p>DEMANIO E PATRIMONIO -&gt; BEN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VITTIME DEL DOVERE">
            <text:p>VITTIME DEL DOV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PROFESSORI UNIVERSITARI -&gt; ALTRO">
            <text:p>UNIVERSITÀ -&gt; PROFESSORI UNIVERS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RISARCIMENTO DANNI">
            <text:p>AZIENDA SANITARIA LOCAL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CONSIGLIO COMUNALE E PROVINCIALE (SCIOGL.,SOSP.,ETC.)">
            <text:p>COMUNE E PROVINCIA -&gt; CONSIGLIO COMUNALE E PROVINCIALE (SCIOGL.,SOSP.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SPULSIONE">
            <text:p>STRANIERI -&gt; ESPUL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 -&gt; TELECOMUNICAZIONI -&gt; TELEFONIA MOBILE">
            <text:p>SERVIZI PUBBLICI -&gt; TELECOMUNICAZIONI -&gt;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ENTI OSPEDALIERI">
            <text:p>AZIENDA SANITARIA LOCALE -&gt; ENTI OSPEDAL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MAGISTRATI ORDINARI -&gt; MAGISTRATI ONORARI">
            <text:p>MAGISTRATI ORDINARI -&gt; MAGISTRATI ONOR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RISARCIMENTO DANNI">
            <text:p>EDILIZIA ECONOMICA E POPOLARE (O RESIDENZIALE PUBBLICA)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ALTRO">
            <text:p>CONCOR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IMITERI -&gt; RISARCIMENTO DANNI">
            <text:p>CIMITE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8">
            <text:p>28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MINISTERI -&gt; AMMISSIONE">
            <text:p>CONCORSI -&gt; CONCORSI MINISTER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FORZE ARMATE">
            <text:p>FORZE ARM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 -&gt; ABUSI">
            <text:p>EDILIZIA ED URBANISTIC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TESORERIA">
            <text:p>COMUNI -&gt; TESORE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SANITARI -&gt; ESCLUSIONE">
            <text:p>CONCORSI -&gt; CONCORSI SANITA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NNULLAMENTO GARA">
            <text:p>APPALTI PUBBLICI DI LAVOR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 -&gt; EDILIZIA RESIDENZIALE PUBBLICA -&gt; ASSEGNAZIONE ALLOGGI">
            <text:p>EDILIZIA ED URBANISTICA -&gt; EDILIZIA RESIDENZIALE PUBBLICA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0">
            <text:p>20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NNULLAMENTO GARA">
            <text:p>APPALTI PUBBLICI DI LAVOR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IRCOLAZIONE STRADALE -&gt; RISARCIMENTO DANNI">
            <text:p>CIRCOLAZIONE STRADAL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MPIEGATI DI ALTRI ENTI PUBBLICI -&gt; CONCORSO (AMMISSIONE,PROCEDIMENTO)">
            <text:p>PUBBLICO IMPIEGO -&gt; IMPIEGATI DI ALTRI ENTI PUBBLIC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TESORERIA">
            <text:p>COMUNI -&gt; TESORE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CONSIGLIERE COMUNALE">
            <text:p>COMUNI -&gt; CONSIGLIERE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TÀ PORTUALI -&gt; ALTRO">
            <text:p>AUTORITÀ PORTU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AZIENDE SPECIALI ED ISTITUZIONALI (COSTIT., ORG.NE, ATTIVITA')">
            <text:p>COMUNE E PROVINCIA -&gt; AZIENDE SPECIALI ED ISTITUZIONALI (COSTIT., ORG.NE, 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UTORIZZAZIONI DI POLIZIA">
            <text:p>AUTORIZZAZIONI E CONCESSIONI AMMINISTRATIVE -&gt; AUTORIZZAZIONI DI POLIZ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 -&gt; APPALTO CONCORSO">
            <text:p>APPALTI PUBBLICI DI LAVORI, SERVIZI E FORNITURE -&gt; APPALTO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GIUNTA COMUNALE E PROVINCIALE (SCIOGL.,SOSP.,ETC.)">
            <text:p>COMUNE E PROVINCIA -&gt; GIUNTA COMUNALE E PROVINCIALE (SCIOGL.,SOSP.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CONTRATTO">
            <text:p>APPALTI PUBBLICI DI LAVOR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MERCIO E ARTIGIANATO -&gt; COMMERCIO AMBULANTE">
            <text:p>COMMERCIO E ARTIGIANATO -&gt; COMMERCIO AMBUL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 -&gt; ABUSI">
            <text:p>EDILIZIA ED URBANISTIC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31">
            <text:p>3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CONTRATTO">
            <text:p>APPALTI PUBBLICI DI LAVOR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IMPOSTE REGIONALI">
            <text:p>REGIONI -&gt; IMPOSTE REG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FORESTE">
            <text:p>SILENZIO DELLA PUBBLICA AMMINISTRAZIONE -&gt; FORE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BANCHE -&gt; ISTITUTI DI CREDITO DI DIRITTO PUBBLICO">
            <text:p>BANCHE -&gt; ISTITUTI DI CREDITO DI DIRITT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PETTACOLO -&gt; CONTRIBUTI">
            <text:p>SPETTACOL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">
            <text:p>SERVIZ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SCUOLA -&gt; BANDO">
            <text:p>APPALTI SCUOLA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MERA DI COMMERCIO, INDUSTRIA E ARTIGIANATO -&gt; ORGANI">
            <text:p>CAMERA DI COMMERCIO, INDUSTRIA E ARTIGIANATO -&gt; ORGA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VOCAZIONE (GIUDIZIO) -&gt; ERRORE DI FATTO">
            <text:p>REVOCAZIONE (GIUDIZIO) -&gt; ERRORE DI F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TÀ PORTUALI -&gt; ALTRO">
            <text:p>AUTORITÀ PORTU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FERROVIE, TRANVIE, FILOVIE -&gt; ALTRO">
            <text:p>FERROVIE, TRANVIE, FILOVI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STATO ECONOMICO">
            <text:p>CARABINIERI -&gt; STA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GUARDIA DI FINANZA -&gt; SOSPENSIONE CAUTELARE">
            <text:p>GUARDIA DI FINANZA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 -&gt; PIANI DI ZONA">
            <text:p>EDILIZIA ED URBANISTICA -&gt; PIANI DI ZO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RISARCIMENTO DANNI">
            <text:p>ACCESSO AI DOCUME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PROFESSORI UNIVERSITARI">
            <text:p>UNIVERSITÀ -&gt; PROFESSORI UNIVERSITA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 -&gt; RISARCIMENTO DEL DANNO">
            <text:p>PROFESSIONI E MESTIER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VOCAZIONE (GIUDIZIO) -&gt; RISARCIMENTO DEL DANNO">
            <text:p>REVOCAZIONE (GIUDIZIO)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4">
            <text:p>24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SERVIZI PUBBLICI LOCALI">
            <text:p>COMUNI -&gt; SERVIZI PUBBLIC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NTICHITÀ E BELLE ARTI -&gt; VINCOLO STORICO E ARTISTICO">
            <text:p>ANTICHITÀ E BELLE ARTI -&gt; VINCOLO STORICO E ART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MPIEGATI DEL SERVIZIO SANITARIO NAZIONALE -&gt; CONCORSO (AMMISSIONE,PROCEDIMENTO)">
            <text:p>PUBBLICO IMPIEGO -&gt; IMPIEGATI DEL SERVIZIO SANITARIO NAZIONAL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NEL SETTORE DELLA DIFESA -&gt; AMMISSIONE ALTRO CONCORRENTE">
            <text:p>APPALTI NEL SETTORE DELLA DIFESA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IRCOLAZIONE STRADALE -&gt; SANZIONI AMMINISTRATIVE">
            <text:p>CIRCOLAZIONE STRADALE -&gt; SANZIONI AMMINISTRATIV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UNIVERSITARI -&gt; GRADUATORIA">
            <text:p>CONCORSI -&gt; CONCORSI UNIVERS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SERVIZI PUBBLICI LOCALI">
            <text:p>COMUNI -&gt; SERVIZI PUBBLIC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TESORERIA">
            <text:p>COMUNI -&gt; TESORE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DIPENDENTI NON SANITARI ASL E OSPEDALIERI -&gt; GRADUATORIA">
            <text:p>CONCORSI -&gt; CONCORSI DIPENDENTI NON SANITARI ASL E OSPEDALIE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ENTI OSPEDALIERI">
            <text:p>AZIENDA SANITARIA LOCALE -&gt; ENTI OSPEDAL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GIOCHI, LOTTERIE E SCOMMESSE -&gt; GIOCHI">
            <text:p>GIOCHI, LOTTERIE E SCOMMESSE -&gt; GIOCH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POLIZIA URBANA">
            <text:p>COMUNI -&gt; POLIZIA URBA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ENTI OSPEDALIERI">
            <text:p>AZIENDA SANITARIA LOCALE -&gt; ENTI OSPEDAL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DIPENDENTI NON SANITARI ASL E OSPEDALIERI -&gt; GRADUATORIA">
            <text:p>CONCORSI -&gt; CONCORSI DIPENDENTI NON SANITARI ASL E OSPEDALIE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7">
            <text:p>27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ESAMI DI ABILITAZIONE ALLA PROFESSIONE FORENSE">
            <text:p>AVVOCATI LIBERO FORO -&gt; ESAMI DI ABILITAZIONE ALLA PROFESSIONE FORENS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FARMACIA">
            <text:p>SILENZIO DELLA PUBBLICA AMMINISTRAZIONE -&gt; FARMA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 -&gt; RISARCIMENTO DANNI">
            <text:p>SERVIZI PUBBLIC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UNIVERSITARI -&gt; CONCORSI INTERNI">
            <text:p>CONCORSI -&gt; CONCORSI UNIVERSITARI -&gt; CONCORSI INTER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NIMALI -&gt; ABBATTIMENTO">
            <text:p>ANIMALI -&gt; ABBATT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UNIVERSITARI -&gt; CONCORSI RISERVATI">
            <text:p>CONCORSI -&gt; CONCORSI UNIVERSITARI -&gt; CONCORSI RISERV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RISARCIMENTO DANNI">
            <text:p>AZIENDA SANITARIA LOCAL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ECONOMICO E INDENNITÀ -&gt; INTERESSI E RIVALUTAZIONE">
            <text:p>PUBBLICO IMPIEGO -&gt; TRATTAMENTO ECONOMICO E INDENNITÀ -&gt; INTERESSI E RI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ESAMI DI ABILITAZIONE ALLA PROFESSIONE FORENSE">
            <text:p>AVVOCATI LIBERO FORO -&gt; ESAMI DI ABILITAZIONE ALLA PROFESSIONE FORENS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RISARCIMENTO DANNI">
            <text:p>AUTORIZZAZIONI E CONCESSIONI AMMINISTRATIV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">
            <text:p>SERVIZ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TRASPORTI -&gt; TRASPORTO NAVALE">
            <text:p>AUTORIZZAZIONI E CONCESSIONI -&gt; TRASPORTI -&gt; TRASPORTO NAV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TRASPORTI -&gt; TRASPORTO NAVALE">
            <text:p>AUTORIZZAZIONI E CONCESSIONI -&gt; TRASPORTI -&gt; TRASPORTO NAV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 -&gt; TELECOMUNICAZIONI -&gt; TELEFONIA MOBILE">
            <text:p>SERVIZI PUBBLICI -&gt; TELECOMUNICAZIONI -&gt;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 -&gt; COMUNE, PROVINCIA E COMUNITÀ MONTANA">
            <text:p>SERVIZI PUBBLICI -&gt; COMUNE, PROVINCIA E COMUNITÀ MONTA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RISARCIMENTO DANNI">
            <text:p>AZIENDA SANITARIA LOCAL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 -&gt; ESERCENTI PROFESSIONI SANITARIE -&gt; ALTRO">
            <text:p>PROFESSIONI E MESTIERI -&gt; ESERCENTI PROFESSIONI SANITARI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MPIEGATI CIVILI DELLO STATO -&gt; TRATTAMENTO ECONOMICO IN ATTIVITA' DI SERVIZIO">
            <text:p>PUBBLICO IMPIEGO -&gt; IMPIEGATI CIVILI DELLO STATO -&gt; TRATTAMENTO ECONOMICO IN ATTIVITA' DI SERVIZI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MMISSIONE ALTRO CONCORRENTE">
            <text:p>APPALTI PUBBLICI DI LAVOR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CIMITERI">
            <text:p>SILENZIO DELLA PUBBLICA AMMINISTRAZIONE -&gt; CIMIT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NIMALI -&gt; ABBATTIMENTO">
            <text:p>ANIMALI -&gt; ABBAT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FARMACIA -&gt; TRASFERIMENTO">
            <text:p>FARMACI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RISARCIMENTO DANNI">
            <text:p>AZIENDA SANITARIA LOCAL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AUTORIZZAZIONE UNICA AMBIENTALE">
            <text:p>AMBIENTE -&gt; AUTORIZZAZIONE UNICA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DECADENZA DAL SERVIZIO">
            <text:p>PUBBLICO IMPIEGO -&gt; DECADENZA DAL SERV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CONSERVATORIO DI MUSICA">
            <text:p>ISTRUZIONE PUBBLICA -&gt; CONSERVATORIO DI MUS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UNIVERSITARI -&gt; GRADUATORIA">
            <text:p>CONCORSI -&gt; CONCORSI UNIVERSITA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RISARCIMENTO DANNI">
            <text:p>AZIENDA SANITARIA LOCAL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PENITENZIARIA -&gt; SOSPENSIONE CAUTELARE">
            <text:p>POLIZIA PENITENZIARIA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 -&gt; RISARCIMENTO DEL DANNO">
            <text:p>SERVIZI PUBBLIC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PROFESSORI UNIVERSITARI -&gt; PROFESSORI ASSOCIATI">
            <text:p>UNIVERSITÀ -&gt; PROFESSORI UNIVERSITARI -&gt; PROFESSORI ASSOCI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BORSE DI STUDIO">
            <text:p>UNIVERSITÀ -&gt; BORSE DI STUD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SFERIMENTO">
            <text:p>PUBBLICO IMPIEG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TESORERIA">
            <text:p>COMUNI -&gt; TESORE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ECONOMICO E INDENNITÀ -&gt; STIPENDIO">
            <text:p>PUBBLICO IMPIEGO -&gt; TRATTAMENTO ECONOMICO E INDENNITÀ -&gt; STIPENDI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RISARCIMENTO DANNI">
            <text:p>CARABINIE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NIMALI -&gt; ABBATTIMENTO">
            <text:p>ANIMALI -&gt; ABBAT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ESAMI DI ABILITAZIONE ALLA PROFESSIONE FORENSE">
            <text:p>AVVOCATI LIBERO FORO -&gt; ESAMI DI ABILITAZIONE ALLA PROFESSIONE FORENS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NIMALI -&gt; ABBATTIMENTO">
            <text:p>ANIMALI -&gt; ABBATT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IMPIEGATI COMUNALI">
            <text:p>COMUNI -&gt; IMPIEGA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MISTI -&gt; ALTRO">
            <text:p>APPALTI MIS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SOSPENSIONE CAUTELARE">
            <text:p>POLIZIA DI STATO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8">
            <text:p>18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MAGISTRATI ORDINARI -&gt; GIUDICI DI PACE">
            <text:p>MAGISTRATI ORDINARI -&gt; GIUDICI DI PAC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COMUNI -&gt; BANDO">
            <text:p>CONCORSI -&gt; CONCORSI COMUN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EVIDENZA E ASSISTENZA -&gt; RISARCIMENTO DANNI">
            <text:p>PREVIDENZA E ASSISTENZ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RISARCIMENTO DANNO">
            <text:p>ISTRUZIONE PUBBLICA -&gt; RISARCIMENTO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SPULSIONE">
            <text:p>STRANIERI -&gt; ESPUL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TA' INDIPENDENTI (ATTIVITA', ORGANIZZAZIONE)">
            <text:p>AUTORITA' INDIPENDENTI (ATTIVITA', ORGANIZZAZION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IMITERI -&gt; SEPOLTURA E SEPOLCRO">
            <text:p>CIMITERI -&gt; SEPOLTURA E SEPOLC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COMUNITÀ MONTANA">
            <text:p>COMUNI -&gt; COMUNITÀ MONTA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2">
            <text:p>2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TESORERIA">
            <text:p>COMUNI -&gt; TESORE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UNIVERSITÀ">
            <text:p>SILENZIO DELLA PUBBLICA AMMINISTRAZIONE -&gt; UNIVERS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MISTI -&gt; ESCLUSIONE">
            <text:p>APPALTI MIS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COMUNI -&gt; ESCLUSIONE">
            <text:p>CONCORSI -&gt; CONCORSI COMUN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RTI -&gt; ALTRO">
            <text:p>POR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COMUNI -&gt; CONCORSI RISERVATI">
            <text:p>CONCORSI -&gt; CONCORSI COMUNI -&gt; CONCORSI RISERV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BENI SEQUESTRATI DAL COMITATO DI SICUREZZA FINANZIARIA DEL MINISTERO DELL'ECONOMIA E DELLE FINANZE">
            <text:p>SICUREZZA PUBBLICA -&gt; BENI SEQUESTRATI DAL COMITATO DI SICUREZZA FINANZIARIA DEL MINISTERO DELL'ECONOMIA E DELLE FINANZ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MISTI -&gt; ANNULLAMENTO GARA">
            <text:p>APPALTI MIST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EQUO INDENNIZZO">
            <text:p>PUBBLICO IMPIEGO -&gt;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ECONOMICO E INDENNITÀ -&gt; MANSIONI SUPERIORI">
            <text:p>PUBBLICO IMPIEGO -&gt; TRATTAMENTO ECONOMICO E INDENNITÀ -&gt; MANSIONI SUPERI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RISARCIMENTO DANNI">
            <text:p>AZIENDA SANITARIA LOCAL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STABILIZZAZIONE">
            <text:p>PUBBLICO IMPIEGO -&gt; STABI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UNIVERSITARI -&gt; ALTRO">
            <text:p>CONCORSI -&gt; CONCORSI UNIVERS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MERCIO, ARTIGIANATO -&gt; RISARCIMENTO DEL DANNO">
            <text:p>COMMERCIO, ARTIGIAN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REVISIONE PREZZI">
            <text:p>SILENZIO DELLA PUBBLICA AMMINISTRAZIONE -&gt; REVISIONE PREZ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LEZIONI">
            <text:p>ELE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RBANISTICA -&gt; RISARCIMENTO DANNI">
            <text:p>URBANIST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PROFESSORI UNIVERSITARI">
            <text:p>UNIVERSITÀ -&gt; PROFESS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COMUNI -&gt; CONCORSI RISERVATI">
            <text:p>CONCORSI -&gt; CONCORSI COMUNI -&gt; CONCORSI RISERV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REDITO E RISPARMIO -&gt; CONTRATTI BANCARI">
            <text:p>CREDITO E RISPARMIO -&gt; CONTRATTI BANC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DECADENZA">
            <text:p>AUTORIZZAZIONI E CONCESSIONI AMMINISTRATIVE -&gt; DECADEN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2">
            <text:p>2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GRICOLTURA -&gt; RISARCIMENTO DANNI">
            <text:p>AGRICOLTUR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CESSIONE VOLONTARIA">
            <text:p>ESPROPRIAZIONE PER PUBBLICA UTILITÀ -&gt; CESSIONE VOLONT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CONSIGLIERE COMUNALE">
            <text:p>COMUNI -&gt; CONSIGLIERE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NQUADRAMENTO IN RUOLO">
            <text:p>PUBBLICO IMPIEGO -&gt; INQUADRAMENTO IN RUOL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NQUADRAMENTO IN RUOLO">
            <text:p>PUBBLICO IMPIEGO -&gt; INQUADRAMENTO IN RUOL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PPALTI SANITÀ">
            <text:p>SILENZIO DELLA PUBBLICA AMMINISTRAZIONE -&gt; APPALTI SA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FORZE ARMATE">
            <text:p>FORZE ARMA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FARMACIA -&gt; TRASFERIMENTO">
            <text:p>FARMACI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ORGANIZZAZIONE">
            <text:p>UNIVERSITÀ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PERMESSI E TRASFERIMENTI LEGGE N. 104/1992">
            <text:p>PUBBLICO IMPIEGO -&gt; PERMESSI E TRASFERIMENTI LEGGE N. 104/1992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TRATTAMENTO DI FINE RAPPORTO, BUONUSCITA">
            <text:p>CARABINIERI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TESORERIA">
            <text:p>COMUNI -&gt; TESORE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ITUTI DI VIGILANZA -&gt; AUTORIZZAZIONI - RILASCIO">
            <text:p>ISTITUTI DI VIGILANZA -&gt; AUTORIZZAZIONI - RILASCI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MAGISTRATI ORDINARI -&gt; MAGISTRATI ONORARI">
            <text:p>MAGISTRATI ORDINARI -&gt; MAGISTRATI ONORA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ENSIONI -&gt; ALTRO">
            <text:p>PENS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RISARCIMENTO DANNI">
            <text:p>ACCESSO AI DOCUMENT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COMUNITÀ MONTANA">
            <text:p>COMUNI -&gt; COMUNITÀ MONTA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PROCEDIMENTO DISCIPLINARE">
            <text:p>PUBBLICO IMPIEG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">
            <text:p>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ECONOMICO E INDENNITÀ -&gt; INDENNITÀ VARIE">
            <text:p>PUBBLICO IMPIEGO -&gt; TRATTAMENTO ECONOMICO E INDENNITÀ -&gt; INDENNITÀ VARI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COMUNITÀ MONTANA">
            <text:p>COMUNI -&gt; COMUNITÀ MONTAN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ENTI OSPEDALIERI">
            <text:p>AZIENDA SANITARIA LOCALE -&gt; ENTI OSPEDAL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RISARCIMENTO DANNI">
            <text:p>AUTORIZZAZIONI E CONCESSIONI AMMINISTRATIV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MISTI -&gt; ALTRO">
            <text:p>APPALTI MIS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DISCIPLINA">
            <text:p>ISTRUZIONE PUBBLICA -&gt; STUDENTI -&gt; DISCIPLI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7">
            <text:p>17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MPIEGATI CIVILI DELLO STATO -&gt; CONCORSO (AMMISSIONE,PROCEDIMENTO)">
            <text:p>PUBBLICO IMPIEGO -&gt; IMPIEGATI CIVILI DELLO STATO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ITUTI DI VIGILANZA -&gt; AUTORIZZAZIONI - REVOCA">
            <text:p>ISTITUTI DI VIGILANZA -&gt; AUTORIZZAZIONI -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FARMACIA -&gt; ALTRO">
            <text:p>FARMAC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6">
            <text:p>26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DECADENZA">
            <text:p>AUTORIZZAZIONI E CONCESSIONI AMMINISTRATIVE -&gt; DECAD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PATRIMONIO INDISPONIBILE">
            <text:p>DEMANIO E PATRIMONIO -&gt; PATRIMONIO INDISPONI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DANNO AMBIENTALE">
            <text:p>AMBIENTE -&gt; DANN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SERVIZI PUBBLICI LOCALI">
            <text:p>COMUNI -&gt; SERVIZI PUBBLIC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RISARCIMENTO DANNI">
            <text:p>AZIENDA SANITARIA LOCAL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RISARCIMENTO DANNI">
            <text:p>SILENZIO DELLA PUBBLICA AMMINISTRAZION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RISARCIMENTO DANNI">
            <text:p>AUTORIZZAZIONI E CONCESSIONI AMMINISTRATIV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DECADENZA">
            <text:p>AUTORIZZAZIONI E CONCESSIONI AMMINISTRATIVE -&gt; DECAD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RISARCIMENTO DANNI">
            <text:p>AZIENDA SANITARIA LOCALE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ECONOMICO E INDENNITÀ -&gt; STIPENDIO">
            <text:p>PUBBLICO IMPIEGO -&gt; TRATTAMENTO ECONOMICO E INDENNITÀ -&gt; STIPEND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NFERMITÀ E LESIONI">
            <text:p>PUBBLICO IMPIEGO -&gt; INFERMITÀ E LE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NSEGNANTI SCUOLA MEDIA INFERIORE">
            <text:p>PUBBLICO IMPIEGO -&gt; INSEGNANTI SCUOLA MEDIA INFERI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RTI -&gt; ALTRO">
            <text:p>POR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FARMACIA -&gt; TRASFERIMENTO">
            <text:p>FARMACI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6">
            <text:p>16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RISARCIMENTO DANNI">
            <text:p>ARM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 -&gt; ABUSI -&gt; SANZIONE PECUNIARIA">
            <text:p>EDILIZIA ED URBANISTIC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NIMALI -&gt; ABBATTIMENTO">
            <text:p>ANIMALI -&gt; ABBAT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MERCIO, ARTIGIANATO -&gt; ESERCIZIO COMMERCIALE -&gt; AUTORIZZAZIONE DI COMMERCIO (RILASCIO)">
            <text:p>COMMERCIO, ARTIGIANATO -&gt; ESERCIZIO COMMERCIALE -&gt; AUTORIZZAZIONE DI COMMERCIO (RILASCI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ORGANIZZAZIONE">
            <text:p>AZIENDA SANITARIA LOCALE -&gt; ORG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DANNO AMBIENTALE">
            <text:p>AMBIENTE -&gt; DANN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IMPIEGATI COMUNALI">
            <text:p>COMUNI -&gt; IMPIEGA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EDILIZIA ECONOMICA POPOLARE (O RESIDENZIALE PUBBLICA)">
            <text:p>SILENZIO DELLA PUBBLICA AMMINISTRAZIONE -&gt; EDILIZIA ECONOMICA POPOLARE (O RESIDENZIALE PUBBLIC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RTI -&gt; ALTRO">
            <text:p>POR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VINCOLO PAESAGGISTICO">
            <text:p>AMBIENTE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MINISTERI -&gt; GRADUATORIA">
            <text:p>CONCORSI -&gt; CONCORSI MINISTE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UNIVERSITARI -&gt; ESCLUSIONE">
            <text:p>CONCORSI -&gt; CONCORSI UNIVERSITA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IFIUTI -&gt; DISCARICHE">
            <text:p>RIFIUTI -&gt; DISCAR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TÀ PORTUALI -&gt; ALTRO">
            <text:p>AUTORITÀ PORTU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">
            <text:p>ISTRUZIONE PUBBLICA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IMITERI -&gt; CONCESSIONE DI AREE CIMITERIALI">
            <text:p>CIMITERI -&gt; CONCESSIONE DI AREE CIMITER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EQUO INDENNIZZO">
            <text:p>PUBBLICO IMPIEGO -&gt;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LLABORATORI DI GIUSTIZIA -&gt; ALTRO">
            <text:p>COLLABORATORI DI GIUST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ORDINI PROFESSIONALI">
            <text:p>AVVOCATI LIBERO FORO -&gt; ORDINI PROFESS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 -&gt; TELECOMUNICAZIONI -&gt; CONCESSIONE DI RADIODIFFUSIONE">
            <text:p>SERVIZI PUBBLICI -&gt; TELECOMUNICAZIONI -&gt; CONCESSIONE DI RADIODIFF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POLIZIA URBANA">
            <text:p>COMUNI -&gt; POLIZIA URBAN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SEGNANTI -&gt; ALTRO">
            <text:p>INSEGNA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TÀ PORTUALI -&gt; ALTRO">
            <text:p>AUTORITÀ PORTU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5">
            <text:p>25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ECONOMICO E INDENNITÀ -&gt; STIPENDIO">
            <text:p>PUBBLICO IMPIEGO -&gt; TRATTAMENTO ECONOMICO E INDENNITÀ -&gt; STIPEND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FARMACIA -&gt; TRASFERIMENTO">
            <text:p>FARMACI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 -&gt; EDILIZIA RESIDENZIALE PUBBLICA -&gt; ASSEGNAZIONE ALLOGGI">
            <text:p>EDILIZIA ED URBANISTICA -&gt; EDILIZIA RESIDENZIALE PUBBLICA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0">
            <text:p>20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AMMISSIONE ALTRO CONCORRENTE">
            <text:p>APPALTI PUBBLICI DI FORNITURE -&gt; AMMISSIONE ALTRO CONCORR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MPIEGATI CIVILI DELLO STATO -&gt; COSTITUZIONE DEL RAPPORTO (NOMINA,PROVA,INCARICO)">
            <text:p>PUBBLICO IMPIEGO -&gt; IMPIEGATI CIVILI DELLO STATO -&gt; COSTITUZIONE DEL RAPPORTO (NOMINA,PROVA,INCARIC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CONSERVATORIO DI MUSICA">
            <text:p>ISTRUZIONE PUBBLICA -&gt; CONSERVATORIO DI MUS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SEGNANTI -&gt; ABILITAZIONE">
            <text:p>INSEGNANTI -&gt; ABILI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6">
            <text:p>16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NQUADRAMENTO IN RUOLO">
            <text:p>PUBBLICO IMPIEGO -&gt; INQUADRAMENTO IN RUOL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 -&gt; EDILIZIA RESIDENZIALE PUBBLICA">
            <text:p>EDILIZIA ED URBANISTICA -&gt; EDILIZIA RESIDENZIALE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6">
            <text:p>16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CONSORZI DI COMUNI (COSTIT.,ORG.NE,ATTIVITA')">
            <text:p>COMUNE E PROVINCIA -&gt; CONSORZI DI COMUNI (COSTIT.,ORG.NE,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IMPIEGATI REGIONALI">
            <text:p>REGIONI -&gt; IMPIEGATI REG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REGIONI -&gt; AMMISSIONE">
            <text:p>CONCORSI -&gt; CONCORSI REGION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IMITERI -&gt; CONCESSIONE DI AREE CIMITERIALI">
            <text:p>CIMITERI -&gt; CONCESSIONE DI AREE CIMITER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ESCUSSIONE CAUZIONE">
            <text:p>APPALTI PUBBLICI DI SERVIZI -&gt; ESCUSSIONE CA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ISTITUTI AUTONOMI CASE POPOLARI">
            <text:p>EDILIZIA ECONOMICA E POPOLARE (O RESIDENZIALE PUBBLICA) -&gt; ISTITUTI AUTONOMI CASE POPOL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IMITERI -&gt; CONCESSIONE DI AREE CIMITERIALI">
            <text:p>CIMITERI -&gt; CONCESSIONE DI AREE CIMITER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ESAMI DI ABILITAZIONE ALLA PROFESSIONE FORENSE">
            <text:p>AVVOCATI LIBERO FORO -&gt; ESAMI DI ABILITAZIONE ALLA PROFESSIONE FORENS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CIMITERI">
            <text:p>SILENZIO DELLA PUBBLICA AMMINISTRAZIONE -&gt; CIMIT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GRICOLTURA E FORESTE">
            <text:p>AGRICOLTURA E FORES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MMISSIONE ALTRO CONCORRENTE">
            <text:p>APPALTI PUBBLICI DI LAVORI -&gt; AMMISSIONE ALTRO CONCORR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BENI SEQUESTRATI DAL COMITATO DI SICUREZZA FINANZIARIA DEL MINISTERO DELL'ECONOMIA E DELLE FINANZE">
            <text:p>SICUREZZA PUBBLICA -&gt; BENI SEQUESTRATI DAL COMITATO DI SICUREZZA FINANZIARIA DEL MINISTERO DELL'ECONOMIA E DELLE FINANZ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NEL SETTORE DELLA DIFESA -&gt; AGGIUDICAZIONE">
            <text:p>APPALTI NEL SETTORE DELLA DIFES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TÀ PORTUALI -&gt; ALTRO">
            <text:p>AUTORITÀ PORTU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">
            <text:p>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BILANCIO">
            <text:p>COMUNI -&gt; BILAN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ASILO">
            <text:p>STRANIERI -&gt; ASIL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BENI PAESAGGISTICI -&gt; SANZIONI">
            <text:p>BENI PAESAGGISTICI -&gt;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MERCIO E ARTIGIANATO -&gt; AUTORIZZAZIONE (DECADENZA O REVOCA)">
            <text:p>COMMERCIO E ARTIGIANATO -&gt; AUTORIZZAZIONE (DECADENZA O REVOC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TESORERIA">
            <text:p>COMUNI -&gt; TESORE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FARMACIA -&gt; RISARCIMENTO DANNI">
            <text:p>FARMAC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CLASSIFICABILE/NON RICLASSIFICATO">
            <text:p>NON CLASSIFICABILE/NON RICLASSIF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AZIENDE SPECIALI ED ISTITUZIONALI (COSTIT., ORG.NE, ATTIVITA')">
            <text:p>COMUNE E PROVINCIA -&gt; AZIENDE SPECIALI ED ISTITUZIONALI (COSTIT., ORG.NE, 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IMITERI -&gt; ALTRO">
            <text:p>CIMIT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MISTI -&gt; ESCLUSIONE">
            <text:p>APPALTI MIS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ENSIONI -&gt; ALTRO">
            <text:p>PENS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 -&gt; EDILIZIA RESIDENZIALE PUBBLICA">
            <text:p>EDILIZIA ED URBANISTICA -&gt; EDILIZIA RESIDENZIALE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PPALTI PUBBLICI DI LAVORI">
            <text:p>SILENZIO DELLA PUBBLICA AMMINISTRAZIONE -&gt; APPALTI PUBBLICI DI LAVOR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IMITERI -&gt; CONCESSIONE DI AREE CIMITERIALI">
            <text:p>CIMITERI -&gt; CONCESSIONE DI AREE CIMITERI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PROFESSORI UNIVERSITARI -&gt; RISARCIMENTO DANNI">
            <text:p>UNIVERSITÀ -&gt; PROFESSORI UNIVERS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PROFESSORI UNIVERSITARI">
            <text:p>UNIVERSITÀ -&gt; PROFESS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ALUNNI PORTATORI DI HANDICAP">
            <text:p>ISTRUZIONE PUBBLICA -&gt; ALUNNI PORTATORI DI HANDICAP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BILANCIO">
            <text:p>COMUNI -&gt; BILAN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NIMALI -&gt; ALTRO">
            <text:p>ANIM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PROFESSORI UNIVERSITARI -&gt; RISARCIMENTO DANNI">
            <text:p>UNIVERSITÀ -&gt; PROFESSORI UNIVERSITARI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1">
            <text:p>2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ESAMI DI ABILITAZIONE ALLA PROFESSIONE FORENSE">
            <text:p>AVVOCATI LIBERO FORO -&gt; ESAMI DI ABILITAZIONE ALLA PROFESSIONE FORENS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 -&gt; TELECOMUNICAZIONI -&gt; TELEFONIA MOBILE">
            <text:p>SERVIZI PUBBLICI -&gt; TELECOMUNICAZIONI -&gt; TELEFONIA MOB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PENSIONI">
            <text:p>CARABINIERI -&gt; PEN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NTICHITÀ E BELLE ARTI -&gt; VINCOLO STORICO E ARTISTICO">
            <text:p>ANTICHITÀ E BELLE ARTI -&gt; VINCOLO STORICO E ARTI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IMPIEGATI COMUNALI">
            <text:p>COMUNI -&gt; IMPIEGA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RTI -&gt; ALTRO">
            <text:p>POR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PENITENZIARIA -&gt; SOSPENSIONE CAUTELARE">
            <text:p>POLIZIA PENITENZIARIA -&gt; SOSPENSIONE CAUTELA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AVANZAMENTI E PROMOZIONI">
            <text:p>POLIZIA DI STATO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TÀ PORTUALI -&gt; ALTRO">
            <text:p>AUTORITÀ PORTU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FALLIMENTO E ALTRE PROCEDURE CONCORSUALI">
            <text:p>SILENZIO DELLA PUBBLICA AMMINISTRAZIONE -&gt; FALLIMENTO E ALTRE PROCEDURE CONCORSU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PROFESSORI UNIVERSITARI -&gt; ALTRO">
            <text:p>UNIVERSITÀ -&gt; PROFESSORI UNIVERS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TESORERIA">
            <text:p>COMUNI -&gt; TESORE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ITTÀ METROPOLITANE -&gt; ALTRO">
            <text:p>CITTÀ METROPOLITAN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7">
            <text:p>17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ECONOMICO E INDENNITÀ -&gt; STIPENDIO">
            <text:p>PUBBLICO IMPIEGO -&gt; TRATTAMENTO ECONOMICO E INDENNITÀ -&gt; STIPEND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INQUADRAMENTO">
            <text:p>POLIZIA DI STATO -&gt; INQUADR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PREVIDENZA E ASSISTENZA">
            <text:p>SILENZIO DELLA PUBBLICA AMMINISTRAZIONE -&gt; PREVIDENZA E ASSIST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MPIEGATI DI ALTRI ENTI PUBBLICI">
            <text:p>PUBBLICO IMPIEGO -&gt; IMPIEGATI DI ALTRI ENT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MERCIO E ARTIGIANATO -&gt; AUTORIZZAZIONE (DECADENZA O REVOCA)">
            <text:p>COMMERCIO E ARTIGIANATO -&gt; AUTORIZZAZIONE (DECADENZA O REVOC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MPIEGATI DEL SERVIZIO SANITARIO NAZIONALE -&gt; INQUADRAMENTO (IN RUOLO E NELLE QUALIFICHE)">
            <text:p>PUBBLICO IMPIEGO -&gt; IMPIEGATI DEL SERVIZIO SANITARIO NAZIONALE -&gt; INQUADRAMENTO (IN RUOLO E NELLE QUALIFICH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ALIENAZIONE">
            <text:p>DEMANIO E PATRIMONIO -&gt; ALIE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MEDICINALI -&gt; RISARCIMENTO DANNI">
            <text:p>MEDICINAL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POLIZIA DI STATO">
            <text:p>SILENZIO DELLA PUBBLICA AMMINISTRAZIONE -&gt; POLIZIA DI ST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SFERIMENTO -&gt; PER INCOMPATIBILITÀ AMBIENTALE">
            <text:p>PUBBLICO IMPIEGO -&gt; TRASFERIMENTO -&gt; PER INCOMPATIBILITÀ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REGIONI">
            <text:p>SILENZIO DELLA PUBBLICA AMMINISTRAZIONE -&gt; REG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CONSIGLIO REGIONALE">
            <text:p>REGIONI -&gt; CONSIGLIO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A' -&gt; PROCEDIMENTO,FORMALITA' E TERMINI">
            <text:p>ESPROPRIAZIONE PER PUBBLICA UTILITA' -&gt; PROCEDIMENTO,FORMALITA' 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RISARCIMENTO DANNI">
            <text:p>AZIENDA SANITARIA LOCAL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35">
            <text:p>35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ATENTE DI GUIDA -&gt; RITIRO">
            <text:p>PATENTE DI GUIDA -&gt; RITI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RISARCIMENTO DANNI">
            <text:p>SILENZIO DELLA PUBBLICA AMMINISTRAZION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NQUADRAMENTO IN RUOLO">
            <text:p>PUBBLICO IMPIEGO -&gt; INQUADRAMENTO IN RUOL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AZIENDE SPECIALI ED ISTITUZIONALI (COSTIT., ORG.NE, ATTIVITA')">
            <text:p>COMUNE E PROVINCIA -&gt; AZIENDE SPECIALI ED ISTITUZIONALI (COSTIT., ORG.NE, 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RISARCIMENTO DANNI">
            <text:p>AZIENDA SANITARIA LOCALE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ERVIZI PUBBLICI">
            <text:p>SILENZIO DELLA PUBBLICA AMMINISTRAZIONE -&gt; SERVIZ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ITUTI DI VIGILANZA -&gt; AUTORIZZAZIONI - RILASCIO">
            <text:p>ISTITUTI DI VIGILANZA -&gt; AUTORIZZAZIONI -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RTI -&gt; TRASPORTO NAVALE">
            <text:p>PORTI -&gt; TRASPORTO NAV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BONIFICA">
            <text:p>AMBIENTE -&gt;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19">
            <text:p>19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NIMALI -&gt; ABBATTIMENTO">
            <text:p>ANIMALI -&gt; ABBAT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25">
            <text:p>25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ENSIONI -&gt; ALTRO">
            <text:p>PENS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34">
            <text:p>34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IMPIEGATI REGIONALI">
            <text:p>REGIONI -&gt; IMPIEGATI REG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EDILIZIA ECONOMICA POPOLARE (O RESIDENZIALE PUBBLICA)">
            <text:p>SILENZIO DELLA PUBBLICA AMMINISTRAZIONE -&gt; EDILIZIA ECONOMICA POPOLARE (O RESIDENZIALE PUBBLIC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, SERVIZI E FORNITURE -&gt; APPALTO CONCORSO">
            <text:p>APPALTI PUBBLICI DI LAVORI, SERVIZI E FORNITURE -&gt; APPALTO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3">
            <text:p>23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 -&gt; PIANI DI ZONA">
            <text:p>EDILIZIA ED URBANISTICA -&gt; PIANI DI ZO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">
            <text:p>SERVIZ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TESORERIA">
            <text:p>COMUNI -&gt; TESORE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9">
            <text:p>19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COMUNI -&gt; GRADUATORIA">
            <text:p>CONCORSI -&gt; CONCORSI COMUN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EDILIZIA ECONOMICA POPOLARE (O RESIDENZIALE PUBBLICA)">
            <text:p>SILENZIO DELLA PUBBLICA AMMINISTRAZIONE -&gt; EDILIZIA ECONOMICA POPOLARE (O RESIDENZIALE PUBBLIC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 -&gt; EDILIZIA RESIDENZIALE PUBBLICA -&gt; ASSEGNAZIONE ALLOGGI">
            <text:p>EDILIZIA ED URBANISTICA -&gt; EDILIZIA RESIDENZIALE PUBBLICA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NIMALI -&gt; ABBATTIMENTO">
            <text:p>ANIMALI -&gt; ABBAT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IANO NAZIONALE DI RIPRESA E RESILIENZA (PNRR) -&gt; APPALTI SCUOLA">
            <text:p>PIANO NAZIONALE DI RIPRESA E RESILIENZA (PNRR) -&gt; APPALTI SCUOL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STATO GIURIDICO">
            <text:p>PUBBLICO IMPIEG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TESORERIA">
            <text:p>COMUNI -&gt; TESORE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SCUOLA PERSONALE ATA">
            <text:p>CONCORSI -&gt; CONCORSI SCUOLA PERSONALE 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ICUREZZA PUBBLICA">
            <text:p>SILENZIO DELLA PUBBLICA AMMINISTRAZIONE -&gt; SICUREZ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MILITARI -&gt; SOSPENSIONE CAUTELARE">
            <text:p>MILITARI -&gt; SOSPENSIONE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GUARDIA DI FINANZA -&gt; INFERMITÀ, LESIONI ED EQUO INDENNIZZO">
            <text:p>GUARDIA DI FINANZA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 -&gt; EDILIZIA RESIDENZIALE PUBBLICA -&gt; ASSEGNAZIONE ALLOGGI">
            <text:p>EDILIZIA ED URBANISTICA -&gt; EDILIZIA RESIDENZIALE PUBBLICA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DUSTRIA -&gt; IMPRENDITORIA FEMMINILE">
            <text:p>INDUSTRIA -&gt; IMPRENDITORIA FEMMINI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TRATTAMENTO ECONOMICO E INDENNITÀ -&gt; MANSIONI SUPERIORI">
            <text:p>PUBBLICO IMPIEGO -&gt; TRATTAMENTO ECONOMICO E INDENNITÀ -&gt; MANSIONI SUPERI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IUTI DI STATO">
            <text:p>SILENZIO DELLA PUBBLICA AMMINISTRAZIONE -&gt; AIUTI DI ST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ACCADEMIA E SCUOLA">
            <text:p>CARABINIERI -&gt; ACCADEMIA E SCUOL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BENI PAESAGGISTICI -&gt; ATTIVITÀ EDILIZIA">
            <text:p>BENI PAESAGGISTICI -&gt; ATTIVITÀ EDI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RISARCIMENTO DANNI">
            <text:p>SICUREZZA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ERVIZI PUBBLICI -&gt; COMUNE, PROVINCIA E COMUNITÀ MONTANA">
            <text:p>SERVIZI PUBBLICI -&gt; COMUNE, PROVINCIA E COMUNITÀ MONTA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PROFESSORI UNIVERSITARI -&gt; ALTRO">
            <text:p>UNIVERSITÀ -&gt; PROFESSORI UNIVERS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MINISTERI -&gt; GRADUATORIA">
            <text:p>CONCORSI -&gt; CONCORSI MINISTERI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UNIVERSITARI -&gt; CONCORSI RISERVATI">
            <text:p>CONCORSI -&gt; CONCORSI UNIVERSITARI -&gt; CONCORSI RISERVA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REGIONI -&gt; ALTRO">
            <text:p>REGION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RMI -&gt; ALTRO">
            <text:p>ARMI -&gt; ALTR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IMPIEGATI DEL SERVIZIO SANITARIO NAZIONALE">
            <text:p>AZIENDA SANITARIA LOCALE -&gt; IMPIEGATI DEL SERVIZIO SANITARIO NAZIONAL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SPULSIONE">
            <text:p>STRANIERI -&gt; ESPUL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RISARCIMENTO DANNI">
            <text:p>AZIENDA SANITARIA LOCAL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TRIBUTI">
            <text:p>COMUNI -&gt; 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">
            <text:p>PUBBLICO IMPIEG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NIVERSITÀ -&gt; ALTRO">
            <text:p>UNIVERS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ZIENDA SANITARIA LOCALE">
            <text:p>SILENZIO DELLA PUBBLICA AMMINISTRAZIONE -&gt; AZIENDA SANITARIA LOCAL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PREVIDENZA E ASSISTENZA">
            <text:p>SILENZIO DELLA PUBBLICA AMMINISTRAZIONE -&gt; PREVIDENZA E ASSIST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D URBANISTICA -&gt; EDILIZIA RESIDENZIALE PUBBLICA -&gt; ASSEGNAZIONE ALLOGGI">
            <text:p>EDILIZIA ED URBANISTICA -&gt; EDILIZIA RESIDENZIALE PUBBLICA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STATALE, REGIONALE">
            <text:p>DEMANIO STATALE, REG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ITTADINANZA -&gt; ALTRO">
            <text:p>CITTADINA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NCORSI -&gt; CONCORSI COMUNI -&gt; COMMISSIONE GIUDICATRICE">
            <text:p>CONCORSI -&gt; CONCORSI COMUNI -&gt; COMMISSIONE GIUDICATRIC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 AMMINISTRATIVE -&gt; AUTORIZZAZIONI DI POLIZIA">
            <text:p>AUTORIZZAZIONI E CONCESSIONI AMMINISTRATIVE -&gt; AUTORIZZAZIONI DI POLIZ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9">
            <text:p>19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COMUNI -&gt; SERVIZI PUBBLICI LOCALI">
            <text:p>COMUNI -&gt; SERVIZI PUBBLIC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ZIENDA SANITARIA LOCALE -&gt; RISARCIMENTO DANNI">
            <text:p>AZIENDA SANITARIA LOCALE -&gt; RISARCIMENTO DAN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09">
            <text:p>009</text:p>
          </table:table-cell>
          <table:table-cell office:value-type="string" office:string-value="TAR CALABRIAREGGIO CALABRIA">
            <text:p>TAR CALABRIAREGGIO CALABRI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