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automatic-styles/>
  <office:body>
    <office:spreadsheet>
      <table:table table:name="Sheet1">
        <table:table-row>
          <table:table-cell table:style-name="pd1" office:value-type="string" office:string-value="ANNO_UDIENZA">
            <text:p>ANNO_UDIENZA</text:p>
          </table:table-cell>
          <table:table-cell table:style-name="pd1" office:value-type="string" office:string-value="CODICE_SEDE">
            <text:p>CODICE_SEDE</text:p>
          </table:table-cell>
          <table:table-cell table:style-name="pd1" office:value-type="string" office:string-value="NOME_SEDE">
            <text:p>NOME_SEDE</text:p>
          </table:table-cell>
          <table:table-cell table:style-name="pd1" office:value-type="string" office:string-value="CODICE_SEZIONE">
            <text:p>CODICE_SEZIONE</text:p>
          </table:table-cell>
          <table:table-cell table:style-name="pd1" office:value-type="string" office:string-value="NOME_SEZIONE">
            <text:p>NOME_SEZIONE</text:p>
          </table:table-cell>
          <table:table-cell table:style-name="pd1" office:value-type="string" office:string-value="TIPO_UDIENZA">
            <text:p>TIPO_UDIENZA</text:p>
          </table:table-cell>
          <table:table-cell table:style-name="pd1" office:value-type="string" office:string-value="DATA_UDIENZA">
            <text:p>DATA_UDIENZA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26">
            <text:p>2023-10-2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7-29">
            <text:p>2021-07-2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4-04">
            <text:p>2019-04-0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9-25">
            <text:p>2025-09-2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1-14">
            <text:p>2021-01-1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1-13">
            <text:p>2022-01-1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5-18">
            <text:p>2017-05-1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6-08">
            <text:p>2017-06-0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1-08">
            <text:p>2018-11-0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4-04">
            <text:p>2019-04-0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06">
            <text:p>2019-06-0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7-07">
            <text:p>2022-07-0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0-27">
            <text:p>2022-10-2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1-12">
            <text:p>2023-01-1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3-09">
            <text:p>2023-03-0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6-06">
            <text:p>2024-06-0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2-13">
            <text:p>2018-12-1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5-20">
            <text:p>2021-05-2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1-25">
            <text:p>2021-11-2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1-11">
            <text:p>2021-11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9-28">
            <text:p>2023-09-2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9-19">
            <text:p>2024-09-1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3-09">
            <text:p>2017-03-0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6-21">
            <text:p>2018-06-2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9-04">
            <text:p>2025-09-0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2-16">
            <text:p>2021-12-1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7-20">
            <text:p>2017-07-2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1-11">
            <text:p>2018-01-1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0-10">
            <text:p>2019-10-1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08">
            <text:p>2023-06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9-14">
            <text:p>2023-09-1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12">
            <text:p>2023-10-1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24">
            <text:p>2022-03-2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6-09">
            <text:p>2022-06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1-23">
            <text:p>2023-11-2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2-08">
            <text:p>2024-02-0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2-08">
            <text:p>2024-02-0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2-22">
            <text:p>2024-02-2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3-21">
            <text:p>2024-03-2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6-10">
            <text:p>2021-06-1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5-04">
            <text:p>2017-05-0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2-07">
            <text:p>2019-02-0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7-04">
            <text:p>2019-07-0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6-24">
            <text:p>2021-06-2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3-09">
            <text:p>2023-03-0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1-24">
            <text:p>2022-11-2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17">
            <text:p>2020-12-1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2-20">
            <text:p>2025-02-2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2-17">
            <text:p>2020-12-1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0-07">
            <text:p>2021-10-0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2-22">
            <text:p>2018-02-2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5-23">
            <text:p>2019-05-2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20">
            <text:p>2019-06-2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1-21">
            <text:p>2019-11-2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2-06">
            <text:p>2020-02-0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24">
            <text:p>2022-11-2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5-25">
            <text:p>2023-05-2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7-09">
            <text:p>2020-07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4-22">
            <text:p>2021-04-2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1-08">
            <text:p>2018-11-0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0-22">
            <text:p>2020-10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3-10">
            <text:p>2022-03-1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2-09">
            <text:p>2017-02-0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2-23">
            <text:p>2017-02-2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3-09">
            <text:p>2017-03-0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9-28">
            <text:p>2017-09-2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3-08">
            <text:p>2018-03-0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1-22">
            <text:p>2018-11-2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5-07">
            <text:p>2020-05-0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0-23">
            <text:p>2025-10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4-06">
            <text:p>2023-04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3-21">
            <text:p>2024-03-2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1-21">
            <text:p>2024-11-2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0-12">
            <text:p>2017-10-1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9-13">
            <text:p>2018-09-1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1-09">
            <text:p>2025-01-0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5-10">
            <text:p>2018-05-1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5-11">
            <text:p>2023-05-1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6-04">
            <text:p>2020-06-0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3-25">
            <text:p>2021-03-2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6-19">
            <text:p>2025-06-1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2-20">
            <text:p>2025-02-2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3-06">
            <text:p>2025-03-0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6-24">
            <text:p>2021-06-2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1-11">
            <text:p>2021-11-1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0-24">
            <text:p>2019-10-2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5-07">
            <text:p>2020-05-0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1-23">
            <text:p>2020-01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7-27">
            <text:p>2023-07-2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09">
            <text:p>2023-11-0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10">
            <text:p>2022-03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4-21">
            <text:p>2022-04-2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6-20">
            <text:p>2024-06-2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7-30">
            <text:p>2020-07-3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5-20">
            <text:p>2021-05-2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6-07">
            <text:p>2018-06-0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5-22">
            <text:p>2025-05-2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7-31">
            <text:p>2018-07-3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7-28">
            <text:p>2022-07-2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7-31">
            <text:p>2018-07-3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9-23">
            <text:p>2021-09-2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6-22">
            <text:p>2017-06-2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3-05">
            <text:p>2020-03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9-12">
            <text:p>2019-09-1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9-26">
            <text:p>2019-09-2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2-11">
            <text:p>2025-12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09">
            <text:p>2023-02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0-26">
            <text:p>2023-10-2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20-08-20">
            <text:p>2020-08-2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3-07">
            <text:p>2024-03-0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1-25">
            <text:p>2024-01-2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0-22">
            <text:p>2020-10-2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1-12">
            <text:p>2020-11-1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1-12">
            <text:p>2017-01-1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0-21">
            <text:p>2021-10-2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4-19">
            <text:p>2018-04-1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0-21">
            <text:p>2021-10-2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6-23">
            <text:p>2022-06-2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13">
            <text:p>2022-10-1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23">
            <text:p>2023-02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4-20">
            <text:p>2023-04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25">
            <text:p>2023-05-2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1-07">
            <text:p>2024-11-0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9-24">
            <text:p>2020-09-2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3-11">
            <text:p>2021-03-1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5-04">
            <text:p>2017-05-0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1-24">
            <text:p>2019-01-2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1-12">
            <text:p>2020-11-1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1-26">
            <text:p>2017-01-2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4-06">
            <text:p>2017-04-0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0-26">
            <text:p>2017-10-2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3-22">
            <text:p>2018-03-2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7-04">
            <text:p>2019-07-0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0-24">
            <text:p>2019-10-2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1-26">
            <text:p>2023-01-2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4-20">
            <text:p>2023-04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0-12">
            <text:p>2023-10-1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1-07">
            <text:p>2024-11-0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3-11">
            <text:p>2021-03-1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2-10">
            <text:p>2022-02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2-24">
            <text:p>2022-02-2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1-09">
            <text:p>2017-11-0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3-07">
            <text:p>2019-03-0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4-18">
            <text:p>2019-04-1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5-09">
            <text:p>2019-05-0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9-26">
            <text:p>2019-09-2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1-07">
            <text:p>2019-11-0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6-08">
            <text:p>2023-06-0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3-08">
            <text:p>2018-03-0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1-22">
            <text:p>2018-11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10-10">
            <text:p>2023-10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5-08">
            <text:p>2025-05-0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0-08">
            <text:p>2020-10-0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2-14">
            <text:p>2017-12-1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6-21">
            <text:p>2018-06-2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6-20">
            <text:p>2019-06-2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1-21">
            <text:p>2019-11-2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5-21">
            <text:p>2020-05-2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26">
            <text:p>2022-05-2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6-23">
            <text:p>2022-06-2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20-12-17">
            <text:p>2020-12-1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5-23">
            <text:p>2024-05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4-08">
            <text:p>2021-04-0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2-14">
            <text:p>2017-12-1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4-17">
            <text:p>2025-04-1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04-03">
            <text:p>2019-04-0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9-09">
            <text:p>2021-09-0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2-15">
            <text:p>2022-12-1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2-11">
            <text:p>2021-02-1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2-25">
            <text:p>2021-02-2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2-23">
            <text:p>2017-02-2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6-22">
            <text:p>2017-06-2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0-26">
            <text:p>2017-10-2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7-17">
            <text:p>2025-07-1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9-25">
            <text:p>2025-09-2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5-08">
            <text:p>2025-05-0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6-04">
            <text:p>2020-06-0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9-27">
            <text:p>2018-09-2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1-07">
            <text:p>2019-11-0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23">
            <text:p>2023-11-2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04-19">
            <text:p>2018-04-1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1-09">
            <text:p>2023-11-0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1-21">
            <text:p>2024-11-2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1-11">
            <text:p>2024-01-1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5-09">
            <text:p>2024-05-0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3-21">
            <text:p>2019-03-2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2-11">
            <text:p>2021-02-1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1-23">
            <text:p>2017-11-2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0-10">
            <text:p>2019-10-1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1-09">
            <text:p>2020-01-0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1-23">
            <text:p>2020-01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6-10">
            <text:p>2021-06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1-06">
            <text:p>2025-11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0-10">
            <text:p>2024-10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6-06">
            <text:p>2024-06-0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1-09">
            <text:p>2017-11-0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5-10">
            <text:p>2018-05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7-08">
            <text:p>2021-07-0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7-06">
            <text:p>2017-07-0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0-11">
            <text:p>2018-10-1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7-25">
            <text:p>2019-07-2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7-06">
            <text:p>2023-07-0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9-28">
            <text:p>2023-09-2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2-14">
            <text:p>2023-12-1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0-09">
            <text:p>2025-10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11">
            <text:p>2023-05-1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1-10">
            <text:p>2022-11-1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2-14">
            <text:p>2023-12-1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7-11">
            <text:p>2024-07-1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10">
            <text:p>2024-10-1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5-18">
            <text:p>2017-05-1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9-28">
            <text:p>2017-09-2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2-08">
            <text:p>2018-02-0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9-27">
            <text:p>2018-09-2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3-07">
            <text:p>2019-03-0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3-20">
            <text:p>2025-03-2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5-21">
            <text:p>2020-05-2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2-18">
            <text:p>2020-12-1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6-06">
            <text:p>2019-06-0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2-16">
            <text:p>2021-12-1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13">
            <text:p>2022-01-1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9-15">
            <text:p>2022-09-1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1-26">
            <text:p>2023-01-2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6-09">
            <text:p>2022-06-0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2-12">
            <text:p>2024-12-1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1-11">
            <text:p>2018-01-1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1-25">
            <text:p>2018-01-2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4-19">
            <text:p>2018-04-1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2-21">
            <text:p>2019-02-2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6-19">
            <text:p>2025-06-1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9-24">
            <text:p>2020-09-2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4-07">
            <text:p>2022-04-0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4-16">
            <text:p>2020-04-1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0-13">
            <text:p>2022-10-1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6-22">
            <text:p>2023-06-2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18-09-27">
            <text:p>2018-09-2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1-14">
            <text:p>2021-01-1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7-05">
            <text:p>2018-07-0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3-20">
            <text:p>2025-03-2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1-19">
            <text:p>2020-11-1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7-05">
            <text:p>2018-07-0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3-05">
            <text:p>2020-03-0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27">
            <text:p>2022-01-2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2-04">
            <text:p>2025-12-0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4-04">
            <text:p>2024-04-0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4-20">
            <text:p>2017-04-2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1-23">
            <text:p>2017-11-2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2-07">
            <text:p>2019-02-0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7-17">
            <text:p>2025-07-1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2-25">
            <text:p>2021-02-2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7-29">
            <text:p>2021-07-2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5-06">
            <text:p>2021-05-0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5-24">
            <text:p>2018-05-2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9-23">
            <text:p>2021-09-2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9-29">
            <text:p>2022-09-2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27">
            <text:p>2022-10-2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5-26">
            <text:p>2022-05-2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0-24">
            <text:p>2024-10-2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2-12">
            <text:p>2024-12-1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2-06">
            <text:p>2025-02-0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1-10">
            <text:p>2019-01-1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2-20">
            <text:p>2020-02-2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24">
            <text:p>2022-02-2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1-12">
            <text:p>2023-01-1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6-05">
            <text:p>2025-06-0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7-09">
            <text:p>2020-07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3-25">
            <text:p>2021-03-2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4-22">
            <text:p>2021-04-2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4-05">
            <text:p>2018-04-0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0-25">
            <text:p>2018-10-2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23">
            <text:p>2019-05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0-07">
            <text:p>2021-10-0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10">
            <text:p>2022-02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4-07">
            <text:p>2022-04-0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9-29">
            <text:p>2022-09-2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2-23">
            <text:p>2023-02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7-27">
            <text:p>2023-07-2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7-11">
            <text:p>2024-07-1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1-19">
            <text:p>2020-11-1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1-26">
            <text:p>2017-01-2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3-23">
            <text:p>2017-03-2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4-06">
            <text:p>2017-04-0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4-18">
            <text:p>2019-04-1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3-06">
            <text:p>2025-03-0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4-03">
            <text:p>2025-04-0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2-06">
            <text:p>2025-02-0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4-21">
            <text:p>2022-04-2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3-23">
            <text:p>2017-03-2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2-04">
            <text:p>2025-12-0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2-15">
            <text:p>2022-12-1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2-09">
            <text:p>2023-02-0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3-07">
            <text:p>2024-03-0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4-18">
            <text:p>2024-04-1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5-06">
            <text:p>2021-05-0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2-09">
            <text:p>2017-02-0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4-05">
            <text:p>2018-04-0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1-23">
            <text:p>2025-01-2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3-24">
            <text:p>2022-03-2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22">
            <text:p>2023-06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4-06">
            <text:p>2023-04-0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7-07">
            <text:p>2022-07-0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2-22">
            <text:p>2024-02-2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9-05">
            <text:p>2024-09-0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9-10">
            <text:p>2020-09-1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5-24">
            <text:p>2018-05-2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0-11">
            <text:p>2018-10-1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0-25">
            <text:p>2018-10-2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4-17">
            <text:p>2025-04-1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1-24">
            <text:p>2019-01-2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2-12">
            <text:p>2019-12-1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2-20">
            <text:p>2020-02-2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1-25">
            <text:p>2021-11-2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1-20">
            <text:p>2025-11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7-06">
            <text:p>2023-07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18">
            <text:p>2024-04-1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9-19">
            <text:p>2024-09-1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2-22">
            <text:p>2018-02-2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4-03">
            <text:p>2025-04-0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6-05">
            <text:p>2025-06-0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1-09">
            <text:p>2025-01-0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1-25">
            <text:p>2018-01-2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2-13">
            <text:p>2018-12-1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7-08">
            <text:p>2021-07-0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1-20">
            <text:p>2025-11-2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7-28">
            <text:p>2022-07-2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7-25">
            <text:p>2024-07-2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7-25">
            <text:p>2024-07-2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24">
            <text:p>2024-10-2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5-23">
            <text:p>2024-05-2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0-08">
            <text:p>2020-10-0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3-22">
            <text:p>2018-03-2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6-18">
            <text:p>2020-06-1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4-08">
            <text:p>2021-04-0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1-12">
            <text:p>2017-01-1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2-21">
            <text:p>2019-02-2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3-23">
            <text:p>2023-03-2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1-25">
            <text:p>2024-01-2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6-18">
            <text:p>2020-06-1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1-10">
            <text:p>2019-01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5-22">
            <text:p>2025-05-2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7-30">
            <text:p>2020-07-3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3-21">
            <text:p>2019-03-2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2-06">
            <text:p>2020-02-0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2-12">
            <text:p>2019-12-1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1-27">
            <text:p>2022-01-2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0-09">
            <text:p>2025-10-0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0-23">
            <text:p>2025-10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3-23">
            <text:p>2023-03-2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6-20">
            <text:p>2024-06-2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1-11">
            <text:p>2024-01-1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5-09">
            <text:p>2024-05-0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6-08">
            <text:p>2017-06-0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9-14">
            <text:p>2017-09-1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09">
            <text:p>2019-05-0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1-27">
            <text:p>2022-01-2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4-20">
            <text:p>2017-04-2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5-12">
            <text:p>2022-05-1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7-25">
            <text:p>2019-07-2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12">
            <text:p>2022-05-1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2-11">
            <text:p>2025-12-1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10">
            <text:p>2022-11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04">
            <text:p>2024-04-0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7-06">
            <text:p>2017-07-0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7-20">
            <text:p>2017-07-2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0-12">
            <text:p>2017-10-1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2-08">
            <text:p>2018-02-0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6-07">
            <text:p>2018-06-0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1-09">
            <text:p>2020-01-09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styles>
    <style:style style:name="pd1" style:family="table-cell" style:display-name="pd1">
      <style:text-properties fo:font-weight="bold"/>
      <style:table-cell-properties fo:border-top="0.75pt solid #000000"/>
      <style:table-cell-properties fo:border-right="0.75pt solid #000000"/>
      <style:table-cell-properties fo:border-bottom="0.75pt solid #000000"/>
      <style:table-cell-properties fo:border-left="0.75pt solid #000000"/>
      <style:paragraph-properties fo:text-align="center"/>
      <style:table-cell-properties style:vertical-align="top"/>
    </style:style>
  </office:styles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meta>
    <meta:generator>ODFPY/1.4.1</meta:generator>
  </office:meta>
</office:document-meta>
</file>