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AMMINISTRATIVE -&gt; AUTOSTRADE">
            <text:p>AUTORIZZAZIONI E CONCESSIONI AMMINISTRATIVE -&gt; AUTOSTRAD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SORZI E COOPERATIVE -&gt; COOPERATIVE">
            <text:p>CONSORZI E COOPERATIVE -&gt; COOPE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REGIONI -&gt; DIFENSORE CIVICO">
            <text:p>REGIONI -&gt; DIFENSORE CIV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UTELA MATERNITÀ E PATERNITÀ">
            <text:p>PUBBLICO IMPIEGO -&gt; TUTELA MATERNITÀ E PATER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NEL SETTORE DELLA DIFESA -&gt; ESCLUSIONE">
            <text:p>APPALTI NEL SETTORE DELLA DIFES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DEMANIO E PATRIMONIO -&gt; BENI STORICI E ARTISTICI">
            <text:p>DEMANIO E PATRIMONIO -&gt; BENI STORICI E ARTIST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MMERCIO E ARTIGIANATO -&gt; LICENZA DI COMMERCIO">
            <text:p>COMMERCIO E ARTIGIANATO -&gt; LICENZA DI COMMER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AGISTRATI TRIBUTARI -&gt; ASSEGNAZIONE SEDE">
            <text:p>MAGISTRATI TRIBUTARI -&gt; ASSEGNAZIONE SED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IMPIEGATI DI ALTRI ENTI PUBBLICI -&gt; TRATTAMENTO DI FINE RAPPORTO">
            <text:p>PUBBLICO IMPIEGO -&gt; IMPIEGATI DI ALTRI ENTI PUBBLICI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EDICINALI -&gt; ALTRO">
            <text:p>MEDICI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FORESTE -&gt; AGENTE FORESTALE">
            <text:p>FORESTE -&gt; AGENTE FORES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LEVA MILITARE">
            <text:p>LEVA MILIT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ERVIZI PUBBLICI -&gt; TRASPORTI -&gt; PREZZI E TARIFFE">
            <text:p>SERVIZI PUBBLICI -&gt; TRASPORTI -&gt; PREZZI E TARIFF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AOSTA">
            <text:p>TAR VALLE D'AOSTA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