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SENTENZA">
            <text:p>ANNO_SENTENZA</text:p>
          </table:table-cell>
          <table:table-cell table:style-name="pd1" office:value-type="string" office:string-value="MESE_SENTENZA">
            <text:p>MESE_SENT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ESITO_PROVVEDIMENTO">
            <text:p>ESITO_PROVVEDIMENTO</text:p>
          </table:table-cell>
          <table:table-cell table:style-name="pd1" office:value-type="string" office:string-value="NUMERO_RICORSI_DEFINITI">
            <text:p>NUMERO_RICORSI_DEFINITI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PORT -&gt; ALTRO">
            <text:p>SPORT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, SERVIZI E FORNITURE -&gt; APPALTO CONCORSO -&gt; SERVIZI">
            <text:p>APPALTI PUBBLICI DI LAVORI, SERVIZI E FORNITURE -&gt; APPALTO CONCORSO -&gt; SERVIZ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MMERCIO E ARTIGIANATO -&gt; AUTORIZZAZIONE (DECADENZA O REVOCA)">
            <text:p>COMMERCIO E ARTIGIANATO -&gt; AUTORIZZAZIONE (DECADENZA O REVOCA)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SPROPRIAZIONE PER PUBBLICA UTILITÀ -&gt; DICHIARAZIONE DI PUBBLICA UTILITÀ">
            <text:p>ESPROPRIAZIONE PER PUBBLICA UTILITÀ -&gt; DICHIARAZIONE DI PUBBLICA UTILITÀ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AMMINISTRATIVE -&gt; RISARCIMENTO DANNI">
            <text:p>AUTORIZZAZIONI E CONCESSIONI AMMINISTRATIVE -&gt; RISARCIMENTO DAN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TRATTAMENTO ECONOMICO E INDENNITÀ -&gt; INTERESSI E RIVALUTAZIONE">
            <text:p>PUBBLICO IMPIEGO -&gt; TRATTAMENTO ECONOMICO E INDENNITÀ -&gt; INTERESSI E RIVALUT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COMUNI">
            <text:p>CONCORSI -&gt; CONCORSI COMU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RVIZI PUBBLICI -&gt; TRASPORTI -&gt; PREZZI E TARIFFE">
            <text:p>SERVIZI PUBBLICI -&gt; TRASPORTI -&gt; PREZZI E TARIFF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RVIZI PUBBLICI -&gt; TRASPORTI -&gt; PREZZI E TARIFFE">
            <text:p>SERVIZI PUBBLICI -&gt; TRASPORTI -&gt; PREZZI E TARIFF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GRICOLTURA E FORESTE">
            <text:p>AGRICOLTURA E FORES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3">
            <text:p>2021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DICHIARA L'INCOMPETENZA E INDICA IL TAR COMPETENTE">
            <text:p>DICHIARA L'INCOMPETENZA E INDICA IL TAR COMPETENT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MPIEGATI DELLE REGIONI -&gt; COSTITUZIONE DEL RAPPORTO (NOMINA,PROVA,INCARICO)">
            <text:p>PUBBLICO IMPIEGO -&gt; IMPIEGATI DELLE REGIONI -&gt; COSTITUZIONE DEL RAPPORTO (NOMINA,PROVA,INCARICO)</text:p>
          </table:table-cell>
          <table:table-cell office:value-type="string" office:string-value="DICHIARA DIFETTO DI GIURISDIZIONE">
            <text:p>DICHIARA DIFETTO DI GIURISDI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MPIEGATI DI ALTRI ENTI PUBBLICI -&gt; TRATTAMENTO DI FINE RAPPORTO">
            <text:p>PUBBLICO IMPIEGO -&gt; IMPIEGATI DI ALTRI ENTI PUBBLICI -&gt; TRATTAMENTO DI FINE RAPPOR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REGIONI -&gt; ESCLUSIONE">
            <text:p>CONCORSI -&gt; CONCORSI REGION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MANIO E PATRIMONIO -&gt; ALIENAZIONE">
            <text:p>DEMANIO E PATRIMONIO -&gt; ALIEN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string" office:string-value="IN PARTE DICHIARA INAMMISSIBILE E IN PARTE RESPINGE">
            <text:p>IN PARTE DICHIARA INAMMISSIBILE E IN PARTE 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E AUTORIZZAZIONI DI PUBBLICA SICUREZZA">
            <text:p>SICUREZZA PUBBLICA -&gt; ALTRE AUTORIZZAZIONI DI PUBBLICA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1">
            <text:p>2017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ED URBANISTICA -&gt; RISARCIMENTO DEL DANNO">
            <text:p>EDILIZIA ED URBANISTICA -&gt; RISARCIMENTO DEL DAN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ROFESSIONI E MESTIERI">
            <text:p>PROFESSIONI E MESTIE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REGIONI -&gt; GIUNTA REGIONALE">
            <text:p>REGIONI -&gt; GIUNTA REGION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8">
            <text:p>2019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NOMINA COMMISSARIO AD ACTA">
            <text:p>NOMINA COMMISSARIO AD ACT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string" office:string-value="RESPINGE">
            <text:p>RESPINGE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ARABINIERI -&gt; PENSIONI">
            <text:p>CARABINIERI -&gt; PEN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5">
            <text:p>2023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ALTRO">
            <text:p>STRANIERI -&gt; ALTR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7">
            <text:p>2024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AMMINISTRATIVE -&gt; REVOCA">
            <text:p>AUTORIZZAZIONI E CONCESSIONI AMMINISTRATIVE -&gt; REVO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REGIONI -&gt; ASSESSORE REGIONALE">
            <text:p>REGIONI -&gt; ASSESSORE REGIONAL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TUDENTI -&gt; ALTRO">
            <text:p>ISTRUZIONE PUBBLICA -&gt; STUDENTI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MEDICINALI -&gt; AUTORIZZAZIONE AL COMMERCIO">
            <text:p>MEDICINALI -&gt; AUTORIZZAZIONE AL COMMERCI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1">
            <text:p>2019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ARABINIERI -&gt; STATO GIURIDICO">
            <text:p>CARABINIERI -&gt; STATO GIURIDIC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ARABINIERI -&gt; ALTRO">
            <text:p>CARABINIERI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8">
            <text:p>2022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 -&gt; REVOCA">
            <text:p>APPALTI PUBBLICI DI LAVORI -&gt; REVO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MBIENTE -&gt; ABUSI E SANZIONI">
            <text:p>AMBIENTE -&gt; ABUSI E SANZION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REGIONI -&gt; DIFENSORE CIVICO">
            <text:p>REGIONI -&gt; DIFENSORE CIVIC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1">
            <text:p>2023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MUNICAZIONE DI INIZIO LAVORI ASSEVERATA (C.I.L.A.)">
            <text:p>EDILIZIA -&gt; COMUNICAZIONE DI INIZIO LAVORI ASSEVERATA (C.I.L.A.)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ENSIONI -&gt; ALTRO">
            <text:p>PENSIO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ARABINIERI -&gt; PROCEDIMENTO DISCIPLINARE">
            <text:p>CARABINIERI -&gt; PROCEDIMENTO DISCIPLINA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AMMINISTRATIVE -&gt; AUTOSTRADE">
            <text:p>AUTORIZZAZIONI E CONCESSIONI AMMINISTRATIVE -&gt; AUTOSTRAD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2">
            <text:p>2017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NSEGNANTI SCUOLA MEDIA SUPERIORE -&gt; COSTITUZIONE DEL RAPPORTO (NOMINA,PROVA,INCARICO)">
            <text:p>PUBBLICO IMPIEGO -&gt; INSEGNANTI SCUOLA MEDIA SUPERIORE -&gt; COSTITUZIONE DEL RAPPORTO (NOMINA,PROVA,INCARIC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9">
            <text:p>2018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NTI PUBBLICI IN GENERALE">
            <text:p>ENTI PUBBLICI IN GENER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8">
            <text:p>2020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LEZIONI -&gt; ELEZIONI REGIONALI -&gt; LISTE">
            <text:p>ELEZIONI -&gt; ELEZIONI REGIONALI -&gt; LIST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7">
            <text:p>2020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LTRO">
            <text:p>EDILIZI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9">
            <text:p>2021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MBIENTE">
            <text:p>AMBIENT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SANITARI -&gt; GRADUATORIA">
            <text:p>CONCORSI -&gt; CONCORSI SANITARI -&gt; GRADUATORIA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DEMANIO E PATRIMONIO -&gt; BENI STORICI E ARTISTICI">
            <text:p>DEMANIO E PATRIMONIO -&gt; BENI STORICI E ARTISTIC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REVOCA">
            <text:p>APPALTI PUBBLICI DI SERVIZI -&gt; REVOC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LTO PARZIALMENTE ">
            <text:p>ACCOLTO PARZIALMENTE 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2">
            <text:p>2023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VISTO DI INGRESSO">
            <text:p>STRANIERI -&gt; VISTO DI INGRES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IANO NAZIONALE DI RIPRESA E RESILIENZA (PNRR) -&gt; AMBIENTE">
            <text:p>PIANO NAZIONALE DI RIPRESA E RESILIENZA (PNRR) -&gt; AMBIENT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string" office:string-value="DICHIARA DIFETTO DI GIURISDIZIONE NEI TERMINI ESPOSTI">
            <text:p>DICHIARA DIFETTO DI GIURISDIZIONE NEI TERMINI ESPOS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ARABINIERI -&gt; PENSIONI">
            <text:p>CARABINIERI -&gt; PEN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2">
            <text:p>2024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NFORMATIVA ANTIMAFIA -&gt; RISARCIMENTO DANNI">
            <text:p>INFORMATIVA ANTIMAFIA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DICHIARA LA PROPRIA INCOMPETENZA PER TERRITORIO">
            <text:p>DICHIARA LA PROPRIA INCOMPETENZA PER TERRITORI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5">
            <text:p>2017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ACCOGLIE RICORSO INCIDENTALE">
            <text:p>ACCOGLI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SPROPRIAZIONE PER PUBBLICA UTILITA' -&gt; OCCUPAZIONE TEMPORANEA E D'URGENZA">
            <text:p>ESPROPRIAZIONE PER PUBBLICA UTILITA' -&gt; OCCUPAZIONE TEMPORANEA E D'URG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IUNISCE">
            <text:p>RIUNISC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1">
            <text:p>2019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1">
            <text:p>2020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MMERCIO, ARTIGIANATO -&gt; ESERCIZIO COMMERCIALE -&gt; AUTORIZZAZIONE DI COMMERCIO (RILASCIO)">
            <text:p>COMMERCIO, ARTIGIANATO -&gt; ESERCIZIO COMMERCIALE -&gt; AUTORIZZAZIONE DI COMMERCIO (RILASCI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 -&gt; SCUOLA MATERNA (DELL'INFANZIA)">
            <text:p>ISTRUZIONE PUBBLICA -&gt; SCUOLA PUBBLICA -&gt; SCUOLA MATERNA (DELL'INFANZIA)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REGIONI -&gt; DIFENSORE CIVICO">
            <text:p>REGIONI -&gt; DIFENSORE CIVICO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ROFESSIONI E MESTIERI -&gt; ALTRO">
            <text:p>PROFESSIONI E MESTIERI -&gt; ALTR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1">
            <text:p>2022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8">
            <text:p>2023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REGIONI -&gt; BANDO">
            <text:p>CONCORSI -&gt; CONCORSI REGIONI -&gt; BAND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RMI -&gt; PORTO D'ARMI">
            <text:p>ARMI -&gt; PORTO D'ARM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MUNI -&gt; ALTRO">
            <text:p>COMUNI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1">
            <text:p>2023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REGIONI -&gt; GRADUATORIA">
            <text:p>CONCORSI -&gt; CONCORSI REGIONI -&gt; GRADU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8">
            <text:p>2024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DICHIARA PERENZIONE">
            <text:p>DICHIARA PEREN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4">
            <text:p>2024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CUOLA -&gt; AGGIUDICAZIONE">
            <text:p>APPALTI SCUOLA -&gt; AGGIUDICAZIONE</text:p>
          </table:table-cell>
          <table:table-cell office:value-type="string" office:string-value="RESPINGE RICORSO INCIDENTALE">
            <text:p>RESPINGE RICORSO INCIDENTA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REGIONI -&gt; ASSESSORE REGIONALE">
            <text:p>REGIONI -&gt; ASSESSORE REGIONAL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2">
            <text:p>2017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NSEGNANTI SCUOLA MEDIA SUPERIORE -&gt; COSTITUZIONE DEL RAPPORTO (NOMINA,PROVA,INCARICO)">
            <text:p>PUBBLICO IMPIEGO -&gt; INSEGNANTI SCUOLA MEDIA SUPERIORE -&gt; COSTITUZIONE DEL RAPPORTO (NOMINA,PROVA,INCARICO)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1">
            <text:p>2018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MMERCIO, ARTIGIANATO">
            <text:p>COMMERCIO, ARTIGIANA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0">
            <text:p>2018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IMPIEGATI DEL SERVIZIO SANITARIO NAZIONALE -&gt; COSTITUZIONE DEL RAPPORTO (NOMINA,PROVA,INCARICO)">
            <text:p>PUBBLICO IMPIEGO -&gt; IMPIEGATI DEL SERVIZIO SANITARIO NAZIONALE -&gt; COSTITUZIONE DEL RAPPORTO (NOMINA,PROVA,INCARICO)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NIVERSITÀ -&gt; STUDENTI">
            <text:p>UNIVERSITÀ -&gt; STUDENT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1">
            <text:p>2018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7">
            <text:p>2018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MEDICINALI -&gt; AUTORIZZAZIONE AL COMMERCIO">
            <text:p>MEDICINALI -&gt; AUTORIZZAZIONE AL COMMERCI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3">
            <text:p>2019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MEDICINALI -&gt; ALTRO">
            <text:p>MEDICINAL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REGIONI -&gt; ALTRO">
            <text:p>REGIONI -&gt; ALTR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5">
            <text:p>2020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ROFESSIONI E MESTIERI -&gt; COMPETENZE PROFESSIONALI">
            <text:p>PROFESSIONI E MESTIERI -&gt; COMPETENZE PROFESSIONAL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0">
            <text:p>2021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REGIONI -&gt; PRESIDENTE DELLA GIUNTA REGIONALE">
            <text:p>REGIONI -&gt; PRESIDENTE DELLA GIUNTA REGIONAL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RISARCIMENTO DEL DANNO">
            <text:p>AUTORIZZAZIONI E CONCESSIONI -&gt; RISARCIMENTO DEL DAN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5">
            <text:p>2021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7">
            <text:p>2021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ALTRO">
            <text:p>PUBBLICO IMPIEGO -&gt; ALTRO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5">
            <text:p>2022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12">
            <text:p>2022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6">
            <text:p>2022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2">
            <text:p>2022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NFORMATIVA ANTIMAFIA -&gt; INTERDITTIVA ANTIMAFIA">
            <text:p>INFORMATIVA ANTIMAFIA -&gt; INTERDITTIVA ANTIMAF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MMERCIO E ARTIGIANATO -&gt; LICENZA DI COMMERCIO">
            <text:p>COMMERCIO E ARTIGIANATO -&gt; LICENZA DI COMMERCI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2">
            <text:p>2023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1">
            <text:p>2024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string" office:string-value="RESPINGE SUI MOTIVI AGGIUNTI">
            <text:p>RESPING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5">
            <text:p>2024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TRATTAMENTO ECONOMICO E INDENNITÀ -&gt; STIPENDIO">
            <text:p>PUBBLICO IMPIEGO -&gt; TRATTAMENTO ECONOMICO E INDENNITÀ -&gt; STIPENDI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6">
            <text:p>2024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NEL SETTORE DELLA DIFESA -&gt; ESCLUSIONE">
            <text:p>APPALTI NEL SETTORE DELLA DIFESA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4">
            <text:p>2017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NON ASSEGNATA">
            <text:p>NON ASSEGNATA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1">
            <text:p>2017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6">
            <text:p>2017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3">
            <text:p>2017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9">
            <text:p>2017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REGIONI -&gt; CONSIGLIO REGIONALE">
            <text:p>REGIONI -&gt; CONSIGLIO REGIONALE</text:p>
          </table:table-cell>
          <table:table-cell office:value-type="string" office:string-value="PRENDE ATTO RINUNZIA">
            <text:p>PRENDE ATTO RINUNZIA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8">
            <text:p>2017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10">
            <text:p>2017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7">
            <text:p>2017</text:p>
          </table:table-cell>
          <table:table-cell office:value-type="float" office:value="201707">
            <text:p>2017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TRASPORTI -&gt; TRASPORTO TERRESTRE">
            <text:p>AUTORIZZAZIONI E CONCESSIONI -&gt; TRASPORTI -&gt; TRASPORTO TERREST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6">
            <text:p>2018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, SERVIZI E FORNITURE -&gt; APPALTO CONCORSO -&gt; FORNITURE">
            <text:p>APPALTI PUBBLICI DI LAVORI, SERVIZI E FORNITURE -&gt; APPALTO CONCORSO -&gt; FORNITURE</text:p>
          </table:table-cell>
          <table:table-cell office:value-type="string" office:string-value="DICHIARA IMPROCEDIBILE RICORSO INCIDENTALE">
            <text:p>DICHIARA IMPROCEDIBILE RICORSO INCIDENTA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3">
            <text:p>2018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DICHIARA IRRICEVIBILE">
            <text:p>DICHIARA IRRICEV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4">
            <text:p>2018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string" office:string-value="LIQUIDA IL COMPENSO">
            <text:p>LIQUIDA IL COMPENS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ED URBANISTICA">
            <text:p>EDILIZIA ED URBANISTICA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5">
            <text:p>2018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ACCOGLIE SUI MOTIVI AGGIUNTI">
            <text:p>ACCOGLIE SUI MOTIVI AGGIUNTI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8">
            <text:p>201808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">
            <text:p>PUBBLICO IMPIEG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12">
            <text:p>2018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8">
            <text:p>2018</text:p>
          </table:table-cell>
          <table:table-cell office:value-type="float" office:value="201802">
            <text:p>2018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RMI -&gt; ALTRO">
            <text:p>ARMI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4">
            <text:p>2019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LEVA MILITARE">
            <text:p>LEVA MILITARE</text:p>
          </table:table-cell>
          <table:table-cell office:value-type="string" office:string-value="IMPROCEDIBILE PER SOPRAVVENUTA CARENZA DI INTERESSE">
            <text:p>IMPROCEDIBILE PER SOPRAVVENUTA CARENZA DI INTERESS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6">
            <text:p>2019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5">
            <text:p>201905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9">
            <text:p>2019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0">
            <text:p>2019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12">
            <text:p>2019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19">
            <text:p>2019</text:p>
          </table:table-cell>
          <table:table-cell office:value-type="float" office:value="201907">
            <text:p>2019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6">
            <text:p>2020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LAVORI, SERVIZI E FORNITURE -&gt; APPALTO CONCORSO">
            <text:p>APPALTI PUBBLICI DI LAVORI, SERVIZI E FORNITURE -&gt; APPALTO CONCORS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0">
            <text:p>2020</text:p>
          </table:table-cell>
          <table:table-cell office:value-type="float" office:value="202002">
            <text:p>2020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ED URBANISTICA -&gt; CONCESSIONE EDILIZIA">
            <text:p>EDILIZIA ED URBANISTICA -&gt; CONCESSIONE EDILIZI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ED URBANISTICA -&gt; CONCESSIONE EDILIZIA">
            <text:p>EDILIZIA ED URBANISTICA -&gt; CONCESSIONE EDILIZIA</text:p>
          </table:table-cell>
          <table:table-cell office:value-type="string" office:string-value="RIUNISCE">
            <text:p>RIUNISC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1">
            <text:p>2021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6">
            <text:p>2021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ACCOGLIE">
            <text:p>ACCOGLI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4">
            <text:p>2021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1">
            <text:p>2021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02">
            <text:p>2021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1">
            <text:p>2021</text:p>
          </table:table-cell>
          <table:table-cell office:value-type="float" office:value="202112">
            <text:p>20211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ABUSI">
            <text:p>EDILIZIA -&gt; ABUSI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1">
            <text:p>20220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3">
            <text:p>2022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9">
            <text:p>202209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4">
            <text:p>202204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2">
            <text:p>2022</text:p>
          </table:table-cell>
          <table:table-cell office:value-type="float" office:value="202207">
            <text:p>2022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FORESTE -&gt; AGENTE FORESTALE">
            <text:p>FORESTE -&gt; AGENTE FORESTAL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3">
            <text:p>2023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string" office:string-value="RESPINGE">
            <text:p>RESPING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6">
            <text:p>202306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string" office:string-value="RIUNISCE">
            <text:p>RIUNISCE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string" office:string-value="DICHIARA CESSATA MATERIA DEL CONTENDERE">
            <text:p>DICHIARA CESSATA MATERIA DEL CONTENDER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LENZIO DELLA PUBBLICA AMMINISTRAZIONE -&gt; SANITÀ PUBBLICA">
            <text:p>SILENZIO DELLA PUBBLICA AMMINISTRAZIONE -&gt; SANITÀ PUBBLICA</text:p>
          </table:table-cell>
          <table:table-cell office:value-type="string" office:string-value="DICHIARA INAMMISSIBILE">
            <text:p>DICHIARA INAMMISS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10">
            <text:p>2023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string" office:string-value="DICHIARA ESTINTO">
            <text:p>DICHIARA ESTINTO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3">
            <text:p>2023</text:p>
          </table:table-cell>
          <table:table-cell office:value-type="float" office:value="202307">
            <text:p>202307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2">
            <text:p>202402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ERVIZI PUBBLICI -&gt; TELECOMUNICAZIONI -&gt; INFRASTRUTTURE PER TELEFONIA MOBILE">
            <text:p>SERVIZI PUBBLICI -&gt; TELECOMUNICAZIONI -&gt; INFRASTRUTTURE PER TELEFONIA MOBILE</text:p>
          </table:table-cell>
          <table:table-cell office:value-type="string" office:string-value="ACCOLTO PARZIALMENTE NEI TERMINI IN MOTIVAZIONE">
            <text:p>ACCOLTO PARZIALMENTE NEI TERMINI IN MOTIVAZION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1">
            <text:p>202411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03">
            <text:p>202403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string" office:string-value="DICHIARA IMPROCEDIBILE">
            <text:p>DICHIARA IMPROCEDIBILE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2024">
            <text:p>2024</text:p>
          </table:table-cell>
          <table:table-cell office:value-type="float" office:value="202410">
            <text:p>202410</text:p>
          </table:table-cell>
          <table:table-cell office:value-type="string" office:string-value="029">
            <text:p>029</text:p>
          </table:table-cell>
          <table:table-cell office:value-type="string" office:string-value="TAR VALLE D'AOSTA - AOSTA">
            <text:p>TAR VALLE D'AOSTA - AOSTA</text:p>
          </table:table-cell>
          <table:table-cell office:value-type="string" office:string-value="SILENZIO DELLA PUBBLICA AMMINISTRAZIONE -&gt; AUTORIZZAZIONI E CONCESSIONI AMMINISTRATIVE">
            <text:p>SILENZIO DELLA PUBBLICA AMMINISTRAZIONE -&gt; AUTORIZZAZIONI E CONCESSIONI AMMINISTRATIVE</text:p>
          </table:table-cell>
          <table:table-cell office:value-type="string" office:string-value="ACCOGLIE">
            <text:p>ACCOGLIE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