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36">
            <text:p>2036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135">
            <text:p>2135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86">
            <text:p>2086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67">
            <text:p>2067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326">
            <text:p>2326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79">
            <text:p>2079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203">
            <text:p>2203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94">
            <text:p>2094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78">
            <text:p>2078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334">
            <text:p>2334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28">
            <text:p>2028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157">
            <text:p>2157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52">
            <text:p>2052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55">
            <text:p>2055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60">
            <text:p>2060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105">
            <text:p>2105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101">
            <text:p>2101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338">
            <text:p>2338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290">
            <text:p>2290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93">
            <text:p>2093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91">
            <text:p>2091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312">
            <text:p>2312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81">
            <text:p>2081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98">
            <text:p>2098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80">
            <text:p>2080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82">
            <text:p>2082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138">
            <text:p>2138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45">
            <text:p>2045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275">
            <text:p>2275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271">
            <text:p>2271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25">
            <text:p>2025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96">
            <text:p>2096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33">
            <text:p>2033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329">
            <text:p>2329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62">
            <text:p>2062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413">
            <text:p>2413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61">
            <text:p>2061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04">
            <text:p>2004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204">
            <text:p>2204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336">
            <text:p>2336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92">
            <text:p>2092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372">
            <text:p>2372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88">
            <text:p>2088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23">
            <text:p>2023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12">
            <text:p>012</text:p>
          </table:table-cell>
          <table:table-cell office:value-type="string" office:string-value="BOLOGNA">
            <text:p>BOLOGNA</text:p>
          </table:table-cell>
          <table:table-cell office:value-type="float" office:value="2067">
            <text:p>2067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