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SENTENZA">
            <text:p>ANNO_SENTENZA</text:p>
          </table:table-cell>
          <table:table-cell table:style-name="pd1" office:value-type="string" office:string-value="MESE_SENTENZA">
            <text:p>MESE_SENTENZA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CLASSIFICAZIONE_RICORSO">
            <text:p>CLASSIFICAZIONE_RICORSO</text:p>
          </table:table-cell>
          <table:table-cell table:style-name="pd1" office:value-type="string" office:string-value="TIPO_SENTENZA">
            <text:p>TIPO_SENTENZA</text:p>
          </table:table-cell>
          <table:table-cell table:style-name="pd1" office:value-type="string" office:string-value="NUMERO_SENTENZE">
            <text:p>NUMERO_SENTENZE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AUTORIZZAZIONE EDILIZIA">
            <text:p>EDILIZIA ED URBANISTICA -&gt; AUTORIZZAZIONE EDILIZ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 PUBBLICI -&gt; RISARCIMENTO DEL DANNO">
            <text:p>SERVIZI PUBBLICI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NON CLASSIFICABILE/NON RICLASSIFICATO">
            <text:p>NON CLASSIFICABILE/NON RICLASSIF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I ALTRI ENTI PUBBLICI -&gt; EQUO INDENNIZZO E INFERM. PER CAUSA DI SERVIZIO">
            <text:p>PUBBLICO IMPIEGO -&gt; IMPIEGATI DI ALTRI ENTI PUBBLICI -&gt; EQUO INDENNIZZO E INFERM. PER CAUSA DI SERVIZ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IFIUTI -&gt; ALTRO">
            <text:p>RIFIUT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MMISSIONE ALTRO CONCORRENTE">
            <text:p>APPALTI SANITÀ -&gt; AMMISSIONE ALTRO CONCORR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CONSIGLIERI COMUNALI E PROVINCIALI (STATO GIUR. ED ECON.)">
            <text:p>COMUNE E PROVINCIA -&gt; CONSIGLIERI COMUNALI E PROVINCIALI (STATO GIUR. ED ECON.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MMISSIONE ALTRO CONCORRENTE">
            <text:p>APPALTI SANITÀ -&gt; AMMISSIONE ALTRO CONCORR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CUOLA -&gt; BANDO">
            <text:p>APPALTI SCUOLA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CONSIGLIERI COMUNALI E PROVINCIALI (STATO GIUR. ED ECON.)">
            <text:p>COMUNE E PROVINCIA -&gt; CONSIGLIERI COMUNALI E PROVINCIALI (STATO GIUR. ED ECON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44">
            <text:p>4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CUREZZA PUBBLICA -&gt; ALTRE AUTORIZZAZIONI DI PUBBLICA SICUREZZA">
            <text:p>SICUREZZA PUBBLICA -&gt; ALTRE AUTORIZZAZIONI DI PUBBLICA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FARMACIA -&gt; SEDI FARMACEUTICHE">
            <text:p>FARMACIA -&gt; SEDI FARMACEUTICH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 SERVIZIO SANITARIO NAZIONALE">
            <text:p>PUBBLICO IMPIEGO -&gt; IMPIEGATI DEL SERVIZIO SANITARIO NAZIONAL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O SANITARIO NAZIONALE -&gt; STRUTTURE SANITARIE PRIVATE CONVENZIONATE O ACCREDITATE">
            <text:p>SERVIZIO SANITARIO NAZIONALE -&gt; STRUTTURE SANITARIE PRIVATE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STRUZIONE">
            <text:p>ISTRU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FORZE ARMATE -&gt; SOTTUFFICIALI -&gt; PROCEDIMENTO DISCIPLINARE">
            <text:p>FORZE ARMATE -&gt; SOTTUFFICIALI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NSEGNANTI SCUOLA MEDIA SUPERIORE -&gt; INQUADRAMENTO (IN RUOLO E NELLE QUALIFICHE)">
            <text:p>PUBBLICO IMPIEGO -&gt; INSEGNANTI SCUOLA MEDIA SUPERIORE -&gt; INQUADRAMENTO (IN RUOLO E NELLE QUALIFICHE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NSEGNANTI SCUOLA MATERNA -&gt; INQUADRAMENTO (IN RUOLO E NELLE QUALIFICHE)">
            <text:p>PUBBLICO IMPIEGO -&gt; INSEGNANTI SCUOLA MATERNA -&gt; INQUADRAMENTO (IN RUOLO E NELLE QUALIFICHE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CONCESSIONE EDILIZIA -&gt; SILENZO ASSENSO">
            <text:p>EDILIZIA ED URBANISTICA -&gt; CONCESSIONE EDILIZIA -&gt; SILENZO ASSEN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 -&gt; LICITAZIONE PRIVATA -&gt; SERVIZI">
            <text:p>APPALTI PUBBLICI DI LAVORI, SERVIZI E FORNITURE -&gt; LICITAZIONE PRIVATA -&gt; SERVIZ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AUTORIZZAZIONE EDILIZIA">
            <text:p>EDILIZIA ED URBANISTICA -&gt; AUTORIZZAZIONE EDILIZ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LTRO">
            <text:p>APPALTI SANITÀ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NCORSI -&gt; CONCORSI REGIONI -&gt; GRADUATORIA">
            <text:p>CONCORSI -&gt; CONCORSI REGIONI -&gt; GRADU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I ALTRI ENTI PUBBLICI">
            <text:p>PUBBLICO IMPIEGO -&gt; IMPIEGATI DI ALTRI ENTI PUBBLIC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DEMANIO STATALE, REGIONALE -&gt; SDEMANIALIZZAZIONE">
            <text:p>DEMANIO STATALE, REGIONALE -&gt; SDEMANIAL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CONCESSIONE EDILIZIA -&gt; RILASCIO">
            <text:p>EDILIZIA ED URBANISTICA -&gt; CONCESSIONE EDILIZIA -&gt; RILASC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DISTRIBUTORI DI CARBURANTE">
            <text:p>AUTORIZZAZIONI E CONCESSIONI -&gt; DISTRIBUTORI DI CARBURA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COMUNALI E PROVINCIALI">
            <text:p>PUBBLICO IMPIEGO -&gt; IMPIEGATI COMUNALI E PROVINCIAL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INFERMITÀ, LESIONI ED EQUO INDENNIZZO">
            <text:p>CARABINIERI -&gt; INFERMITÀ, LESIONI ED EQUO INDENNIZZ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REGOLAMENTO EDILIZIO">
            <text:p>EDILIZIA ED URBANISTICA -&gt; REGOLAMENTO EDILIZ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BENI DEMANIALI E PATRIMONIALI">
            <text:p>COMUNE E PROVINCIA -&gt; BENI DEMANIALI E PATRIMONIAL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NTICHITA' E BELLE ARTI -&gt; VINCOLO STORICO E ARTISTICO">
            <text:p>ANTICHITA' E BELLE ARTI -&gt; VINCOLO STORICO E ARTIST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OLIZIA PENITENZIARIA -&gt; TRASFERIMENTO">
            <text:p>POLIZIA PENITENZIARIA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 -&gt; PROCEDIMENTO,FORMALITA' E TERMINI">
            <text:p>ESPROPRIAZIONE PER PUBBLICA UTILITA' -&gt; PROCEDIMENTO,FORMALITA' E TERMI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OPERE DI URBANIZZAZIONE">
            <text:p>EDILIZIA -&gt; CONCESSIONE EDILIZIA E PERMESSO DI COSTRUIRE -&gt; OPERE DI URBAN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LE REGIONI -&gt; COSTITUZIONE DEL RAPPORTO (NOMINA,PROVA,INCARICO)">
            <text:p>PUBBLICO IMPIEGO -&gt; IMPIEGATI DELLE REGIONI -&gt; COSTITUZIONE DEL RAPPORTO (NOMINA,PROVA,INCARIC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CONCESSIONE EDILIZIA -&gt; CONCESSIONE IN SANATORIA">
            <text:p>EDILIZIA ED URBANISTICA -&gt; CONCESSIONE EDILIZIA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BENI DEMANIALI E PATRIMONIALI -&gt; SDEMANIALIZZAZIONE">
            <text:p>COMUNE E PROVINCIA -&gt; BENI DEMANIALI E PATRIMONIALI -&gt; SDEMANIAL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PIANO PARTICOLAREGGIATO">
            <text:p>EDILIZIA ED URBANISTICA -&gt; PIANO PARTICOLAREGGI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RBANISTICA -&gt; PIANO INSEDIAMENTI PRODUTTIVI">
            <text:p>URBANISTICA -&gt; PIANO INSEDIAMENTI PRODUTTIV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CONOMICA E POPOLARE (O RESIDENZIALE PUBBLICA) -&gt; PROGRAMMI COSTRUTTIVI">
            <text:p>EDILIZIA ECONOMICA E POPOLARE (O RESIDENZIALE PUBBLICA) -&gt; PROGRAMMI COSTRUTTIV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INFERMITÀ, LESIONI ED EQUO INDENNIZZO">
            <text:p>CARABINIERI -&gt; INFERMITÀ, LESIONI ED EQUO INDENNIZZ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STRUZIONE PUBBLICA -&gt; SCUOLA PRIVATA">
            <text:p>ISTRUZIONE PUBBLICA -&gt; SCUOLA PRIV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 SERVIZIO SANITARIO NAZIONALE -&gt; STATO GIUR. (TRASF.,CONGEDI,ESTINZ. RAPPORTO,ETC.)">
            <text:p>PUBBLICO IMPIEGO -&gt; IMPIEGATI DEL SERVIZIO SANITARIO NAZIONALE -&gt; STATO GIUR. (TRASF.,CONGEDI,ESTINZ. RAPPORTO,ETC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CONOMICA E POPOLARE (O RESIDENZIALE PUBBLICA) -&gt; ALTRO">
            <text:p>EDILIZIA ECONOMICA E POPOLARE (O RESIDENZIALE PUBBLICA)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I ALTRI ENTI PUBBLICI -&gt; STATO GIUR. (TRASF.,CONGEDI,ESTINZ. RAPPORTO,ETC.)">
            <text:p>PUBBLICO IMPIEGO -&gt; IMPIEGATI DI ALTRI ENTI PUBBLICI -&gt; STATO GIUR. (TRASF.,CONGEDI,ESTINZ. RAPPORTO,ETC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I ALTRI ENTI PUBBLICI -&gt; EQUO INDENNIZZO E INFERM. PER CAUSA DI SERVIZIO">
            <text:p>PUBBLICO IMPIEGO -&gt; IMPIEGATI DI ALTRI ENTI PUBBLICI -&gt; EQUO INDENNIZZO E INFERM. PER CAUSA DI SERVIZ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O SANITARIO NAZIONALE -&gt; SANITARI CONVENZIONATI">
            <text:p>SERVIZIO SANITARIO NAZIONALE -&gt; SANITARI CONVENZIONA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LTRO">
            <text:p>APPALTI SANITÀ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LOTTO, LOTTERIE, GIUOCHI">
            <text:p>AUTORIZZAZIONI E CONCESSIONI -&gt; LOTTO, LOTTERIE, GIUOCH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I ALTRI ENTI PUBBLICI -&gt; INQUADRAMENTO (IN RUOLO E NELLE QUALIFICHE)">
            <text:p>PUBBLICO IMPIEGO -&gt; IMPIEGATI DI ALTRI ENTI PUBBLICI -&gt; INQUADRAMENTO (IN RUOLO E NELLE QUALIFICHE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MERCIO, ARTIGIANATO -&gt; ESERCIZIO COMMERCIO AMBULANTE">
            <text:p>COMMERCIO, ARTIGIANATO -&gt; ESERCIZIO COMMERCIO AMBULA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INFERMITÀ, LESIONI ED EQUO INDENNIZZO">
            <text:p>CARABINIERI -&gt; INFERMITÀ, LESIONI ED EQUO INDENNIZZ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CONSIGLIO COMUNALE E PROVINCIALE (SCIOGL.,SOSP.,ETC.)">
            <text:p>COMUNE E PROVINCIA -&gt; CONSIGLIO COMUNALE E PROVINCIALE (SCIOGL.,SOSP.,ETC.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QUINAMENTO -&gt; ALTRO">
            <text:p>INQUINAMENT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ALTRO">
            <text:p>CARABINIE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COOPERATIVE E IMPRESE AGRICOLE">
            <text:p>AGRICOLTURA E FORESTE -&gt; COOPERATIVE E IMPRESE AGRICO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I ALTRI ENTI PUBBLICI -&gt; STATO GIUR. (TRASF.,CONGEDI,ESTINZ. RAPPORTO,ETC.)">
            <text:p>PUBBLICO IMPIEGO -&gt; IMPIEGATI DI ALTRI ENTI PUBBLICI -&gt; STATO GIUR. (TRASF.,CONGEDI,ESTINZ. RAPPORTO,ETC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BENI DEMANIALI E PATRIMONIALI -&gt; SDEMANIALIZZAZIONE">
            <text:p>COMUNE E PROVINCIA -&gt; BENI DEMANIALI E PATRIMONIALI -&gt; SDEMANIAL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CCIA -&gt; CALENDARIO VENATORIO">
            <text:p>CACCIA -&gt; CALENDARIO VENATORI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 SERVIZIO SANITARIO NAZIONALE -&gt; COSTITUZIONE DEL RAPPORTO (NOMINA,PROVA,INCARICO)">
            <text:p>PUBBLICO IMPIEGO -&gt; IMPIEGATI DEL SERVIZIO SANITARIO NAZIONALE -&gt; COSTITUZIONE DEL RAPPORTO (NOMINA,PROVA,INCARIC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NON CLASSIFICABILE/NON RICLASSIFICATO">
            <text:p>NON CLASSIFICABILE/NON RICLASSIF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NSEGNANTI SCUOLA MEDIA INFERIORE -&gt; CONCORSO (AMMISSIONE,PROCEDIMENTO)">
            <text:p>PUBBLICO IMPIEGO -&gt; INSEGNANTI SCUOLA MEDIA INFERIORE -&gt; CONCORSO (AMMISSIONE,PROCEDIMENTO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 PUBBLICI -&gt; TRASPORTI">
            <text:p>SERVIZI PUBBLICI -&gt; TRASPOR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LE REGIONI -&gt; STATO GIUR. (TRASF.,CONGEDI,ESTINZ. RAPPORTO,ETC.)">
            <text:p>PUBBLICO IMPIEGO -&gt; IMPIEGATI DELLE REGIONI -&gt; STATO GIUR. (TRASF.,CONGEDI,ESTINZ. RAPPORTO,ETC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TRASPORTI -&gt; TRASPORTO TERRESTRE">
            <text:p>AUTORIZZAZIONI E CONCESSIONI -&gt; TRASPORTI -&gt; TRASPORTO TERRES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 -&gt; OCCUPAZIONE TEMPORANEA E D'URGENZA">
            <text:p>ESPROPRIAZIONE PER PUBBLICA UTILITA' -&gt; OCCUPAZIONE TEMPORANEA E D'URG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QUINAMENTO -&gt; IDRICO">
            <text:p>INQUINAMENTO -&gt; IDR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SSOCIAZIONI E FONDAZIONI -&gt; ALTRO">
            <text:p>ASSOCIAZIONI E FONDAZIO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string" office:string-value="SENTENZA BREVE">
            <text:p>SENTENZA BREVE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CARABINIERI">
            <text:p>SILENZIO DELLA PUBBLICA AMMINISTRAZIONE -&gt; CARABIN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NSEGNANTI SCUOLA MEDIA INFERIORE -&gt; COSTITUZIONE DEL RAPPORTO (NOMINA,PROVA,INCARICO)">
            <text:p>PUBBLICO IMPIEGO -&gt; INSEGNANTI SCUOLA MEDIA INFERIORE -&gt; COSTITUZIONE DEL RAPPORTO (NOMINA,PROVA,INCARIC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RBANISTICA -&gt; PIANO PARTICOLAREGGIATO">
            <text:p>URBANISTICA -&gt; PIANO PARTICOLAREGGI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INDENNITÀ">
            <text:p>CARABINIERI -&gt; INDENNITÀ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ROFESSIONI E MESTIERI -&gt; ALBO NAZIONALE">
            <text:p>PROFESSIONI E MESTIERI -&gt; ALBO NAZIONALE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NTICHITÀ E BELLE ARTI -&gt; VINCOLO STORICO E ARTISTICO">
            <text:p>ANTICHITÀ E BELLE ARTI -&gt; VINCOLO STORICO E ARTIST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SEGNANTI -&gt; IMMISSIONE IN RUOLO">
            <text:p>INSEGNANTI -&gt; IMMISSIONE IN RUOL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ALTRO">
            <text:p>SILENZIO DELLA PUBBLICA AMMINISTRAZION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RISARCIMENTO DANNI">
            <text:p>APPALTI PUBBLICI DI SERVIZI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-&gt; RISARCIMENTO DANNI">
            <text:p>AGRICOLTURA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RBANISTICA -&gt; PIANO INSEDIAMENTI PRODUTTIVI">
            <text:p>URBANISTICA -&gt; PIANO INSEDIAMENTI PRODUTTIV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QUINAMENTO -&gt; ATMOSFERICO">
            <text:p>INQUINAMENTO -&gt; ATMOSFERIC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MONOPOLI E DAZI -&gt; RIVENDITA GENERI DI MONOPOLIO">
            <text:p>MONOPOLI E DAZI -&gt; RIVENDITA GENERI DI MONOPOL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BENI DEMANIALI E PATRIMONIALI">
            <text:p>COMUNE E PROVINCIA -&gt; BENI DEMANIALI E PATRIMONI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 PUBBLICI -&gt; TRASPORTI -&gt; TRASPORTO TERRESTRE">
            <text:p>SERVIZI PUBBLICI -&gt; TRASPORTI -&gt; TRASPORTO TERRES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INDENNITÀ">
            <text:p>CARABINIERI -&gt;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NCORSI -&gt; CONCORSI SANITARI -&gt; ESCLUSIONE">
            <text:p>CONCORSI -&gt; CONCORSI SANITAR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INFERMITÀ, LESIONI ED EQUO INDENNIZZO">
            <text:p>CARABINIERI -&gt; INFERMITÀ, LESIONI ED EQUO INDENNIZZ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REDITO E RISPARMIO -&gt; ALTRO">
            <text:p>CREDITO E RISPARMIO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REVISIONE PREZZI">
            <text:p>SILENZIO DELLA PUBBLICA AMMINISTRAZIONE -&gt; REVISIONE PREZZ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ACCESSO AI DOCUMENTI">
            <text:p>SILENZIO DELLA PUBBLICA AMMINISTRAZIONE -&gt; ACCESSO AI DOCUM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ALTRO">
            <text:p>INFORMATIVA ANTIMAF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ESPROPRIAZIONE PER PUBBLICA UTILITÀ">
            <text:p>SILENZIO DELLA PUBBLICA AMMINISTRAZIONE -&gt; ESPROPRIAZIONE PER PUBBLICA UTILITÀ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AMMINISTRATIVE -&gt; ENERGIA ELETTRICA">
            <text:p>AUTORIZZAZIONI E CONCESSIONI AMMINISTRATIVE -&gt; ENERGIA ELETTR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RISARCIMENTO DANNI">
            <text:p>PUBBLICO IMPIEGO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À -&gt; OCCUPAZIONE">
            <text:p>ESPROPRIAZIONE PER PUBBLICA UTILITÀ -&gt; OCCUP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IANO NAZIONALE DI RIPRESA E RESILIENZA (PNRR) -&gt; APPALTI SCUOLA">
            <text:p>PIANO NAZIONALE DI RIPRESA E RESILIENZA (PNRR) -&gt; APPALTI SCUOL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NCORSI -&gt; CONCORSI DIPENDENTI NON SANITARI ASL E OSPEDALIERI -&gt; ALTRO">
            <text:p>CONCORSI -&gt; CONCORSI DIPENDENTI NON SANITARI ASL E OSPEDALIE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AUTORIZZAZIONE UNICA AMBIENTALE">
            <text:p>AMBIENTE -&gt; AUTORIZZAZIONE UNICA AMBIENTAL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MERCIO E ARTIGIANATO -&gt; AUTORIZZAZIONE (DECADENZA O REVOCA)">
            <text:p>COMMERCIO E ARTIGIANATO -&gt; AUTORIZZAZIONE (DECADENZA O REVOCA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NCORSI -&gt; CONCORSI DIPENDENTI NON SANITARI ASL E OSPEDALIERI">
            <text:p>CONCORSI -&gt; CONCORSI DIPENDENTI NON SANITARI ASL E OSPEDAL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ALTRO">
            <text:p>CARABINIE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ROFESSIONI E MESTIERI -&gt; ESERCENTI PROFESSIONI SANITARIE -&gt; ALTRO">
            <text:p>PROFESSIONI E MESTIERI -&gt; ESERCENTI PROFESSIONI SANITARI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ALTRO">
            <text:p>SILENZIO DELLA PUBBLICA AMMINISTRAZION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LEZIONI -&gt; ELEZIONI REGIONALI -&gt; ALTRO">
            <text:p>ELEZIONI -&gt; ELEZIONI REGIONAL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À -&gt; OCCUPAZIONE">
            <text:p>ESPROPRIAZIONE PER PUBBLICA UTILITÀ -&gt; OCCUP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FORNITURE -&gt; BANDO">
            <text:p>APPALTI PUBBLICI DI FORNITURE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OLIZIA DI STATO -&gt; INFERMITÀ, LESIONI ED EQUO INDENNIZZO">
            <text:p>POLIZIA DI STATO -&gt; INFERMITÀ, LESIONI ED EQUO INDENNIZZ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AMBIENTE">
            <text:p>SILENZIO DELLA PUBBLICA AMMINISTRAZIONE -&gt; 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LEZIONI -&gt; ELEZIONI REGIONALI -&gt; ALTRO">
            <text:p>ELEZIONI -&gt; ELEZIONI REGIONAL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DUSTRIA -&gt; ALTRO">
            <text:p>INDUSTR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ALTRO">
            <text:p>SILENZIO DELLA PUBBLICA AMMINISTRAZION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IANO NAZIONALE DI RIPRESA E RESILIENZA (PNRR) -&gt; ENERGIA ELETTRICA">
            <text:p>PIANO NAZIONALE DI RIPRESA E RESILIENZA (PNRR) -&gt; ENERGIA ELETTRICA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I -&gt; OCCUPAZIONE SUOLO PUBBLICO">
            <text:p>COMUNI -&gt; OCCUPAZIONE SUOLO PUBBL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AMMINISTRATIVE -&gt; DECADENZA">
            <text:p>AUTORIZZAZIONI E CONCESSIONI AMMINISTRATIVE -&gt; DECADENZ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I -&gt; OCCUPAZIONE SUOLO PUBBLICO">
            <text:p>COMUNI -&gt; OCCUPAZIONE SUOLO PUBBL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FORNITURE -&gt; CONTRATTO">
            <text:p>APPALTI PUBBLICI DI FORNITURE -&gt; CONTRAT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FORNITURE -&gt; BANDO">
            <text:p>APPALTI PUBBLICI DI FORNITURE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ALTRO">
            <text:p>AMBIENT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 -&gt; PROCEDIMENTO,FORMALITA' E TERMINI">
            <text:p>ESPROPRIAZIONE PER PUBBLICA UTILITA' -&gt; PROCEDIMENTO,FORMALITA' E TERMI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FARMACIA -&gt; CONCORSO PER L'ASSEGNAZIONE">
            <text:p>FARMACIA -&gt; CONCORSO PER L'ASSEGN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 SERVIZIO SANITARIO NAZIONALE -&gt; COSTITUZIONE DEL RAPPORTO (NOMINA,PROVA,INCARICO)">
            <text:p>PUBBLICO IMPIEGO -&gt; IMPIEGATI DEL SERVIZIO SANITARIO NAZIONALE -&gt; COSTITUZIONE DEL RAPPORTO (NOMINA,PROVA,INCARICO)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 -&gt; PROCEDIMENTO,FORMALITA' E TERMINI">
            <text:p>ESPROPRIAZIONE PER PUBBLICA UTILITA' -&gt; PROCEDIMENTO,FORMALITA' E TERMI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FARMACIA -&gt; CONCORSO PER L'ASSEGNAZIONE">
            <text:p>FARMACIA -&gt; CONCORSO PER L'ASSEGNAZION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AZIENDE SPECIALI ED ISTITUZIONALI (COSTIT., ORG.NE, ATTIVITA')">
            <text:p>COMUNE E PROVINCIA -&gt; AZIENDE SPECIALI ED ISTITUZIONALI (COSTIT., ORG.NE, ATTIVITA'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CUOLA -&gt; ANNULLAMENTO GARA">
            <text:p>APPALTI SCUOLA -&gt; ANNULLAMENTO GAR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I ALTRI ENTI PUBBLICI -&gt; TRATTAMENTO DI FINE RAPPORTO">
            <text:p>PUBBLICO IMPIEGO -&gt; IMPIEGATI DI ALTRI ENTI PUBBLICI -&gt; TRATTAMENTO DI FINE RAPPOR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OPERE DI URBANIZZAZIONE">
            <text:p>EDILIZIA -&gt; CONCESSIONE EDILIZIA E PERMESSO DI COSTRUIRE -&gt; OPERE DI URBAN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 -&gt; TRATTATIVA PRIVATA">
            <text:p>APPALTI PUBBLICI DI LAVORI, SERVIZI E FORNITURE -&gt; TRATTATIVA PRIV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NTI PUBBLICI -&gt; CONTROLLI">
            <text:p>ENTI PUBBLICI -&gt; CONTROL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RISARCIMENTO DEL DANNO">
            <text:p>AGRICOLTURA E FORESTE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ABUSI -&gt; DEMOLIZIONE E RIDUZIONE RIPRISTINO">
            <text:p>EDILIZIA ED URBANISTICA -&gt; ABUSI -&gt; DEMOLIZIONE E RIDUZIONE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NIVERSITÀ -&gt; BORSE DI STUDIO">
            <text:p>UNIVERSITÀ -&gt; BORSE DI STUDI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PIANO DI LOTTIZZAZIONE">
            <text:p>EDILIZIA ED URBANISTICA -&gt; PIANO DI LOTT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NIVERSITÀ -&gt; PROFESSORI UNIVERSITARI -&gt; TRATTAMENTO ECONOMICO ED INDENNITÀ">
            <text:p>UNIVERSITÀ -&gt; PROFESSORI UNIVERSITARI -&gt; TRATTAMENTO ECONOMICO ED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PIANO REGOLATORE GENERALE">
            <text:p>EDILIZIA ED URBANISTICA -&gt; PIANO REGOLATORE GENER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DISTRIBUTORI DI CARBURANTE">
            <text:p>AUTORIZZAZIONI E CONCESSIONI -&gt; DISTRIBUTORI DI CARBURA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NON CLASSIFICABILE/NON RICLASSIFICATO">
            <text:p>NON CLASSIFICABILE/NON RICLASSIF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 -&gt; LICITAZIONE PRIVATA -&gt; OPERE PUBBLICHE">
            <text:p>APPALTI PUBBLICI DI LAVORI, SERVIZI E FORNITURE -&gt; LICITAZIONE PRIVATA -&gt; OPERE PUBBL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 SERVIZIO SANITARIO NAZIONALE -&gt; COSTITUZIONE DEL RAPPORTO (NOMINA,PROVA,INCARICO)">
            <text:p>PUBBLICO IMPIEGO -&gt; IMPIEGATI DEL SERVIZIO SANITARIO NAZIONALE -&gt; COSTITUZIONE DEL RAPPORTO (NOMINA,PROVA,INCARICO)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RISARCIMENTO DANNI">
            <text:p>APPALTI PUBBLICI DI SERVIZI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INFERMITÀ, LESIONI ED EQUO INDENNIZZO">
            <text:p>CARABINIERI -&gt; INFERMITÀ, LESIONI ED EQUO INDENNIZZ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NSEGNANTI SCUOLA MEDIA INFERIORE -&gt; CONCORSO (AMMISSIONE,PROCEDIMENTO)">
            <text:p>PUBBLICO IMPIEGO -&gt; INSEGNANTI SCUOLA MEDIA INFERIORE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NSEGNANTI SCUOLA MEDIA INFERIORE -&gt; CONCORSO (AMMISSIONE,PROCEDIMENTO)">
            <text:p>PUBBLICO IMPIEGO -&gt; INSEGNANTI SCUOLA MEDIA INFERIORE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FARMACIA -&gt; CONCORSO PER L'ASSEGNAZIONE">
            <text:p>FARMACIA -&gt; CONCORSO PER L'ASSEGN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CONSIGLIERI COMUNALI E PROVINCIALI (STATO GIUR. ED ECON.)">
            <text:p>COMUNE E PROVINCIA -&gt; CONSIGLIERI COMUNALI E PROVINCIALI (STATO GIUR. ED ECON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I ALTRI ENTI PUBBLICI">
            <text:p>PUBBLICO IMPIEGO -&gt; IMPIEGATI DI ALTRI ENTI PUBBLICI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NIVERSITA' DEGLI STUDI -&gt; INSEGNANTI UNIVERSITARI -&gt; COSTITUZIONE DEL RAPPORTO (NOMINA,PROVA,INCARICO)">
            <text:p>UNIVERSITA' DEGLI STUDI -&gt; INSEGNANTI UNIVERSITARI -&gt; COSTITUZIONE DEL RAPPORTO (NOMINA,PROVA,INCARIC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COMUNALI E PROVINCIALI -&gt; COSTITUZIONE DEL RAPPORTO (NOMINA,PROVA,INCARICO)">
            <text:p>PUBBLICO IMPIEGO -&gt; IMPIEGATI COMUNALI E PROVINCIALI -&gt; COSTITUZIONE DEL RAPPORTO (NOMINA,PROVA,INCARICO)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I ALTRI ENTI PUBBLICI">
            <text:p>PUBBLICO IMPIEGO -&gt; IMPIEGATI DI ALTRI ENTI PUBBLICI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TRIBUTI LOCALI">
            <text:p>COMUNE E PROVINCIA -&gt; TRIBUTI LOC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NIVERSITÀ -&gt; PROFESSORI UNIVERSITARI -&gt; RISARCIMENTO DANNI">
            <text:p>UNIVERSITÀ -&gt; PROFESSORI UNIVERSITARI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CUOLA -&gt; AMMISSIONE ALTRO CONCORRENTE">
            <text:p>APPALTI SCUOLA -&gt; AMMISSIONE ALTRO CONCORR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NNULLAMENTO GARA">
            <text:p>APPALTI SANITÀ -&gt; ANNULLAMENTO GAR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QUINAMENTO -&gt; LAVORAZIONI E INDUSTRIE INSALUBRI">
            <text:p>INQUINAMENTO -&gt; LAVORAZIONI E INDUSTRIE INSALUB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NON CLASSIFICABILE/NON RICLASSIFICATO">
            <text:p>NON CLASSIFICABILE/NON RICLASSIF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COMUNALI E PROVINCIALI -&gt; COSTITUZIONE DEL RAPPORTO (NOMINA,PROVA,INCARICO)">
            <text:p>PUBBLICO IMPIEGO -&gt; IMPIEGATI COMUNALI E PROVINCIALI -&gt; COSTITUZIONE DEL RAPPORTO (NOMINA,PROVA,INCARIC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QUINAMENTO -&gt; IDRICO">
            <text:p>INQUINAMENTO -&gt; IDR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 SERVIZIO SANITARIO NAZIONALE -&gt; COSTITUZIONE DEL RAPPORTO (NOMINA,PROVA,INCARICO)">
            <text:p>PUBBLICO IMPIEGO -&gt; IMPIEGATI DEL SERVIZIO SANITARIO NAZIONALE -&gt; COSTITUZIONE DEL RAPPORTO (NOMINA,PROVA,INCARICO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LTRO">
            <text:p>APPALTI SANITÀ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TRIBUTI LOCALI">
            <text:p>COMUNE E PROVINCIA -&gt; TRIBUTI LOC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CARABINIERI">
            <text:p>SILENZIO DELLA PUBBLICA AMMINISTRAZIONE -&gt; CARABIN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CONSIGLIERI COMUNALI E PROVINCIALI (STATO GIUR. ED ECON.)">
            <text:p>COMUNE E PROVINCIA -&gt; CONSIGLIERI COMUNALI E PROVINCIALI (STATO GIUR. ED ECON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I ALTRI ENTI PUBBLICI -&gt; TRATTAMENTO ECONOMICO IN ATTIVITA' DI SERVIZIO">
            <text:p>PUBBLICO IMPIEGO -&gt; IMPIEGATI DI ALTRI ENTI PUBBLICI -&gt; TRATTAMENTO ECONOMICO IN ATTIVITA' DI SERVIZ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FARMACIA">
            <text:p>SILENZIO DELLA PUBBLICA AMMINISTRAZIONE -&gt; FARMA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TRIBUTI LOCALI">
            <text:p>COMUNE E PROVINCIA -&gt; TRIBUTI LOC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DECADENZA">
            <text:p>EDILIZIA -&gt; CONCESSIONE EDILIZIA E PERMESSO DI COSTRUIRE -&gt; DECAD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BENI DEMANIALI E PATRIMONIALI -&gt; CONCESSIONE">
            <text:p>COMUNE E PROVINCIA -&gt; BENI DEMANIALI E PATRIMONIALI -&gt; CONCES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CUOLA -&gt; ESCLUSIONE">
            <text:p>APPALTI SCUOLA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VINCOLO PAESAGGISTICO -&gt; VALUTAZIONE DI IMPATTO AMBIENTALE">
            <text:p>AMBIENTE -&gt; VINCOLO PAESAGGISTICO -&gt; VALUTAZIONE DI IMPATTO AMBIENT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STATO ECONOMICO">
            <text:p>CARABINIERI -&gt; STATO ECONOM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I ALTRI ENTI PUBBLICI -&gt; EQUO INDENNIZZO E INFERM. PER CAUSA DI SERVIZIO">
            <text:p>PUBBLICO IMPIEGO -&gt; IMPIEGATI DI ALTRI ENTI PUBBLICI -&gt; EQUO INDENNIZZO E INFERM. PER CAUSA DI SERVIZ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MILITARI -&gt; ALLOGGIO DI SERVIZIO">
            <text:p>MILITARI -&gt; ALLOGGIO DI SERVIZI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MERCIO, ARTIGIANATO -&gt; ESERCIZIO COMMERCIALE -&gt; AUTORIZZAZIONE DI COMMERCIO (RILASCIO)">
            <text:p>COMMERCIO, ARTIGIANATO -&gt; ESERCIZIO COMMERCIALE -&gt; AUTORIZZAZIONE DI COMMERCIO (RILASCI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QUINAMENTO -&gt; IDRICO">
            <text:p>INQUINAMENTO -&gt; IDR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LTRO">
            <text:p>APPALTI SANITÀ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 -&gt; RISARCIMENTO DEL DANNO">
            <text:p>APPALTI PUBBLICI DI LAVORI, SERVIZI E FORNITURE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PIANO PAESISTICO">
            <text:p>AMBIENTE -&gt; PIANO PAESISTIC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TRASPORTI -&gt; TRASPORTO TERRESTRE">
            <text:p>AUTORIZZAZIONI E CONCESSIONI -&gt; TRASPORTI -&gt; TRASPORTO TERRES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RISARCIMENTO DEL DANNO">
            <text:p>AGRICOLTURA E FORESTE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DISTRIBUTORI DI CARBURANTE">
            <text:p>AUTORIZZAZIONI E CONCESSIONI -&gt; DISTRIBUTORI DI CARBURA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TRASPORTI -&gt; TRASPORTO TERRESTRE">
            <text:p>AUTORIZZAZIONI E CONCESSIONI -&gt; TRASPORTI -&gt; TRASPORTO TERRES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BOSCHI E FORESTE">
            <text:p>AGRICOLTURA E FORESTE -&gt; BOSCHI E FORE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CARABINIERI">
            <text:p>SILENZIO DELLA PUBBLICA AMMINISTRAZIONE -&gt; CARABIN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PREVIDENZA E ASSISTENZA">
            <text:p>SILENZIO DELLA PUBBLICA AMMINISTRAZIONE -&gt; PREVIDENZA E ASSIST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I ALTRI ENTI PUBBLICI -&gt; STATO GIUR. (TRASF.,CONGEDI,ESTINZ. RAPPORTO,ETC.)">
            <text:p>PUBBLICO IMPIEGO -&gt; IMPIEGATI DI ALTRI ENTI PUBBLICI -&gt; STATO GIUR. (TRASF.,CONGEDI,ESTINZ. RAPPORTO,ETC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NSEGNANTI SCUOLA MEDIA SUPERIORE -&gt; COSTITUZIONE DEL RAPPORTO (NOMINA,PROVA,INCARICO)">
            <text:p>PUBBLICO IMPIEGO -&gt; INSEGNANTI SCUOLA MEDIA SUPERIORE -&gt; COSTITUZIONE DEL RAPPORTO (NOMINA,PROVA,INCARIC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RISARCIMENTO DEL DANNO">
            <text:p>AUTORIZZAZIONI E CONCESSIONI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QUINAMENTO -&gt; ALTRO">
            <text:p>INQUINAMENT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INDENNITÀ">
            <text:p>CARABINIERI -&gt;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MERCIO E ARTIGIANATO -&gt; RISARCIMENTO DANNI">
            <text:p>COMMERCIO E ARTIGIANATO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RISARCIMENTO DEL DANNO">
            <text:p>AGRICOLTURA E FORESTE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AZIENDA SANITARIA LOCALE">
            <text:p>SILENZIO DELLA PUBBLICA AMMINISTRAZIONE -&gt; AZIENDA SANITARIA LOC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TRIBUTI LOCALI">
            <text:p>COMUNE E PROVINCIA -&gt; TRIBUTI LOC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DUSTRIA -&gt; ALTRO">
            <text:p>INDUSTRIA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NCORSI -&gt; CONCORSI PROVINCE -&gt; BANDO">
            <text:p>CONCORSI -&gt; CONCORSI PROVINCE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FORNITURE -&gt; BANDO">
            <text:p>APPALTI PUBBLICI DI FORNITURE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AMMINISTRATIVE -&gt; INSEGNE E PUBBLICITÀ">
            <text:p>AUTORIZZAZIONI E CONCESSIONI AMMINISTRATIVE -&gt; INSEGNE E PUBBLIC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DEMANIO E PATRIMONIO -&gt; ALTRO">
            <text:p>DEMANIO E PATRIMONIO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ALTRO">
            <text:p>SILENZIO DELLA PUBBLICA AMMINISTRAZIONE -&gt; ALTR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string" office:string-value="SENTENZA">
            <text:p>SENTENZA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IFIUTI -&gt; ALTRO">
            <text:p>RIFIUT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EVISIONE PREZZI -&gt; ALTRO">
            <text:p>REVISIONE PREZZ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LEZIONI -&gt; RISARCIMENTO DANNI">
            <text:p>ELEZIONI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REDITO E RISPARMIO -&gt; ALTRO">
            <text:p>CREDITO E RISPARMI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ACCESSO AI DOCUMENTI">
            <text:p>SILENZIO DELLA PUBBLICA AMMINISTRAZIONE -&gt; ACCESSO AI DOCUMENT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ACCESSO AI DOCUMENTI">
            <text:p>SILENZIO DELLA PUBBLICA AMMINISTRAZIONE -&gt; ACCESSO AI DOCUM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 PUBBLICI -&gt; COMUNE, PROVINCIA E COMUNITÀ MONTANA">
            <text:p>SERVIZI PUBBLICI -&gt; COMUNE, PROVINCIA E COMUNITÀ MONTAN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VVOCATI LIBERO FORO -&gt; ESAMI DI ABILITAZIONE ALLA PROFESSIONE FORENSE">
            <text:p>AVVOCATI LIBERO FORO -&gt; ESAMI DI ABILITAZIONE ALLA PROFESSIONE FORENS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ALTRO">
            <text:p>SILENZIO DELLA PUBBLICA AMMINISTRAZION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NCORSI -&gt; CONCORSI REGIONI -&gt; CONCORSI RISERVATI">
            <text:p>CONCORSI -&gt; CONCORSI REGIONI -&gt; CONCORSI RISERVA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À -&gt; RISARCIMENTO DANNI">
            <text:p>ESPROPRIAZIONE PER PUBBLICA UTILITÀ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PROVVEDIMENTO AUTORIZZATORIO UNICO REGIONALE">
            <text:p>AMBIENTE -&gt; PROVVEDIMENTO AUTORIZZATORIO UNICO REGIONALE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PROVVEDIMENTO AUTORIZZATORIO UNICO REGIONALE">
            <text:p>AMBIENTE -&gt; PROVVEDIMENTO AUTORIZZATORIO UNICO REG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BANDO">
            <text:p>APPALTI PUBBLICI DI LAVORI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 PUBBLICI -&gt; TELECOMUNICAZIONI -&gt; ANTENNE">
            <text:p>SERVIZI PUBBLICI -&gt; TELECOMUNICAZIONI -&gt; ANTEN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AGRICOLTURA">
            <text:p>SILENZIO DELLA PUBBLICA AMMINISTRAZIONE -&gt; AGRICOLTUR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FORNITURE -&gt; BANDO">
            <text:p>APPALTI PUBBLICI DI FORNITURE -&gt; BAND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ROVINCE -&gt; ALTRO">
            <text:p>PROVINC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AIUTI DI STATO">
            <text:p>SILENZIO DELLA PUBBLICA AMMINISTRAZIONE -&gt; AIUTI DI ST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IANO NAZIONALE DI RIPRESA E RESILIENZA (PNRR) -&gt; AMBIENTE">
            <text:p>PIANO NAZIONALE DI RIPRESA E RESILIENZA (PNRR) -&gt; AMBIEN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PPALTI MENSA">
            <text:p>APPALTI PUBBLICI DI SERVIZI -&gt; APPALTI MENS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PROVVEDIMENTO AUTORIZZATORIO UNICO REGIONALE">
            <text:p>AMBIENTE -&gt; PROVVEDIMENTO AUTORIZZATORIO UNICO REGIONAL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RBANISTICA -&gt; PIANO PARTICOLAREGGIATO">
            <text:p>URBANISTICA -&gt; PIANO PARTICOLAREGGI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SERVIZIO IDRICO INTEGRATO">
            <text:p>AMBIENTE -&gt; SERVIZIO IDRICO INTEGR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AMBIENTE">
            <text:p>SILENZIO DELLA PUBBLICA AMMINISTRAZIONE -&gt; 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NCORSI -&gt; CONCORSI SCUOLA DOCENTI -&gt; GRADUATORIA">
            <text:p>CONCORSI -&gt; CONCORSI SCUOLA DOCENTI -&gt; GRADU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CONCESSIONE EDILIZIA -&gt; RILASCIO">
            <text:p>EDILIZIA ED URBANISTICA -&gt; CONCESSIONE EDILIZIA -&gt; RILASC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STATO GIURIDICO">
            <text:p>CARABINIERI -&gt; STATO GIURID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MMISSIONE ALTRO CONCORRENTE">
            <text:p>APPALTI SANITÀ -&gt; AMMISSIONE ALTRO CONCORRENT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BENI CULTURALI -&gt; TUTELA DEI BENI CULTURALI">
            <text:p>BENI CULTURALI -&gt; TUTELA DEI BENI CULTUR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INFERMITÀ, LESIONI ED EQUO INDENNIZZO">
            <text:p>CARABINIERI -&gt; INFERMITÀ, LESIONI ED EQUO INDENNIZZ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COMUNALI E PROVINCIALI -&gt; COSTITUZIONE DEL RAPPORTO (NOMINA,PROVA,INCARICO)">
            <text:p>PUBBLICO IMPIEGO -&gt; IMPIEGATI COMUNALI E PROVINCIALI -&gt; COSTITUZIONE DEL RAPPORTO (NOMINA,PROVA,INCARIC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DOTAZIONI ORGANICHE">
            <text:p>PUBBLICO IMPIEGO -&gt; DOTAZIONI ORGANICHE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BENI DEMANIALI E PATRIMONIALI -&gt; CONCESSIONE">
            <text:p>COMUNE E PROVINCIA -&gt; BENI DEMANIALI E PATRIMONIALI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TRIBUTI LOCALI">
            <text:p>COMUNE E PROVINCIA -&gt; TRIBUTI LOCALI</text:p>
          </table:table-cell>
          <table:table-cell office:value-type="string" office:string-value="SENTENZA BREVE">
            <text:p>SENTENZA BREVE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 PUBBLICI -&gt; TRASPORTI -&gt; TRASPORTO TERRESTRE">
            <text:p>SERVIZI PUBBLICI -&gt; TRASPORTI -&gt; TRASPORTO TERRES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MMISSIONE ALTRO CONCORRENTE">
            <text:p>APPALTI SANITÀ -&gt; AMMISSIONE ALTRO CONCORR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FORZE ARMATE -&gt; SOTTUFFICIALI -&gt; PROCEDIMENTO DISCIPLINARE">
            <text:p>FORZE ARMATE -&gt; SOTTUFFICIALI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 PUBBLICI -&gt; TRASPORTI">
            <text:p>SERVIZI PUBBLICI -&gt; TRASPOR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 PUBBLICI -&gt; TRASPORTI -&gt; TRASPORTO TERRESTRE">
            <text:p>SERVIZI PUBBLICI -&gt; TRASPORTI -&gt; TRASPORTO TERRES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 -&gt; OCCUPAZIONE TEMPORANEA E D'URGENZA">
            <text:p>ESPROPRIAZIONE PER PUBBLICA UTILITA' -&gt; OCCUPAZIONE TEMPORANEA E D'URGENZ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FORZE ARMATE -&gt; SOTTUFFICIALI -&gt; PROCEDIMENTO DISCIPLINARE">
            <text:p>FORZE ARMATE -&gt; SOTTUFFICIALI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QUINAMENTO -&gt; INQUINAMENTO ACUSTICO">
            <text:p>INQUINAMENTO -&gt; INQUINAMENTO ACUST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 -&gt; OCCUPAZIONE TEMPORANEA E D'URGENZA">
            <text:p>ESPROPRIAZIONE PER PUBBLICA UTILITA' -&gt; OCCUPAZIONE TEMPORANEA E D'URG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CONOMICA E POPOLARE (O RESIDENZIALE PUBBLICA) -&gt; ALTRO">
            <text:p>EDILIZIA ECONOMICA E POPOLARE (O RESIDENZIALE PUBBLICA)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RISARCIMENTO DEL DANNO">
            <text:p>PUBBLICO IMPIEGO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RISARCIMENTO DEL DANNO">
            <text:p>AUTORIZZAZIONI E CONCESSIONI -&gt; RISARCIMENTO DEL DAN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BANDO">
            <text:p>APPALTI PUBBLICI DI LAVORI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RELATIVI A BENI CULTURALI -&gt; AGGIUDICAZIONE">
            <text:p>APPALTI RELATIVI A BENI CULTURAL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CITTADINI EXTRACOMUNITARI">
            <text:p>STRANIERI -&gt; CITTADINI EXTRACOMUNITAR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NSEGNANTI SCUOLA ELEMENTARE -&gt; TRATTAMENTO DI FINE RAPPORTO">
            <text:p>PUBBLICO IMPIEGO -&gt; INSEGNANTI SCUOLA ELEMENTARE -&gt; TRATTAMENTO DI FINE RAPPOR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ORDINANZE CONTINGIBILI E URGENTI -&gt; COMPETENZA">
            <text:p>ORDINANZE CONTINGIBILI E URGENTI -&gt; COMPET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CUREZZA PUBBLICA -&gt; ALTRE AUTORIZZAZIONI DI PUBBLICA SICUREZZA">
            <text:p>SICUREZZA PUBBLICA -&gt; ALTRE AUTORIZZAZIONI DI PUBBLICA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NSEGNANTI SCUOLA MEDIA SUPERIORE -&gt; COSTITUZIONE DEL RAPPORTO (NOMINA,PROVA,INCARICO)">
            <text:p>PUBBLICO IMPIEGO -&gt; INSEGNANTI SCUOLA MEDIA SUPERIORE -&gt; COSTITUZIONE DEL RAPPORTO (NOMINA,PROVA,INCARICO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RISARCIMENTO DEL DANNO">
            <text:p>AUTORIZZAZIONI E CONCESSIONI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ROFESSIONI E MESTIERI -&gt; RISARCIMENTO DEL DANNO">
            <text:p>PROFESSIONI E MESTIERI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ABUSI -&gt; DEMOLIZIONE E RIDUZIONE RIPRISTINO">
            <text:p>EDILIZIA ED URBANISTICA -&gt; ABUSI -&gt; DEMOLIZIONE E RIDUZIONE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 SERVIZIO SANITARIO NAZIONALE -&gt; INQUADRAMENTO (IN RUOLO E NELLE QUALIFICHE)">
            <text:p>PUBBLICO IMPIEGO -&gt; IMPIEGATI DEL SERVIZIO SANITARIO NAZIONALE -&gt; INQUADRAMENTO (IN RUOLO E NELLE QUALIFICHE)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TRATTAMENTO ECONOMICO E INDENNITÀ -&gt; INDENNITÀ VARIE">
            <text:p>PUBBLICO IMPIEGO -&gt; TRATTAMENTO ECONOMICO E INDENNITÀ -&gt; INDENNITÀ VARI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CIVILI DELLO STATO -&gt; CONCORSO (AMMISSIONE,PROCEDIMENTO)">
            <text:p>PUBBLICO IMPIEGO -&gt; IMPIEGATI CIVILI DELLO STATO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PROGRAMMA DI FABBRICAZIONE E RICOSTRUZIONE">
            <text:p>EDILIZIA ED URBANISTICA -&gt; PROGRAMMA DI FABBRICAZIONE E RICOSTRU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TRIBUTI LOCALI">
            <text:p>COMUNE E PROVINCIA -&gt; TRIBUTI LOC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MMISSIONE ALTRO CONCORRENTE">
            <text:p>APPALTI SANITÀ -&gt; AMMISSIONE ALTRO CONCORR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NSEGNANTI SCUOLA MEDIA SUPERIORE">
            <text:p>PUBBLICO IMPIEGO -&gt; INSEGNANTI SCUOLA MEDIA SUPERIO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OLIZIA DI STATO -&gt; INFERMITÀ, LESIONI ED EQUO INDENNIZZO">
            <text:p>POLIZIA DI STATO -&gt; INFERMITÀ, LESIONI ED EQUO INDENNIZZ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 BREVE">
            <text:p>SENTENZA BREV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RISARCIMENTO DEL DANNO">
            <text:p>AGRICOLTURA E FORESTE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BENI CULTURALI -&gt; DICHIARAZIONE DI INTERESSE CULTURALE">
            <text:p>BENI CULTURALI -&gt; DICHIARAZIONE DI INTERESSE CULTUR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I ALTRI ENTI PUBBLICI -&gt; STATO GIUR. (TRASF.,CONGEDI,ESTINZ. RAPPORTO,ETC.)">
            <text:p>PUBBLICO IMPIEGO -&gt; IMPIEGATI DI ALTRI ENTI PUBBLICI -&gt; STATO GIUR. (TRASF.,CONGEDI,ESTINZ. RAPPORTO,ETC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LTRO">
            <text:p>APPALTI SANITÀ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O SANITARIO NAZIONALE -&gt; STRUTTURE SANITARIE PRIVATE CONVENZIONATE O ACCREDITATE">
            <text:p>SERVIZIO SANITARIO NAZIONALE -&gt; STRUTTURE SANITARIE PRIVATE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NCORSI -&gt; CONCORSI SANITARI">
            <text:p>CONCORSI -&gt; CONCORSI SANITA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NIVERSITÀ -&gt; STUDENTI">
            <text:p>UNIVERSITÀ -&gt; STUDENT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ALTRO">
            <text:p>CARABINIE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AUTORIZZAZIONE EDILIZIA">
            <text:p>EDILIZIA ED URBANISTICA -&gt; AUTORIZZAZIONE EDILIZ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RELATIVI A BENI CULTURALI -&gt; AGGIUDICAZIONE">
            <text:p>APPALTI RELATIVI A BENI CULTURAL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BENI DEMANIALI E PATRIMONIALI">
            <text:p>COMUNE E PROVINCIA -&gt; BENI DEMANIALI E PATRIMONI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DECADENZA">
            <text:p>EDILIZIA -&gt; CONCESSIONE EDILIZIA E PERMESSO DI COSTRUIRE -&gt; DECAD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RISARCIMENTO DANNI">
            <text:p>APPALTI PUBBLICI DI LAVORI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COMUNALI E PROVINCIALI">
            <text:p>PUBBLICO IMPIEGO -&gt; IMPIEGATI COMUNALI E PROVINCI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STATO GIURIDICO">
            <text:p>CARABINIERI -&gt; STATO GIURID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PIANO PAESISTICO">
            <text:p>AMBIENTE -&gt; PIANO PAESISTIC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DISTRIBUTORI DI CARBURANTE">
            <text:p>AUTORIZZAZIONI E CONCESSIONI -&gt; DISTRIBUTORI DI CARBURA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ABUSI -&gt; ACQUISIZIONE GRATUTITA">
            <text:p>EDILIZIA ED URBANISTICA -&gt; ABUSI -&gt; ACQUISIZIONE GRATUT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RISARCIMENTO DEL DANNO">
            <text:p>EDILIZIA ED URBANISTICA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I ALTRI ENTI PUBBLICI">
            <text:p>PUBBLICO IMPIEGO -&gt; IMPIEGATI DI ALTRI ENTI PUBBLIC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string" office:string-value="SENTENZA BREVE">
            <text:p>SENTENZA BREVE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SANITÀ PUBBLICA">
            <text:p>SILENZIO DELLA PUBBLICA AMMINISTRAZIONE -&gt; SANITÀ PUBBL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ENERGIA ELETTRICA">
            <text:p>SILENZIO DELLA PUBBLICA AMMINISTRAZIONE -&gt; ENERGIA ELETTRICA</text:p>
          </table:table-cell>
          <table:table-cell office:value-type="string" office:string-value="SENTENZA">
            <text:p>SENTENZA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MERCIO E ARTIGIANATO -&gt; CONTRIBUTI">
            <text:p>COMMERCIO E ARTIGIANATO -&gt; CONTRIBU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PROGRAMMI COSTRUTTIVI">
            <text:p>EDILIZIA ED URBANISTICA -&gt; PROGRAMMI COSTRUTTIV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ALTRO">
            <text:p>CARABINIE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À -&gt; DICHIARAZIONE DI PUBBLICA UTILITÀ">
            <text:p>ESPROPRIAZIONE PER PUBBLICA UTILITÀ -&gt; DICHIARAZIONE DI PUBBLICA UTILITÀ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NSEGNANTI SCUOLA MEDIA SUPERIORE -&gt; COSTITUZIONE DEL RAPPORTO (NOMINA,PROVA,INCARICO)">
            <text:p>PUBBLICO IMPIEGO -&gt; INSEGNANTI SCUOLA MEDIA SUPERIORE -&gt; COSTITUZIONE DEL RAPPORTO (NOMINA,PROVA,INCARIC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NSEGNANTI SCUOLA MEDIA SUPERIORE -&gt; COSTITUZIONE DEL RAPPORTO (NOMINA,PROVA,INCARICO)">
            <text:p>PUBBLICO IMPIEGO -&gt; INSEGNANTI SCUOLA MEDIA SUPERIORE -&gt; COSTITUZIONE DEL RAPPORTO (NOMINA,PROVA,INCARICO)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DISTRIBUTORI DI CARBURANTE">
            <text:p>AUTORIZZAZIONI E CONCESSIONI -&gt; DISTRIBUTORI DI CARBURA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AUTORIZZAZIONI E CONCESSIONI AMMINISTRATIVE">
            <text:p>SILENZIO DELLA PUBBLICA AMMINISTRAZIONE -&gt; AUTORIZZAZIONI E CONCESSIONI AMMINISTRATIV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NSEGNANTI SCUOLA MEDIA INFERIORE">
            <text:p>PUBBLICO IMPIEGO -&gt; INSEGNANTI SCUOLA MEDIA INFERIO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QUINAMENTO -&gt; LAVORAZIONI E INDUSTRIE INSALUBRI">
            <text:p>INQUINAMENTO -&gt; LAVORAZIONI E INDUSTRIE INSALUBR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 PUBBLICI -&gt; TRASPORTI -&gt; TRASPORTO TERRESTRE">
            <text:p>SERVIZI PUBBLICI -&gt; TRASPORTI -&gt; TRASPORTO TERRES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BENI DEMANIALI E PATRIMONIALI -&gt; ALIENAZIONE">
            <text:p>COMUNE E PROVINCIA -&gt; BENI DEMANIALI E PATRIMONIALI -&gt; ALIEN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NSEGNANTI SCUOLA MEDIA SUPERIORE">
            <text:p>PUBBLICO IMPIEGO -&gt; INSEGNANTI SCUOLA MEDIA SUPERIO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DISTRIBUTORI DI CARBURANTE">
            <text:p>AUTORIZZAZIONI E CONCESSIONI -&gt; DISTRIBUTORI DI CARBURA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AMMINISTRATIVE -&gt; REVOCA">
            <text:p>AUTORIZZAZIONI E CONCESSIONI AMMINISTRATIVE -&gt; REVOC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I -&gt; OCCUPAZIONE SUOLO PUBBLICO -&gt; CONCESSIONE">
            <text:p>COMUNI -&gt; OCCUPAZIONE SUOLO PUBBLICO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USI CIVICI">
            <text:p>SILENZIO DELLA PUBBLICA AMMINISTRAZIONE -&gt; USI CIVIC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ROFESSIONI E MESTIERI -&gt; INGEGNERI -&gt; ALTRO">
            <text:p>PROFESSIONI E MESTIERI -&gt; INGEGNE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NCORSI -&gt; CONCORSI ALTRI ENTI">
            <text:p>CONCORSI -&gt; CONCORSI ALTRI 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MILITARI -&gt; RISARCIMENTO DANNI">
            <text:p>MILITARI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DEMANIO E PATRIMONIO -&gt; CANONI DEMANIALI">
            <text:p>DEMANIO E PATRIMONIO -&gt; CANONI DEMANI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NCORSI -&gt; CONCORSI COMUNI -&gt; COMMISSIONE GIUDICATRICE">
            <text:p>CONCORSI -&gt; CONCORSI COMUNI -&gt; COMMISSIONE GIUDICATRIC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CIMITERI">
            <text:p>SILENZIO DELLA PUBBLICA AMMINISTRAZIONE -&gt; CIMIT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ROFESSIONI E MESTIERI -&gt; ABILITAZIONI ALL'ESERCIZIO">
            <text:p>PROFESSIONI E MESTIERI -&gt; ABILITAZIONI ALL'ESERCIZI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IMITERI -&gt; ALTRO">
            <text:p>CIMITE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RISARCIMENTO DANNI">
            <text:p>PUBBLICO IMPIEGO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EVISIONE PREZZI -&gt; ALTRO">
            <text:p>REVISIONE PREZZI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À -&gt; DECRETO DI ESPROPRIO">
            <text:p>ESPROPRIAZIONE PER PUBBLICA UTILITÀ -&gt; DECRETO DI ESPROPR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TRATTAMENTO ECONOMICO E INDENNITÀ -&gt; STIPENDIO">
            <text:p>PUBBLICO IMPIEGO -&gt; TRATTAMENTO ECONOMICO E INDENNITÀ -&gt; STIPEND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ALTRO">
            <text:p>SILENZIO DELLA PUBBLICA AMMINISTRAZION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NCORSI -&gt; CONCORSI COMUNI -&gt; ESCLUSIONE">
            <text:p>CONCORSI -&gt; CONCORSI COMUN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REDITO E RISPARMIO -&gt; ALTRO">
            <text:p>CREDITO E RISPARMI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NCORSI -&gt; CONCORSI REGIONI -&gt; BANDO">
            <text:p>CONCORSI -&gt; CONCORSI REGIONI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ARMI">
            <text:p>SILENZIO DELLA PUBBLICA AMMINISTRAZIONE -&gt; AR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PROVVEDIMENTO AUTORIZZATORIO UNICO REGIONALE">
            <text:p>AMBIENTE -&gt; PROVVEDIMENTO AUTORIZZATORIO UNICO REGIONAL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MISTI -&gt; ALTRO">
            <text:p>APPALTI MIS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IMITERI -&gt; CONCESSIONE DI AREE CIMITERIALI">
            <text:p>CIMITERI -&gt; CONCESSIONE DI AREE CIMITERI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AMMINISTRATIVE -&gt; ENERGIA ELETTRICA">
            <text:p>AUTORIZZAZIONI E CONCESSIONI AMMINISTRATIVE -&gt; ENERGIA ELETTR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NCORSI -&gt; CONCORSI COMUNI -&gt; GRADUATORIA">
            <text:p>CONCORSI -&gt; CONCORSI COMUNI -&gt; GRADUATOR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AUTORIZZAZIONE INTEGRATA AMBIENTALE (A.I.A.)">
            <text:p>AMBIENTE -&gt; AUTORIZZAZIONE INTEGRATA AMBIENTALE (A.I.A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TRATTAMENTO ECONOMICO E INDENNITÀ -&gt; STIPENDIO">
            <text:p>PUBBLICO IMPIEGO -&gt; TRATTAMENTO ECONOMICO E INDENNITÀ -&gt; STIPEND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PROVVEDIMENTO AUTORIZZATORIO UNICO REGIONALE">
            <text:p>AMBIENTE -&gt; PROVVEDIMENTO AUTORIZZATORIO UNICO REG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AUTORIZZAZIONI E CONCESSIONI AMMINISTRATIVE">
            <text:p>SILENZIO DELLA PUBBLICA AMMINISTRAZIONE -&gt; AUTORIZZAZIONI E CONCESSIONI AMMINISTRATIV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RISARCIMENTO DANNI">
            <text:p>AMBIENTE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FORNITURE -&gt; RISARCIMENTO DANNI">
            <text:p>APPALTI PUBBLICI DI FORNITURE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NERGIA ELETTRICA -&gt; ALTRO">
            <text:p>ENERGIA ELETTRICA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NSORZI E COOPERATIVE -&gt; ALTRO">
            <text:p>CONSORZI E COOPE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PROVVEDIMENTO AUTORIZZATORIO UNICO REGIONALE">
            <text:p>AMBIENTE -&gt; PROVVEDIMENTO AUTORIZZATORIO UNICO REG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UNIVERSITÀ">
            <text:p>SILENZIO DELLA PUBBLICA AMMINISTRAZIONE -&gt; UNIVERS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-&gt; ALTRO">
            <text:p>AGRICOLTUR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42">
            <text:p>4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MMISSIONE ALTRO CONCORRENTE">
            <text:p>APPALTI SANITÀ -&gt; AMMISSIONE ALTRO CONCORREN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CONOMICA E POPOLARE (O RESIDENZIALE PUBBLICA) -&gt; PROGRAMMI COSTRUTTIVI">
            <text:p>EDILIZIA ECONOMICA E POPOLARE (O RESIDENZIALE PUBBLICA) -&gt; PROGRAMMI COSTRUTTIV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ABUSI -&gt; DEMOLIZIONE E RIDUZIONE RIPRISTINO">
            <text:p>EDILIZIA ED URBANISTICA -&gt; ABUSI -&gt; DEMOLIZIONE E RIDUZIONE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MMISSIONE ALTRO CONCORRENTE">
            <text:p>APPALTI SANITÀ -&gt; AMMISSIONE ALTRO CONCORR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NSEGNANTI SCUOLA MATERNA -&gt; CONCORSO(AMMISSIONE,PROCEDIMENTO)">
            <text:p>PUBBLICO IMPIEGO -&gt; INSEGNANTI SCUOLA MATERNA -&gt; CONCORSO(AMMISSIONE,PROCEDIMENTO)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CIVILI DELLO STATO">
            <text:p>PUBBLICO IMPIEGO -&gt; IMPIEGATI CIVILI DELLO ST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DUSTRIA">
            <text:p>INDUST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ROFESSIONI E MESTIERI -&gt; COMPETENZE PROFESSIONALI">
            <text:p>PROFESSIONI E MESTIERI -&gt; COMPETENZE PROFESSIO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INEMATOGRAFIA E TEATRO -&gt; CONTRIBUTI">
            <text:p>CINEMATOGRAFIA E TEATRO -&gt; CONTRIBUT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 -&gt; LICITAZIONE PRIVATA -&gt; FORNITURE">
            <text:p>APPALTI PUBBLICI DI LAVORI, SERVIZI E FORNITURE -&gt; LICITAZIONE PRIVATA -&gt;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COMUNALI E PROVINCIALI -&gt; COSTITUZIONE DEL RAPPORTO (NOMINA,PROVA,INCARICO)">
            <text:p>PUBBLICO IMPIEGO -&gt; IMPIEGATI COMUNALI E PROVINCIALI -&gt; COSTITUZIONE DEL RAPPORTO (NOMINA,PROVA,INCARIC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 SERVIZIO SANITARIO NAZIONALE -&gt; COSTITUZIONE DEL RAPPORTO (NOMINA,PROVA,INCARICO)">
            <text:p>PUBBLICO IMPIEGO -&gt; IMPIEGATI DEL SERVIZIO SANITARIO NAZIONALE -&gt; COSTITUZIONE DEL RAPPORTO (NOMINA,PROVA,INCARIC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CIVILI DELLO STATO -&gt; CONCORSO (AMMISSIONE,PROCEDIMENTO)">
            <text:p>PUBBLICO IMPIEGO -&gt; IMPIEGATI CIVILI DELLO STATO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BENI DEMANIALI E PATRIMONIALI -&gt; CONCESSIONE">
            <text:p>COMUNE E PROVINCIA -&gt; BENI DEMANIALI E PATRIMONIALI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LE REGIONI -&gt; COSTITUZIONE DEL RAPPORTO (NOMINA,PROVA,INCARICO)">
            <text:p>PUBBLICO IMPIEGO -&gt; IMPIEGATI DELLE REGIONI -&gt; COSTITUZIONE DEL RAPPORTO (NOMINA,PROVA,INCARIC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ABUSI E SANZIONI">
            <text:p>AMBIENTE -&gt; ABUSI E SAN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O SANITARIO NAZIONALE -&gt; STRUTTURE SANITARIE PRIVATE (AUTORIZZ.,ETC.)">
            <text:p>SERVIZIO SANITARIO NAZIONALE -&gt; STRUTTURE SANITARIE PRIVATE (AUTORIZZ.,ETC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RISARCIMENTO DEL DANNO">
            <text:p>AGRICOLTURA E FORESTE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COOPERATIVE E IMPRESE AGRICOLE">
            <text:p>AGRICOLTURA E FORESTE -&gt; COOPERATIVE E IMPRESE AGRICO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CUREZZA PUBBLICA -&gt; ALTRE AUTORIZZAZIONI DI PUBBLICA SICUREZZA">
            <text:p>SICUREZZA PUBBLICA -&gt; ALTRE AUTORIZZAZIONI DI PUBBLICA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AUTORIZZAZIONE INTEGRATA AMBIENTALE (A.I.A.)">
            <text:p>AMBIENTE -&gt; AUTORIZZAZIONE INTEGRATA AMBIENTALE (A.I.A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NSEGNANTI SCUOLA MEDIA SUPERIORE">
            <text:p>PUBBLICO IMPIEGO -&gt; INSEGNANTI SCUOLA MEDIA SUPERIO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O SANITARIO NAZIONALE -&gt; SANITARI CONVENZIONATI">
            <text:p>SERVIZIO SANITARIO NAZIONALE -&gt; SANITARI CONVENZIONA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ABUSI -&gt; DEMOLIZIONE E RIDUZIONE RIPRISTINO">
            <text:p>EDILIZIA ED URBANISTICA -&gt; ABUSI -&gt; DEMOLIZIONE E RIDUZIONE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TRASPORTI -&gt; TRASPORTO TERRESTRE">
            <text:p>AUTORIZZAZIONI E CONCESSIONI -&gt; TRASPORTI -&gt; TRASPORTO TERRES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COMUNALI E PROVINCIALI -&gt; STATO GIUR. (TRASF.,CONGEDI,ESTINZ. RAPPORTO,ETC.)">
            <text:p>PUBBLICO IMPIEGO -&gt; IMPIEGATI COMUNALI E PROVINCIALI -&gt; STATO GIUR. (TRASF.,CONGEDI,ESTINZ. RAPPORTO,ETC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RBANISTICA -&gt; PIANO INSEDIAMENTI PRODUTTIVI">
            <text:p>URBANISTICA -&gt; PIANO INSEDIAMENTI PRODUTTIV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CCIA -&gt; AMBITI TERRITORIALI DI CACCIA">
            <text:p>CACCIA -&gt; AMBITI TERRITORIALI DI CACC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ABUSI -&gt; CONDONO (ART.31 L.N. 47/1985 E SUCC. MOD.)">
            <text:p>EDILIZIA ED URBANISTICA -&gt; ABUSI -&gt; CONDONO (ART.31 L.N. 47/1985 E SUCC. MOD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 -&gt; OCCUPAZIONE TEMPORANEA E D'URGENZA">
            <text:p>ESPROPRIAZIONE PER PUBBLICA UTILITA' -&gt; OCCUPAZIONE TEMPORANEA E D'URG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BENI CULTURALI -&gt; DICHIARAZIONE DI INTERESSE CULTURALE">
            <text:p>BENI CULTURALI -&gt; DICHIARAZIONE DI INTERESSE CULTUR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ORDINANZE CONTINGIBILI E URGENTI -&gt; COMPETENZA">
            <text:p>ORDINANZE CONTINGIBILI E URGENTI -&gt; COMPET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BENI DEMANIALI E PATRIMONIALI -&gt; CONCESSIONE">
            <text:p>COMUNE E PROVINCIA -&gt; BENI DEMANIALI E PATRIMONIALI -&gt; CONCES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NSEGNANTI SCUOLA MEDIA SUPERIORE -&gt; COSTITUZIONE DEL RAPPORTO (NOMINA,PROVA,INCARICO)">
            <text:p>PUBBLICO IMPIEGO -&gt; INSEGNANTI SCUOLA MEDIA SUPERIORE -&gt; COSTITUZIONE DEL RAPPORTO (NOMINA,PROVA,INCARIC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LE REGIONI -&gt; STATO GIUR. (TRASF.,CONGEDI,ESTINZ. RAPPORTO,ETC.)">
            <text:p>PUBBLICO IMPIEGO -&gt; IMPIEGATI DELLE REGIONI -&gt; STATO GIUR. (TRASF.,CONGEDI,ESTINZ. RAPPORTO,ETC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O SANITARIO NAZIONALE -&gt; STRUTTURE SANITARIE PRIVATE CONVENZIONATE O ACCREDITATE">
            <text:p>SERVIZIO SANITARIO NAZIONALE -&gt; STRUTTURE SANITARIE PRIVATE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RELATIVI A BENI CULTURALI -&gt; AGGIUDICAZIONE">
            <text:p>APPALTI RELATIVI A BENI CULTURAL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CCIA -&gt; CALENDARIO VENATORIO">
            <text:p>CACCIA -&gt; CALENDARIO VENATOR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LE REGIONI -&gt; CONCORSO (AMMISSIONE,PROCEDIMENTO)">
            <text:p>PUBBLICO IMPIEGO -&gt; IMPIEGATI DELLE REGIONI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 PUBBLICI -&gt; CREDITO">
            <text:p>SERVIZI PUBBLICI -&gt; CREDI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NSEGNANTI SCUOLA MEDIA SUPERIORE -&gt; COSTITUZIONE DEL RAPPORTO (NOMINA,PROVA,INCARICO)">
            <text:p>PUBBLICO IMPIEGO -&gt; INSEGNANTI SCUOLA MEDIA SUPERIORE -&gt; COSTITUZIONE DEL RAPPORTO (NOMINA,PROVA,INCARICO)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COMUNALI E PROVINCIALI">
            <text:p>PUBBLICO IMPIEGO -&gt; IMPIEGATI COMUNALI E PROVINCI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RISARCIMENTO DEL DANNO">
            <text:p>COMUNE E PROVINCIA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RISOLUZIONE">
            <text:p>APPALTI PUBBLICI DI SERVIZI -&gt; RISOLU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PIANO PARTICOLAREGGIATO">
            <text:p>EDILIZIA ED URBANISTICA -&gt; PIANO PARTICOLAREGGI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DUSTRIA -&gt; CONTRIBUTI">
            <text:p>INDUSTRIA -&gt; CONTRIBU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RELATIVI A BENI CULTURALI -&gt; AGGIUDICAZIONE">
            <text:p>APPALTI RELATIVI A BENI CULTURAL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LTRO">
            <text:p>APPALTI SANITÀ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I ALTRI ENTI PUBBLICI -&gt; EQUO INDENNIZZO E INFERM. PER CAUSA DI SERVIZIO">
            <text:p>PUBBLICO IMPIEGO -&gt; IMPIEGATI DI ALTRI ENTI PUBBLICI -&gt; EQUO INDENNIZZO E INFERM. PER CAUSA DI SERVIZ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PIANO DI LOTTIZZAZIONE">
            <text:p>EDILIZIA ED URBANISTICA -&gt; PIANO DI LOTT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LE REGIONI -&gt; CONCORSO (AMMISSIONE,PROCEDIMENTO)">
            <text:p>PUBBLICO IMPIEGO -&gt; IMPIEGATI DELLE REGIONI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ROFESSIONI E MESTIERI -&gt; COMPETENZE PROFESSIONALI">
            <text:p>PROFESSIONI E MESTIERI -&gt; COMPETENZE PROFESSIO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BENI DEMANIALI E PATRIMONIALI -&gt; ALIENAZIONE">
            <text:p>COMUNE E PROVINCIA -&gt; BENI DEMANIALI E PATRIMONIALI -&gt; ALIEN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COMUNALI E PROVINCIALI">
            <text:p>PUBBLICO IMPIEGO -&gt; IMPIEGATI COMUNALI E PROVINCI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OLIZIA DI STATO -&gt; SOSPENSIONE CAUTELARE">
            <text:p>POLIZIA DI STATO -&gt; SOSPENSIONE CAUTEL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TURISMO -&gt; CONTRIBUTI">
            <text:p>TURISMO -&gt; CONTRIBU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ENERGIA ELETTRICA">
            <text:p>SILENZIO DELLA PUBBLICA AMMINISTRAZIONE -&gt; ENERGIA ELETTRIC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À -&gt; INDENNITÀ DI ESPROPRIAZIONE">
            <text:p>ESPROPRIAZIONE PER PUBBLICA UTILITÀ -&gt; INDENNITÀ DI ESPROPRI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NSEGNANTI SCUOLA MEDIA INFERIORE -&gt; CONCORSO (AMMISSIONE,PROCEDIMENTO)">
            <text:p>PUBBLICO IMPIEGO -&gt; INSEGNANTI SCUOLA MEDIA INFERIORE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AUTORIZZAZIONI E CONCESSIONI AMMINISTRATIVE">
            <text:p>SILENZIO DELLA PUBBLICA AMMINISTRAZIONE -&gt; AUTORIZZAZIONI E CONCESSIONI AMMINISTRATIV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LOTTO, LOTTERIE, GIUOCHI">
            <text:p>AUTORIZZAZIONI E CONCESSIONI -&gt; LOTTO, LOTTERIE, GIUOCH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STATO GIURIDICO">
            <text:p>CARABINIERI -&gt; STATO GIURID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RISARCIMENTO DEL DANNO">
            <text:p>AUTORIZZAZIONI E CONCESSIONI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NSEGNANTI SCUOLA MEDIA SUPERIORE -&gt; COSTITUZIONE DEL RAPPORTO (NOMINA,PROVA,INCARICO)">
            <text:p>PUBBLICO IMPIEGO -&gt; INSEGNANTI SCUOLA MEDIA SUPERIORE -&gt; COSTITUZIONE DEL RAPPORTO (NOMINA,PROVA,INCARIC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NCORSI -&gt; CONCORSI COMUNI -&gt; GRADUATORIA">
            <text:p>CONCORSI -&gt; CONCORSI COMUNI -&gt; GRADU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RISARCIMENTO DEL DANNO">
            <text:p>AUTORIZZAZIONI E CONCESSIONI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COOPERATIVE E IMPRESE AGRICOLE">
            <text:p>AGRICOLTURA E FORESTE -&gt; COOPERATIVE E IMPRESE AGRICO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FORESTE -&gt; TAGLIO E UTILIZZAZIONE DI BOSCHI">
            <text:p>FORESTE -&gt; TAGLIO E UTILIZZAZIONE DI BOSCH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BOSCHI E FORESTE">
            <text:p>AGRICOLTURA E FORESTE -&gt; BOSCHI E FORE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CONOMICA E POPOLARE (O RESIDENZIALE PUBBLICA) -&gt; ALTRO">
            <text:p>EDILIZIA ECONOMICA E POPOLARE (O RESIDENZIALE PUBBLICA)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RBANISTICA -&gt; PEREQUAZIONE URBANISTICA">
            <text:p>URBANISTICA -&gt; PEREQUAZIONE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SEGNANTI -&gt; ALTRO">
            <text:p>INSEGNAN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PROVVEDIMENTO AUTORIZZATORIO UNICO REGIONALE">
            <text:p>AMBIENTE -&gt; PROVVEDIMENTO AUTORIZZATORIO UNICO REGIONALE</text:p>
          </table:table-cell>
          <table:table-cell office:value-type="string" office:string-value="SENTENZA">
            <text:p>SENTENZA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REDITO E RISPARMIO -&gt; RISARCIMENTO DANNI">
            <text:p>CREDITO E RISPARMIO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NERGIA ELETTRICA -&gt; ALTRO">
            <text:p>ENERGIA ELETTRICA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QUOTE LATTE -&gt; ALTRO">
            <text:p>QUOTE LATT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À -&gt; OCCUPAZIONE">
            <text:p>ESPROPRIAZIONE PER PUBBLICA UTILITÀ -&gt; OCCUP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QUINAMENTO -&gt; ALTRO">
            <text:p>INQUINAMENT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AMMINISTRATIVE -&gt; REVOCA">
            <text:p>AUTORIZZAZIONI E CONCESSIONI AMMINISTRATIVE -&gt; REVO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STRUZIONE PUBBLICA -&gt; CONSERVATORIO DI MUSICA">
            <text:p>ISTRUZIONE PUBBLICA -&gt; CONSERVATORIO DI MUS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ZIENDA SANITARIA LOCALE -&gt; RISARCIMENTO DANNI">
            <text:p>AZIENDA SANITARIA LOCALE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ROFESSIONI E MESTIERI -&gt; ALTRO">
            <text:p>PROFESSIONI E MESTIER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DUSTRIA -&gt; CONTRIBUTI">
            <text:p>INDUSTRIA -&gt; CONTRIBU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STRUZIONE PUBBLICA -&gt; SCUOLA PUBBLICA">
            <text:p>ISTRUZIONE PUBBLICA -&gt; SCUOLA PUBBL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OLIZIA PENITENZIARIA -&gt; INFERMITÀ, LESIONI ED EQUO INDENNIZZO">
            <text:p>POLIZIA PENITENZIARIA -&gt; INFERMITÀ, LESIONI ED EQUO INDENNIZZ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STRUZIONE PUBBLICA -&gt; SCUOLA PUBBLICA -&gt; SCUOLA ELEMENTARE (PRIMARIA)">
            <text:p>ISTRUZIONE PUBBLICA -&gt; SCUOLA PUBBLICA -&gt; SCUOLA ELEMENTARE (PRIMARIA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AMMINISTRATIVE -&gt; ENERGIA ELETTRICA">
            <text:p>AUTORIZZAZIONI E CONCESSIONI AMMINISTRATIVE -&gt; ENERGIA ELETTR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APPALTI PUBBLICI DI LAVORI">
            <text:p>SILENZIO DELLA PUBBLICA AMMINISTRAZIONE -&gt; APPALTI PUBBLICI DI LAVO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STRUZIONE PUBBLICA -&gt; SCUOLA PUBBLICA">
            <text:p>ISTRUZIONE PUBBLICA -&gt; SCUOLA PUBBLIC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PPALTI MENSA">
            <text:p>APPALTI PUBBLICI DI SERVIZI -&gt; APPALTI MENS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ROFESSIONI E MESTIERI -&gt; ALBO NAZIONALE">
            <text:p>PROFESSIONI E MESTIERI -&gt; ALBO NAZ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RBANISTICA -&gt; PARCHEGGI">
            <text:p>URBANISTICA -&gt; PARCHEGG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MONOPOLI E DAZI -&gt; RIVENDITA GENERI DI MONOPOLIO">
            <text:p>MONOPOLI E DAZI -&gt; RIVENDITA GENERI DI MONOPOL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VVOCATI LIBERO FORO -&gt; ESAMI DI ABILITAZIONE ALLA PROFESSIONE FORENSE">
            <text:p>AVVOCATI LIBERO FORO -&gt; ESAMI DI ABILITAZIONE ALLA PROFESSIONE FORENS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LTRO">
            <text:p>APPALTI SANITÀ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SSOCIAZIONI E FONDAZIONI -&gt; ASSOCIAZIONI RICONOSCIUTE E FONDAZIONI">
            <text:p>ASSOCIAZIONI E FONDAZIONI -&gt; ASSOCIAZIONI RICONOSCIUTE E FOND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MERCIO E ARTIGIANATO -&gt; ORDINE DI CHIUSURA E CESSAZIONE ATTIVITÀ">
            <text:p>COMMERCIO E ARTIGIANATO -&gt; ORDINE DI CHIUSURA E CESSAZIONE ATTIVITÀ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URBANISTICA">
            <text:p>SILENZIO DELLA PUBBLICA AMMINISTRAZIONE -&gt;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LEZIONI -&gt; ELEZIONI COMUNALI">
            <text:p>ELEZIONI -&gt; ELEZIONI COMUNAL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IANO NAZIONALE DI RIPRESA E RESILIENZA (PNRR) -&gt; AMBIENTE">
            <text:p>PIANO NAZIONALE DI RIPRESA E RESILIENZA (PNRR) -&gt; AMBIENT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ENERGIA ELETTRICA">
            <text:p>SILENZIO DELLA PUBBLICA AMMINISTRAZIONE -&gt; ENERGIA ELETTR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AUTORIZZAZIONI E CONCESSIONI AMMINISTRATIVE">
            <text:p>SILENZIO DELLA PUBBLICA AMMINISTRAZIONE -&gt; AUTORIZZAZIONI E CONCESSIONI AMMINISTRATIV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STRUZIONE PUBBLICA -&gt; CONSERVATORIO DI MUSICA">
            <text:p>ISTRUZIONE PUBBLICA -&gt; CONSERVATORIO DI MUS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MUNICAZIONE DI INIZIO LAVORI ASSEVERATA (C.I.L.A.)">
            <text:p>EDILIZIA -&gt; COMUNICAZIONE DI INIZIO LAVORI ASSEVERATA (C.I.L.A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AUTORIZZAZIONE UNICA AMBIENTALE">
            <text:p>AMBIENTE -&gt; AUTORIZZAZIONE UNICA AMBIENT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DUSTRIA -&gt; ALTRO">
            <text:p>INDUSTR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FORNITURE -&gt; REVOCA">
            <text:p>APPALTI PUBBLICI DI FORNITURE -&gt; REVOC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NSORZI E COOPERATIVE -&gt; ALTRO">
            <text:p>CONSORZI E COOPE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AMMINISTRATIVE -&gt; RISARCIMENTO DANNI">
            <text:p>AUTORIZZAZIONI E CONCESSIONI AMMINISTRATIVE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NCORSI -&gt; CONCORSI REGIONI -&gt; GRADUATORIA">
            <text:p>CONCORSI -&gt; CONCORSI REGIONI -&gt; GRADU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AUTORIZZAZIONI E CONCESSIONI AMMINISTRATIVE">
            <text:p>SILENZIO DELLA PUBBLICA AMMINISTRAZIONE -&gt; AUTORIZZAZIONI E CONCESSIONI AMMINISTRATIV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PROVVEDIMENTO AUTORIZZATORIO UNICO REGIONALE">
            <text:p>AMBIENTE -&gt; PROVVEDIMENTO AUTORIZZATORIO UNICO REG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FORNITURE -&gt; BANDO">
            <text:p>APPALTI PUBBLICI DI FORNITURE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I -&gt; COMUNITÀ MONTANA">
            <text:p>COMUNI -&gt; COMUNITÀ MONTAN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 PUBBLICI -&gt; SERVIZI SOCIO-ASSISTENZIALI">
            <text:p>SERVIZI PUBBLICI -&gt; SERVIZI SOCIO-ASSISTENZIAL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TRATTAMENTO ECONOMICO E INDENNITÀ -&gt; STIPENDIO">
            <text:p>PUBBLICO IMPIEGO -&gt; TRATTAMENTO ECONOMICO E INDENNITÀ -&gt; STIPEND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ALTRO">
            <text:p>EDILIZIA -&gt; ABUS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DANNO AMBIENTALE">
            <text:p>AMBIENTE -&gt; DANNO AMBIENT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61">
            <text:p>6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 PUBBLICI -&gt; TRASPORTI -&gt; TRASPORTO TERRESTRE">
            <text:p>SERVIZI PUBBLICI -&gt; TRASPORTI -&gt; TRASPORTO TERREST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MERCIO, ARTIGIANATO -&gt; ESERCIZIO COMMERCIALE -&gt; AUTORIZZAZIONE DI COMMERCIO (RILASCIO)">
            <text:p>COMMERCIO, ARTIGIANATO -&gt; ESERCIZIO COMMERCIALE -&gt; AUTORIZZAZIONE DI COMMERCIO (RILASCI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CUOLA -&gt; BANDO">
            <text:p>APPALTI SCUOLA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NON CLASSIFICABILE/NON RICLASSIFICATO">
            <text:p>NON CLASSIFICABILE/NON RICLASSIFICAT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 -&gt; DICHIARAZIONE DI PUBBLICA UTILITA'">
            <text:p>ESPROPRIAZIONE PER PUBBLICA UTILITA' -&gt; DICHIARAZIONE DI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GUARDIA DI FINANZA -&gt; INFERMITÀ, LESIONI ED EQUO INDENNIZZO">
            <text:p>GUARDIA DI FINANZA -&gt; INFERMITÀ, LESIONI ED EQUO INDENNIZZ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NCORSI -&gt; CONCORSI SANITARI">
            <text:p>CONCORSI -&gt; CONCORSI SANITA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ABUSI -&gt; DEMOLIZIONE E RIDUZIONE RIPRISTINO">
            <text:p>EDILIZIA ED URBANISTICA -&gt; ABUSI -&gt; DEMOLIZIONE E RIDUZIONE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 -&gt; LICITAZIONE PRIVATA -&gt; SERVIZI">
            <text:p>APPALTI PUBBLICI DI LAVORI, SERVIZI E FORNITURE -&gt; LICITAZIONE PRIVATA -&gt; SERVIZ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CONSIGLIO COMUNALE E PROVINCIALE (SCIOGL.,SOSP.,ETC.)">
            <text:p>COMUNE E PROVINCIA -&gt; CONSIGLIO COMUNALE E PROVINCIALE (SCIOGL.,SOSP.,ETC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 SERVIZIO SANITARIO NAZIONALE -&gt; COSTITUZIONE DEL RAPPORTO (NOMINA,PROVA,INCARICO)">
            <text:p>PUBBLICO IMPIEGO -&gt; IMPIEGATI DEL SERVIZIO SANITARIO NAZIONALE -&gt; COSTITUZIONE DEL RAPPORTO (NOMINA,PROVA,INCARICO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CUOLA -&gt; ESCLUSIONE">
            <text:p>APPALTI SCUOLA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VINCOLO PAESAGGISTICO -&gt; VALUTAZIONE DI IMPATTO AMBIENTALE">
            <text:p>AMBIENTE -&gt; VINCOLO PAESAGGISTICO -&gt; VALUTAZIONE DI IMPATTO AMBIENT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I ALTRI ENTI PUBBLICI -&gt; EQUO INDENNIZZO E INFERM. PER CAUSA DI SERVIZIO">
            <text:p>PUBBLICO IMPIEGO -&gt; IMPIEGATI DI ALTRI ENTI PUBBLICI -&gt; EQUO INDENNIZZO E INFERM. PER CAUSA DI SERVIZ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LE REGIONI -&gt; INQUADRAMENTO (IN RUOLO E NELLE QUALIFICHE)">
            <text:p>PUBBLICO IMPIEGO -&gt; IMPIEGATI DELLE REGIONI -&gt; INQUADRAMENTO (IN RUOLO E NELLE QUALIFICHE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FORZE ARMATE -&gt; SOTTUFFICIALI -&gt; EQUO INDENNIZZO E INFERM. PER CAUSA DI SERVIZIO">
            <text:p>FORZE ARMATE -&gt; SOTTUFFICIALI -&gt; EQUO INDENNIZZO E INFERM. PER CAUSA DI SERVIZ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O SANITARIO NAZIONALE -&gt; PRODOTTI MEDICINALI">
            <text:p>SERVIZIO SANITARIO NAZIONALE -&gt; PRODOTTI MEDICI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QUINAMENTO -&gt; LAVORAZIONI E INDUSTRIE INSALUBRI">
            <text:p>INQUINAMENTO -&gt; LAVORAZIONI E INDUSTRIE INSALUB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TRIBUTI LOCALI">
            <text:p>COMUNE E PROVINCIA -&gt; TRIBUTI LOC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NIVERSITÀ -&gt; BORSE DI STUDIO">
            <text:p>UNIVERSITÀ -&gt; BORSE DI STUD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OLIZIA DI STATO -&gt; INFERMITÀ, LESIONI ED EQUO INDENNIZZO">
            <text:p>POLIZIA DI STATO -&gt; INFERMITÀ, LESIONI ED EQUO INDENNIZZ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 -&gt; LICITAZIONE PRIVATA -&gt; FORNITURE">
            <text:p>APPALTI PUBBLICI DI LAVORI, SERVIZI E FORNITURE -&gt; LICITAZIONE PRIVATA -&gt;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 PUBBLICI -&gt; GAS">
            <text:p>SERVIZI PUBBLICI -&gt; GAS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FARMACIA -&gt; TRASFERIMENTO">
            <text:p>FARMACIA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PIANO INSEDIAMENTI PRODUTTIVI">
            <text:p>EDILIZIA ED URBANISTICA -&gt; PIANO INSEDIAMENTI PRODUTTIV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 -&gt; LICITAZIONE PRIVATA -&gt; FORNITURE">
            <text:p>APPALTI PUBBLICI DI LAVORI, SERVIZI E FORNITURE -&gt; LICITAZIONE PRIVATA -&gt;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NTICHITA' E BELLE ARTI -&gt; ABUSI E SANZIONI">
            <text:p>ANTICHITA' E BELLE ARTI -&gt; ABUSI E SAN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CONCESSIONE EDILIZIA -&gt; DINIEGO">
            <text:p>EDILIZIA ED URBANISTICA -&gt; CONCESSIONE EDILIZIA -&gt; DIN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EDILIZIA RESIDENZIALE PUBBLICA -&gt; ASSEGNAZIONE ALLOGGI">
            <text:p>EDILIZIA ED URBANISTICA -&gt; EDILIZIA RESIDENZIALE PUBBLICA -&gt; ASSEGNAZIONE ALLOGG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 -&gt; OCCUPAZIONE TEMPORANEA E D'URGENZA">
            <text:p>ESPROPRIAZIONE PER PUBBLICA UTILITA' -&gt; OCCUPAZIONE TEMPORANEA E D'URG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PIANO INSEDIAMENTI PRODUTTIVI">
            <text:p>EDILIZIA ED URBANISTICA -&gt; PIANO INSEDIAMENTI PRODUTTIV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33">
            <text:p>3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 -&gt; DICHIARAZIONE DI PUBBLICA UTILITA'">
            <text:p>ESPROPRIAZIONE PER PUBBLICA UTILITA' -&gt; DICHIARAZIONE DI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 -&gt; OCCUPAZIONE TEMPORANEA E D'URGENZA">
            <text:p>ESPROPRIAZIONE PER PUBBLICA UTILITA' -&gt; OCCUPAZIONE TEMPORANEA E D'URG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AMMISSIONE ALTRO CONCORRENTE">
            <text:p>APPALTI PUBBLICI DI LAVORI -&gt; AMMISSIONE ALTRO CONCORR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AUTORIZZAZIONE EDILIZIA">
            <text:p>EDILIZIA ED URBANISTICA -&gt; AUTORIZZAZIONE EDILIZ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TÀ AMM.VE INDIPENDENTI ED AUT. EQUIPARATE -&gt; AUTORITÀ GARANTE DELLA CONCORRENZA E DEL MERCATO">
            <text:p>AUTORITÀ AMM.VE INDIPENDENTI ED AUT. EQUIPARATE -&gt; AUTORITÀ GARANTE DELLA CONCORRENZA E DEL MER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BENI DEMANIALI E PATRIMONIALI">
            <text:p>COMUNE E PROVINCIA -&gt; BENI DEMANIALI E PATRIMONI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QUINAMENTO -&gt; IDRICO">
            <text:p>INQUINAMENTO -&gt; IDR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RISARCIMENTO DEL DANNO">
            <text:p>COMUNE E PROVINCIA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VALUTAZIONE">
            <text:p>CARABINIERI -&gt; VALUT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CIVILI DELLO STATO -&gt; CONCORSO (AMMISSIONE,PROCEDIMENTO)">
            <text:p>PUBBLICO IMPIEGO -&gt; IMPIEGATI CIVILI DELLO STATO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 -&gt; OCCUPAZIONE TEMPORANEA E D'URGENZA">
            <text:p>ESPROPRIAZIONE PER PUBBLICA UTILITA' -&gt; OCCUPAZIONE TEMPORANEA E D'URGEN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CONCESSIONE EDILIZIA -&gt; DINIEGO">
            <text:p>EDILIZIA ED URBANISTICA -&gt; CONCESSIONE EDILIZIA -&gt; DINIEG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O SANITARIO NAZIONALE -&gt; STRUTTURE SANITARIE PUBBLICHE (ORGANIZZ.,ATTIVITA')">
            <text:p>SERVIZIO SANITARIO NAZIONALE -&gt; STRUTTURE SANITARIE PUBBLICHE (ORGANIZZ.,ATTIVITA'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CONCESSIONE EDILIZIA -&gt; RILASCIO">
            <text:p>EDILIZIA ED URBANISTICA -&gt; CONCESSIONE EDILIZIA -&gt; RILASC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 PUBBLICI -&gt; ELETTRICITA'">
            <text:p>SERVIZI PUBBLICI -&gt; ELETTRIC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BENI DEMANIALI E PATRIMONIALI -&gt; CONCESSIONE">
            <text:p>COMUNE E PROVINCIA -&gt; BENI DEMANIALI E PATRIMONIALI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QUINAMENTO -&gt; SMALTIMENTO DI RIFIUTI (DISCARICA,ETC.)">
            <text:p>INQUINAMENTO -&gt; SMALTIMENTO DI RIFIUTI (DISCARICA,ETC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MERCIO, ARTIGIANATO -&gt; RISARCIMENTO DEL DANNO">
            <text:p>COMMERCIO, ARTIGIANATO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I ALTRI ENTI PUBBLICI -&gt; TRATTAMENTO ECONOMICO IN ATTIVITA' DI SERVIZIO">
            <text:p>PUBBLICO IMPIEGO -&gt; IMPIEGATI DI ALTRI ENTI PUBBLICI -&gt; TRATTAMENTO ECONOMICO IN ATTIVITA' DI SERVIZI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VINCOLO PAESAGGISTICO">
            <text:p>AMBIENTE -&gt; VINCOLO PAESAGGIST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LTRO">
            <text:p>APPALTI SANITÀ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CUOLA -&gt; ESCLUSIONE">
            <text:p>APPALTI SCUOLA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 PUBBLICI -&gt; TRASPORTI -&gt; TRASPORTO TERRESTRE">
            <text:p>SERVIZI PUBBLICI -&gt; TRASPORTI -&gt; TRASPORTO TERREST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MERCIO, ARTIGIANATO -&gt; ESERCIZIO COMMERCIALE -&gt; AUTORIZZAZIONE DI COMMERCIO (RILASCIO)">
            <text:p>COMMERCIO, ARTIGIANATO -&gt; ESERCIZIO COMMERCIALE -&gt; AUTORIZZAZIONE DI COMMERCIO (RILASCI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BENI DEMANIALI E PATRIMONIALI">
            <text:p>COMUNE E PROVINCIA -&gt; BENI DEMANIALI E PATRIMONI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COMUNALI E PROVINCIALI">
            <text:p>PUBBLICO IMPIEGO -&gt; IMPIEGATI COMUNALI E PROVINCI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NTICHITÀ E BELLE ARTI -&gt; ALTRO">
            <text:p>ANTICHITÀ E BELLE AR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STITUTI DI VIGILANZA -&gt; ALTRO">
            <text:p>ISTITUTI DI VIGILANZ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I ALTRI ENTI PUBBLICI -&gt; CONCORSO (AMMISSIONE,PROCEDIMENTO)">
            <text:p>PUBBLICO IMPIEGO -&gt; IMPIEGATI DI ALTRI ENTI PUBBLICI -&gt; CONCORSO (AMMISSIONE,PROCEDIMENTO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AUTORIZZAZIONE INTEGRATA AMBIENTALE (A.I.A.)">
            <text:p>AMBIENTE -&gt; AUTORIZZAZIONE INTEGRATA AMBIENTALE (A.I.A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LOTTO, LOTTERIE, GIUOCHI">
            <text:p>AUTORIZZAZIONI E CONCESSIONI -&gt; LOTTO, LOTTERIE, GIUOCH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FARMACIA -&gt; CONCORSO PER L'ASSEGNAZIONE">
            <text:p>FARMACIA -&gt; CONCORSO PER L'ASSEGNAZION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 PUBBLICI -&gt; TRASPORTI -&gt; TRASPORTO TERRESTRE">
            <text:p>SERVIZI PUBBLICI -&gt; TRASPORTI -&gt; TRASPORTO TERREST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COMUNALI E PROVINCIALI -&gt; COSTITUZIONE DEL RAPPORTO (NOMINA,PROVA,INCARICO)">
            <text:p>PUBBLICO IMPIEGO -&gt; IMPIEGATI COMUNALI E PROVINCIALI -&gt; COSTITUZIONE DEL RAPPORTO (NOMINA,PROVA,INCARICO)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I ALTRI ENTI PUBBLICI -&gt; STATO GIUR. (TRASF.,CONGEDI,ESTINZ. RAPPORTO,ETC.)">
            <text:p>PUBBLICO IMPIEGO -&gt; IMPIEGATI DI ALTRI ENTI PUBBLICI -&gt; STATO GIUR. (TRASF.,CONGEDI,ESTINZ. RAPPORTO,ETC.)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RISARCIMENTO DANNI">
            <text:p>CARABINIERI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BENI DEMANIALI E PATRIMONIALI">
            <text:p>COMUNE E PROVINCIA -&gt; BENI DEMANIALI E PATRIMONI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NSEGNANTI SCUOLA MATERNA -&gt; COSTITUZIONE DEL RAPPORTO (NOMINA,PROVA,INCARICO)">
            <text:p>PUBBLICO IMPIEGO -&gt; INSEGNANTI SCUOLA MATERNA -&gt; COSTITUZIONE DEL RAPPORTO (NOMINA,PROVA,INCARICO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NSEGNANTI SCUOLA MEDIA SUPERIORE -&gt; COSTITUZIONE DEL RAPPORTO (NOMINA,PROVA,INCARICO)">
            <text:p>PUBBLICO IMPIEGO -&gt; INSEGNANTI SCUOLA MEDIA SUPERIORE -&gt; COSTITUZIONE DEL RAPPORTO (NOMINA,PROVA,INCARIC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RBANISTICA -&gt; PIANO INSEDIAMENTI PRODUTTIVI">
            <text:p>URBANISTICA -&gt; PIANO INSEDIAMENTI PRODUTTIV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I ALTRI ENTI PUBBLICI -&gt; COSTITUZIONE DEL RAPPORTO (NOMINA,PROVA,INCARICO)">
            <text:p>PUBBLICO IMPIEGO -&gt; IMPIEGATI DI ALTRI ENTI PUBBLICI -&gt; COSTITUZIONE DEL RAPPORTO (NOMINA,PROVA,INCARIC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INDENNITÀ">
            <text:p>CARABINIERI -&gt; INDENNITÀ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O SANITARIO NAZIONALE -&gt; STRUTTURE SANITARIE PRIVATE CONVENZIONATE O ACCREDITATE">
            <text:p>SERVIZIO SANITARIO NAZIONALE -&gt; STRUTTURE SANITARIE PRIVATE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NSORZI E COOPERATIVE -&gt; ALTRO">
            <text:p>CONSORZI E COOPE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RBANISTICA -&gt; PROGRAMMA DI FABBRICAZIONE">
            <text:p>URBANISTICA -&gt; PROGRAMMA DI FABBR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CCIA -&gt; RISARCIMENTO DANNI">
            <text:p>CACCIA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IMITERI -&gt; ALTRO">
            <text:p>CIMITE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-&gt; ALTRO">
            <text:p>AGRICOLTUR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À -&gt; RISARCIMENTO DANNI">
            <text:p>ESPROPRIAZIONE PER PUBBLICA UTILITÀ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BENI DEMANIALI E PATRIMONIALI -&gt; CONCESSIONE">
            <text:p>COMUNE E PROVINCIA -&gt; BENI DEMANIALI E PATRIMONIALI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RBANISTICA -&gt; PARCHEGGI">
            <text:p>URBANISTICA -&gt; PARCHEGG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RIFIUTI ">
            <text:p>SILENZIO DELLA PUBBLICA AMMINISTRAZIONE -&gt; RIFIUTI 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NSORZI E COOPERATIVE -&gt; ALTRO">
            <text:p>CONSORZI E COOPERATIVE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ALTRO">
            <text:p>CARABINIE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REDITO E RISPARMIO -&gt; ALTRO">
            <text:p>CREDITO E RISPARMIO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I ALTRI ENTI PUBBLICI -&gt; PROCEDIMENTO DISCIPLINARE">
            <text:p>PUBBLICO IMPIEGO -&gt; IMPIEGATI DI ALTRI ENTI PUBBLICI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AUTORIZZAZIONE INTEGRATA AMBIENTALE (A.I.A.)">
            <text:p>AMBIENTE -&gt; AUTORIZZAZIONE INTEGRATA AMBIENTALE (A.I.A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À -&gt; RISARCIMENTO DANNI">
            <text:p>ESPROPRIAZIONE PER PUBBLICA UTILITÀ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REVISIONE PREZZI">
            <text:p>SILENZIO DELLA PUBBLICA AMMINISTRAZIONE -&gt; REVISIONE PREZZ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NTI PUBBLICI -&gt; ALTRO">
            <text:p>ENTI PUBBLIC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DEMANIO E PATRIMONIO -&gt; ALTRO">
            <text:p>DEMANIO E PATRIMONIO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À -&gt; RISARCIMENTO DANNI">
            <text:p>ESPROPRIAZIONE PER PUBBLICA UTILITÀ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BONIFICA">
            <text:p>AMBIENTE -&gt; BONIFIC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NCORSI -&gt; CONCORSI DIPENDENTI NON SANITARI ASL E OSPEDALIERI -&gt; ALTRO">
            <text:p>CONCORSI -&gt; CONCORSI DIPENDENTI NON SANITARI ASL E OSPEDALIER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">
            <text:p>SENTENZA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MILITARI -&gt; SOSPENSIONE CAUTELARE">
            <text:p>MILITARI -&gt; SOSPENSIONE CAUTEL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MERCIO E ARTIGIANATO -&gt; AMPLIAMENTO DELL'ESERCIZIO COMMERCIALE">
            <text:p>COMMERCIO E ARTIGIANATO -&gt; AMPLIAMENTO DELL'ESERCIZIO COMMERCI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À -&gt; RISARCIMENTO DANNI">
            <text:p>ESPROPRIAZIONE PER PUBBLICA UTILITÀ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 PUBBLICI -&gt; COMUNE, PROVINCIA E COMUNITÀ MONTANA">
            <text:p>SERVIZI PUBBLICI -&gt; COMUNE, PROVINCIA E COMUNITÀ MONTAN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MERCIO E ARTIGIANATO -&gt; ALTRO">
            <text:p>COMMERCIO E ARTIGIANAT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DUSTRIA -&gt; CONTRIBUTI">
            <text:p>INDUSTRIA -&gt; CONTRIBU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FORNITURE -&gt; CONTRATTO">
            <text:p>APPALTI PUBBLICI DI FORNITURE -&gt; CONTRAT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MERCIO E ARTIGIANATO -&gt; ALTRO">
            <text:p>COMMERCIO E ARTIGIANAT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CONTRIBUTI DI CONCESSIONE">
            <text:p>EDILIZIA -&gt; CONCESSIONE EDILIZIA E PERMESSO DI COSTRUIRE -&gt; CONTRIBUTI DI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DEMANIO E PATRIMONIO -&gt; SDEMANIALIZZAZIONE">
            <text:p>DEMANIO E PATRIMONIO -&gt; SDEMANIAL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SEGNANTI -&gt; ALTRO">
            <text:p>INSEGNAN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REVISIONE PREZZI">
            <text:p>SILENZIO DELLA PUBBLICA AMMINISTRAZIONE -&gt; REVISIONE PREZZ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AMBIENTE">
            <text:p>SILENZIO DELLA PUBBLICA AMMINISTRAZIONE -&gt; 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NSORZI E COOPERATIVE -&gt; CONSORZI DI BONIFICA">
            <text:p>CONSORZI E COOPERATIVE -&gt; CONSORZI DI BONIFIC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STRUZIONE PUBBLICA -&gt; CONSERVATORIO DI MUSICA">
            <text:p>ISTRUZIONE PUBBLICA -&gt; CONSERVATORIO DI MUS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AUTORIZZAZIONE INTEGRATA AMBIENTALE (A.I.A.)">
            <text:p>AMBIENTE -&gt; AUTORIZZAZIONE INTEGRATA AMBIENTALE (A.I.A.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ROVINCE -&gt; ALTRO">
            <text:p>PROVINC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MILITARI -&gt; STATO GIURIDICO">
            <text:p>MILITARI -&gt; STATO GIURID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DEMANIO E PATRIMONIO -&gt; SDEMANIALIZZAZIONE">
            <text:p>DEMANIO E PATRIMONIO -&gt; SDEMANIAL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COMUNI">
            <text:p>SILENZIO DELLA PUBBLICA AMMINISTRAZIONE -&gt; COMU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ENERGIA ELETTRICA">
            <text:p>SILENZIO DELLA PUBBLICA AMMINISTRAZIONE -&gt; ENERGIA ELETTR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NSORZI E COOPERATIVE -&gt; ALTRO">
            <text:p>CONSORZI E COOPE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FARMACIA">
            <text:p>SILENZIO DELLA PUBBLICA AMMINISTRAZIONE -&gt; FARMA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LE REGIONI -&gt; COSTITUZIONE DEL RAPPORTO (NOMINA,PROVA,INCARICO)">
            <text:p>PUBBLICO IMPIEGO -&gt; IMPIEGATI DELLE REGIONI -&gt; COSTITUZIONE DEL RAPPORTO (NOMINA,PROVA,INCARICO)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ANTICHITÀ E BELLE ARTI">
            <text:p>SILENZIO DELLA PUBBLICA AMMINISTRAZIONE -&gt; ANTICHITÀ E BELLE AR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CITTADINI EXTRACOMUNITARI">
            <text:p>STRANIERI -&gt; CITTADINI EXTRACOMUNITA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BENI DEMANIALI E PATRIMONIALI">
            <text:p>COMUNE E PROVINCIA -&gt; BENI DEMANIALI E PATRIMONIAL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NON CLASSIFICABILE/NON RICLASSIFICATO">
            <text:p>NON CLASSIFICABILE/NON RICLASSIF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 -&gt; OCCUPAZIONE TEMPORANEA E D'URGENZA">
            <text:p>ESPROPRIAZIONE PER PUBBLICA UTILITA' -&gt; OCCUPAZIONE TEMPORANEA E D'URG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ANTICHITÀ E BELLE ARTI">
            <text:p>SILENZIO DELLA PUBBLICA AMMINISTRAZIONE -&gt; ANTICHITÀ E BELLE AR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NON CLASSIFICABILE/NON RICLASSIFICATO">
            <text:p>NON CLASSIFICABILE/NON RICLASSIF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O SANITARIO NAZIONALE -&gt; PRODOTTI MEDICINALI">
            <text:p>SERVIZIO SANITARIO NAZIONALE -&gt; PRODOTTI MEDICI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ABUSI -&gt; CONDONO (ART.31 L.N. 47/1985 E SUCC. MOD.)">
            <text:p>EDILIZIA ED URBANISTICA -&gt; ABUSI -&gt; CONDONO (ART.31 L.N. 47/1985 E SUCC. MOD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ABUSI -&gt; SOSPENSIONE LAVORI">
            <text:p>EDILIZIA ED URBANISTICA -&gt; ABUSI -&gt; SOSPENSIONE LAVO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RISARCIMENTO DANNI">
            <text:p>CARABINIERI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ABUSI -&gt; DEMOLIZIONE E RIDUZIONE RIPRISTINO">
            <text:p>EDILIZIA ED URBANISTICA -&gt; ABUSI -&gt; DEMOLIZIONE E RIDUZIONE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FORNITURE -&gt; AMMISSIONE ALTRO CONCORRENTE">
            <text:p>APPALTI PUBBLICI DI FORNITURE -&gt; AMMISSIONE ALTRO CONCORRENT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PIANO PARTICOLAREGGIATO">
            <text:p>EDILIZIA ED URBANISTICA -&gt; PIANO PARTICOLAREGGI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I ALTRI ENTI PUBBLICI">
            <text:p>PUBBLICO IMPIEGO -&gt; IMPIEGATI DI ALTRI ENTI PUBBLIC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LAVORI RELATIVI A INFRASTRUTTURE STRATEGICHE E INSEDIAMENTI PRODUTTIVI">
            <text:p>APPALTI PUBBLICI DI LAVORI -&gt; LAVORI RELATIVI A INFRASTRUTTURE STRATEGICHE E INSEDIAMENTI PRODUTTIV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ABUSI">
            <text:p>EDILIZIA ED URBANISTIC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 SERVIZIO SANITARIO NAZIONALE">
            <text:p>PUBBLICO IMPIEGO -&gt; IMPIEGATI DEL SERVIZIO SANITARIO NAZ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I ALTRI ENTI PUBBLICI -&gt; COSTITUZIONE DEL RAPPORTO (NOMINA,PROVA,INCARICO)">
            <text:p>PUBBLICO IMPIEGO -&gt; IMPIEGATI DI ALTRI ENTI PUBBLICI -&gt; COSTITUZIONE DEL RAPPORTO (NOMINA,PROVA,INCARIC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I ALTRI ENTI PUBBLICI -&gt; COSTITUZIONE DEL RAPPORTO (NOMINA,PROVA,INCARICO)">
            <text:p>PUBBLICO IMPIEGO -&gt; IMPIEGATI DI ALTRI ENTI PUBBLICI -&gt; COSTITUZIONE DEL RAPPORTO (NOMINA,PROVA,INCARIC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 SERVIZIO SANITARIO NAZIONALE -&gt; COSTITUZIONE DEL RAPPORTO (NOMINA,PROVA,INCARICO)">
            <text:p>PUBBLICO IMPIEGO -&gt; IMPIEGATI DEL SERVIZIO SANITARIO NAZIONALE -&gt; COSTITUZIONE DEL RAPPORTO (NOMINA,PROVA,INCARIC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PIANO PARTICOLAREGGIATO">
            <text:p>EDILIZIA ED URBANISTICA -&gt; PIANO PARTICOLAREGGI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ABUSI -&gt; SANZIONE PECUNIARIA">
            <text:p>EDILIZIA ED URBANISTIC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 SERVIZIO SANITARIO NAZIONALE -&gt; COSTITUZIONE DEL RAPPORTO (NOMINA,PROVA,INCARICO)">
            <text:p>PUBBLICO IMPIEGO -&gt; IMPIEGATI DEL SERVIZIO SANITARIO NAZIONALE -&gt; COSTITUZIONE DEL RAPPORTO (NOMINA,PROVA,INCARICO)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ABUSI -&gt; DEMOLIZIONE E RIDUZIONE RIPRISTINO">
            <text:p>EDILIZIA ED URBANISTICA -&gt; ABUSI -&gt; DEMOLIZIONE E RIDUZIONE RIPRISTI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TRASPORTI -&gt; TRASPORTO TERRESTRE">
            <text:p>AUTORIZZAZIONI E CONCESSIONI -&gt; TRASPORTI -&gt; TRASPORTO TERRES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OLIZIA DI STATO -&gt; INFERMITÀ, LESIONI ED EQUO INDENNIZZO">
            <text:p>POLIZIA DI STATO -&gt; INFERMITÀ, LESIONI ED EQUO INDENNIZZ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LE REGIONI">
            <text:p>PUBBLICO IMPIEGO -&gt; IMPIEGATI DELLE REG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I ALTRI ENTI PUBBLICI -&gt; TRATTAMENTO ECONOMICO IN ATTIVITA' DI SERVIZIO">
            <text:p>PUBBLICO IMPIEGO -&gt; IMPIEGATI DI ALTRI ENTI PUBBLICI -&gt; TRATTAMENTO ECONOMICO IN ATTIVITA' DI SERVIZ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O SANITARIO NAZIONALE -&gt; STRUTTURE SANITARIE PRIVATE CONVENZIONATE O ACCREDITATE">
            <text:p>SERVIZIO SANITARIO NAZIONALE -&gt; STRUTTURE SANITARIE PRIVATE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IFIUTI -&gt; ALTRO">
            <text:p>RIFIU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PIANO DI LOTTIZZAZIONE">
            <text:p>EDILIZIA ED URBANISTICA -&gt; PIANO DI LOTT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BENI DEMANIALI E PATRIMONIALI">
            <text:p>COMUNE E PROVINCIA -&gt; BENI DEMANIALI E PATRIMONI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NON CLASSIFICABILE/NON RICLASSIFICATO">
            <text:p>NON CLASSIFICABILE/NON RICLASSIF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CUOLA -&gt; ESCLUSIONE">
            <text:p>APPALTI SCUOLA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NIVERSITA' DEGLI STUDI">
            <text:p>UNIVERSITA' DEGLI STUD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OLIZIA DI STATO -&gt; INFERMITÀ, LESIONI ED EQUO INDENNIZZO">
            <text:p>POLIZIA DI STATO -&gt; INFERMITÀ, LESIONI ED EQUO INDENNIZZ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 -&gt; APPALTO CONCORSO -&gt; SERVIZI">
            <text:p>APPALTI PUBBLICI DI LAVORI, SERVIZI E FORNITURE -&gt; APPALTO CONCORSO -&gt; SERVIZ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FARMACIA -&gt; ALTRO">
            <text:p>FARMAC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 -&gt; APPALTO CONCORSO -&gt; FORNITURE">
            <text:p>APPALTI PUBBLICI DI LAVORI, SERVIZI E FORNITURE -&gt; APPALTO CONCORSO -&gt;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COMUNALI E PROVINCIALI -&gt; COSTITUZIONE DEL RAPPORTO (NOMINA,PROVA,INCARICO)">
            <text:p>PUBBLICO IMPIEGO -&gt; IMPIEGATI COMUNALI E PROVINCIALI -&gt; COSTITUZIONE DEL RAPPORTO (NOMINA,PROVA,INCARIC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DISTRIBUTORI DI CARBURANTE">
            <text:p>AUTORIZZAZIONI E CONCESSIONI -&gt; DISTRIBUTORI DI CARBURA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 SERVIZIO SANITARIO NAZIONALE">
            <text:p>PUBBLICO IMPIEGO -&gt; IMPIEGATI DEL SERVIZIO SANITARIO NAZ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PROGRAMMI COSTRUTTIVI">
            <text:p>EDILIZIA ED URBANISTICA -&gt; PROGRAMMI COSTRUTTIV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CONSIGLIERI COMUNALI E PROVINCIALI (STATO GIUR. ED ECON.)">
            <text:p>COMUNE E PROVINCIA -&gt; CONSIGLIERI COMUNALI E PROVINCIALI (STATO GIUR. ED ECON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I ALTRI ENTI PUBBLICI">
            <text:p>PUBBLICO IMPIEGO -&gt; IMPIEGATI DI ALTRI ENTI PUBBLIC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NIVERSITÀ -&gt; STUDENTI">
            <text:p>UNIVERSITÀ -&gt; STUD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CONSIGLIERI COMUNALI E PROVINCIALI (STATO GIUR. ED ECON.)">
            <text:p>COMUNE E PROVINCIA -&gt; CONSIGLIERI COMUNALI E PROVINCIALI (STATO GIUR. ED ECON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AUTORIZZAZIONE INTEGRATA AMBIENTALE (A.I.A.)">
            <text:p>AMBIENTE -&gt; AUTORIZZAZIONE INTEGRATA AMBIENTALE (A.I.A.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QUINAMENTO">
            <text:p>INQUIN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COMUNALI E PROVINCIALI -&gt; COSTITUZIONE DEL RAPPORTO (NOMINA,PROVA,INCARICO)">
            <text:p>PUBBLICO IMPIEGO -&gt; IMPIEGATI COMUNALI E PROVINCIALI -&gt; COSTITUZIONE DEL RAPPORTO (NOMINA,PROVA,INCARICO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I ALTRI ENTI PUBBLICI -&gt; CONCORSO (AMMISSIONE,PROCEDIMENTO)">
            <text:p>PUBBLICO IMPIEGO -&gt; IMPIEGATI DI ALTRI ENTI PUBBLICI -&gt; CONCORSO (AMMISSIONE,PROCEDIMENTO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TRIBUTI LOCALI">
            <text:p>COMUNE E PROVINCIA -&gt; TRIBUTI LOC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BENI DEMANIALI E PATRIMONIALI -&gt; ALIENAZIONE">
            <text:p>COMUNE E PROVINCIA -&gt; BENI DEMANIALI E PATRIMONIALI -&gt; ALIEN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BENI DEMANIALI E PATRIMONIALI">
            <text:p>COMUNE E PROVINCIA -&gt; BENI DEMANIALI E PATRIMONIAL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 -&gt; PROCEDIMENTO,FORMALITA' E TERMINI">
            <text:p>ESPROPRIAZIONE PER PUBBLICA UTILITA' -&gt; PROCEDIMENTO,FORMALITA' E TERMI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AMBIENTE">
            <text:p>SILENZIO DELLA PUBBLICA AMMINISTRAZIONE -&gt; AMBIENTE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REDITO E RISPARMIO -&gt; ALTRO">
            <text:p>CREDITO E RISPARMI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VINCOLO PAESAGGISTICO -&gt; VALUTAZIONE DI IMPATTO AMBIENTALE">
            <text:p>AMBIENTE -&gt; VINCOLO PAESAGGISTICO -&gt; VALUTAZIONE DI IMPATTO AMBIENTALE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COMUNALI E PROVINCIALI">
            <text:p>PUBBLICO IMPIEGO -&gt; IMPIEGATI COMUNALI E PROVINCI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 PUBBLICI -&gt; TRASPORTI -&gt; TRASPORTO TERRESTRE">
            <text:p>SERVIZI PUBBLICI -&gt; TRASPORTI -&gt; TRASPORTO TERRES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 -&gt; RISARCIMENTO DEL DANNO">
            <text:p>APPALTI PUBBLICI DI LAVORI, SERVIZI E FORNITURE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I ALTRI ENTI PUBBLICI -&gt; CONCORSO (AMMISSIONE,PROCEDIMENTO)">
            <text:p>PUBBLICO IMPIEGO -&gt; IMPIEGATI DI ALTRI ENTI PUBBLICI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STATO GIURIDICO">
            <text:p>CARABINIERI -&gt; STATO GIURID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OLIZIA PENITENZIARIA -&gt; TRATTAMENTO DI FINE RAPPORTO, BUONUSCITA">
            <text:p>POLIZIA PENITENZIARIA -&gt; TRATTAMENTO DI FINE RAPPORTO, BUONUSC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SERVIZI PUBBLICI (COSTIT.,ORG.NE,ATTIVITA')">
            <text:p>COMUNE E PROVINCIA -&gt; SERVIZI PUBBLICI (COSTIT.,ORG.NE,ATTIVITA'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MILITARI -&gt; TRATTAMENTO DI FINE RAPPORTO, BUONUSCITA">
            <text:p>MILITARI -&gt; TRATTAMENTO DI FINE RAPPORTO, BUONUSC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RIFIUTI ">
            <text:p>SILENZIO DELLA PUBBLICA AMMINISTRAZIONE -&gt; RIFIUTI 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CIVILI DELLO STATO -&gt; TRATTAMENTO ECONOMICO IN ATTIVITA' DI SERVIZIO">
            <text:p>PUBBLICO IMPIEGO -&gt; IMPIEGATI CIVILI DELLO STATO -&gt; TRATTAMENTO ECONOMICO IN ATTIVITA' DI SERVIZ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STITUTI DI VIGILANZA -&gt; AUTORIZZAZIONI - REVOCA">
            <text:p>ISTITUTI DI VIGILANZA -&gt; AUTORIZZAZIONI - REVO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NSEGNANTI SCUOLA MEDIA SUPERIORE -&gt; COSTITUZIONE DEL RAPPORTO (NOMINA,PROVA,INCARICO)">
            <text:p>PUBBLICO IMPIEGO -&gt; INSEGNANTI SCUOLA MEDIA SUPERIORE -&gt; COSTITUZIONE DEL RAPPORTO (NOMINA,PROVA,INCARIC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PROVVEDIMENTO AUTORIZZATORIO UNICO REGIONALE">
            <text:p>AMBIENTE -&gt; PROVVEDIMENTO AUTORIZZATORIO UNICO REGIONALE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ENERGIA ELETTRICA">
            <text:p>SILENZIO DELLA PUBBLICA AMMINISTRAZIONE -&gt; ENERGIA ELETTRICA</text:p>
          </table:table-cell>
          <table:table-cell office:value-type="string" office:string-value="SENTENZA">
            <text:p>SENTENZA</text:p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MERCIO E ARTIGIANATO -&gt; AMPLIAMENTO DELL'ESERCIZIO COMMERCIALE">
            <text:p>COMMERCIO E ARTIGIANATO -&gt; AMPLIAMENTO DELL'ESERCIZIO COMMERCIAL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I -&gt; OCCUPAZIONE SUOLO PUBBLICO">
            <text:p>COMUNI -&gt; OCCUPAZIONE SUOLO PUBBL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ALTRO">
            <text:p>EDILIZIA -&gt; ABUS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PORT -&gt; CALCIO">
            <text:p>SPORT -&gt; CALC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NCORSI -&gt; CONCORSI PREFETTURA -&gt; ESCLUSIONE">
            <text:p>CONCORSI -&gt; CONCORSI PREFETTURA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ALTRO">
            <text:p>CARABINIE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ALTRO">
            <text:p>AMBIENT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APPALTI PUBBLICI DI LAVORI">
            <text:p>SILENZIO DELLA PUBBLICA AMMINISTRAZIONE -&gt; APPALTI PUBBLICI DI LAVO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APPALTI PUBBLICI DI FORNITURE">
            <text:p>SILENZIO DELLA PUBBLICA AMMINISTRAZIONE -&gt; APPALTI PUBBLICI DI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STABILIZZAZIONE">
            <text:p>PUBBLICO IMPIEGO -&gt; STABIL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GIOCHI, LOTTERIE E SCOMMESSE -&gt; APPARECCHI DA GIOCO">
            <text:p>GIOCHI, LOTTERIE E SCOMMESSE -&gt; APPARECCHI DA GIOC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AMBIENTE">
            <text:p>SILENZIO DELLA PUBBLICA AMMINISTRAZIONE -&gt; AMBIEN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PROVVEDIMENTO AUTORIZZATORIO UNICO REGIONALE">
            <text:p>AMBIENTE -&gt; PROVVEDIMENTO AUTORIZZATORIO UNICO REGIONAL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IANO NAZIONALE DI RIPRESA E RESILIENZA (PNRR) -&gt; AMBIENTE">
            <text:p>PIANO NAZIONALE DI RIPRESA E RESILIENZA (PNRR) -&gt; AMBIENT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IMITERI -&gt; CONCESSIONE DI AREE CIMITERIALI">
            <text:p>CIMITERI -&gt; CONCESSIONE DI AREE CIMITERI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PROVVEDIMENTO AUTORIZZATORIO UNICO REGIONALE">
            <text:p>AMBIENTE -&gt; PROVVEDIMENTO AUTORIZZATORIO UNICO REG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NCORSI -&gt; CONCORSI REGIONI -&gt; ESCLUSIONE">
            <text:p>CONCORSI -&gt; CONCORSI REGION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ENERGIA ELETTRICA">
            <text:p>SILENZIO DELLA PUBBLICA AMMINISTRAZIONE -&gt; ENERGIA ELETTR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REDITO E RISPARMIO -&gt; ALTRO">
            <text:p>CREDITO E RISPARMIO -&gt; ALTR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AMMINISTRATIVE -&gt; INSEGNE E PUBBLICITÀ">
            <text:p>AUTORIZZAZIONI E CONCESSIONI AMMINISTRATIVE -&gt; INSEGNE E PUBBLIC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DEMANIO E PATRIMONIO -&gt; CANONI DEMANIALI">
            <text:p>DEMANIO E PATRIMONIO -&gt; CANONI DEMANI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NCORSI -&gt; CONCORSI DIPENDENTI NON SANITARI ASL E OSPEDALIERI -&gt; ALTRO">
            <text:p>CONCORSI -&gt; CONCORSI DIPENDENTI NON SANITARI ASL E OSPEDALIE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BANDO">
            <text:p>APPALTI PUBBLICI DI LAVORI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IFIUTI -&gt; ALTRO">
            <text:p>RIFIU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IANO NAZIONALE DI RIPRESA E RESILIENZA (PNRR) -&gt; AMBIENTE">
            <text:p>PIANO NAZIONALE DI RIPRESA E RESILIENZA (PNRR) -&gt; 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AUTORIZZAZIONE INTEGRATA AMBIENTALE (A.I.A.)">
            <text:p>AMBIENTE -&gt; AUTORIZZAZIONE INTEGRATA AMBIENTALE (A.I.A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FERROVIE, TRANVIE, FILOVIE -&gt; ALTRO">
            <text:p>FERROVIE, TRANVIE, FILOVI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AUTORIZZAZIONE UNICA AMBIENTALE">
            <text:p>AMBIENTE -&gt; AUTORIZZAZIONE UNICA AMBIENTAL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TÀ AMM.VE INDIPENDENTI ED AUT. EQUIPARATE -&gt; RISARCIMENTO DANNI">
            <text:p>AUTORITÀ AMM.VE INDIPENDENTI ED AUT. EQUIPARATE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AMBIENTE">
            <text:p>SILENZIO DELLA PUBBLICA AMMINISTRAZIONE -&gt; 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NTI PUBBLICI -&gt; RISARCIMENTO DANNI">
            <text:p>ENTI PUBBLICI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AVANZAMENTI E PROMOZIONI">
            <text:p>CARABINIERI -&gt; AVANZAMENTI E PROMO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AMMINISTRATIVE -&gt; ENERGIA ELETTRICA">
            <text:p>AUTORIZZAZIONI E CONCESSIONI AMMINISTRATIVE -&gt; ENERGIA ELETTR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I -&gt; CONSORZI DI COMUNI">
            <text:p>COMUNI -&gt; CONSORZI DI COMU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DEMANIO E PATRIMONIO -&gt; ALTRO">
            <text:p>DEMANIO E PATRIMONI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42">
            <text:p>4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7">
            <text:p>2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NON CLASSIFICABILE/NON RICLASSIFICATO">
            <text:p>NON CLASSIFICABILE/NON RICLASSIF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BENI DEMANIALI E PATRIMONIALI -&gt; ALIENAZIONE">
            <text:p>COMUNE E PROVINCIA -&gt; BENI DEMANIALI E PATRIMONIALI -&gt; ALIEN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I ALTRI ENTI PUBBLICI -&gt; STATO GIUR. (TRASF.,CONGEDI,ESTINZ. RAPPORTO,ETC.)">
            <text:p>PUBBLICO IMPIEGO -&gt; IMPIEGATI DI ALTRI ENTI PUBBLICI -&gt; STATO GIUR. (TRASF.,CONGEDI,ESTINZ. RAPPORTO,ETC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 -&gt; DICHIARAZIONE DI PUBBLICA UTILITA'">
            <text:p>ESPROPRIAZIONE PER PUBBLICA UTILITA' -&gt; DICHIARAZIONE DI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RELATIVI A BENI CULTURALI -&gt; AGGIUDICAZIONE">
            <text:p>APPALTI RELATIVI A BENI CULTURAL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RBANISTICA -&gt; PIANO INSEDIAMENTI PRODUTTIVI">
            <text:p>URBANISTICA -&gt; PIANO INSEDIAMENTI PRODUTTIV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QUINAMENTO -&gt; ELETTROMAGNETICO">
            <text:p>INQUINAMENTO -&gt; ELETTROMAGNET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LE REGIONI -&gt; COSTITUZIONE DEL RAPPORTO (NOMINA,PROVA,INCARICO)">
            <text:p>PUBBLICO IMPIEGO -&gt; IMPIEGATI DELLE REGIONI -&gt; COSTITUZIONE DEL RAPPORTO (NOMINA,PROVA,INCARIC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CCIA -&gt; CALENDARIO VENATORIO">
            <text:p>CACCIA -&gt; CALENDARIO VENATOR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COMUNALI E PROVINCIALI">
            <text:p>PUBBLICO IMPIEGO -&gt; IMPIEGATI COMUNALI E PROVINCI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DUSTRIA -&gt; CONTRIBUTI">
            <text:p>INDUSTRIA -&gt; CONTRIBU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 -&gt; PROCEDIMENTO,FORMALITA' E TERMINI">
            <text:p>ESPROPRIAZIONE PER PUBBLICA UTILITA' -&gt; PROCEDIMENTO,FORMALITA' E TERMI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O SANITARIO NAZIONALE -&gt; STRUTTURE SANITARIE PRIVATE (AUTORIZZ.,ETC.)">
            <text:p>SERVIZIO SANITARIO NAZIONALE -&gt; STRUTTURE SANITARIE PRIVATE (AUTORIZZ.,ETC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TRIBUTI LOCALI">
            <text:p>COMUNE E PROVINCIA -&gt; TRIBUTI LOCALI</text:p>
          </table:table-cell>
          <table:table-cell office:value-type="string" office:string-value="SENTENZA BREVE">
            <text:p>SENTENZA BREV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 SERVIZIO SANITARIO NAZIONALE -&gt; TRATTAMENTO ECONOMICO IN ATTIVITA' DI SERVIZIO">
            <text:p>PUBBLICO IMPIEGO -&gt; IMPIEGATI DEL SERVIZIO SANITARIO NAZIONALE -&gt; TRATTAMENTO ECONOMICO IN ATTIVITA' DI SERVIZ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O SANITARIO NAZIONALE -&gt; STRUTTURE SANITARIE PRIVATE CONVENZIONATE O ACCREDITATE">
            <text:p>SERVIZIO SANITARIO NAZIONALE -&gt; STRUTTURE SANITARIE PRIVATE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LE REGIONI -&gt; COSTITUZIONE DEL RAPPORTO (NOMINA,PROVA,INCARICO)">
            <text:p>PUBBLICO IMPIEGO -&gt; IMPIEGATI DELLE REGIONI -&gt; COSTITUZIONE DEL RAPPORTO (NOMINA,PROVA,INCARIC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INFERMITÀ, LESIONI ED EQUO INDENNIZZO">
            <text:p>CARABINIERI -&gt; INFERMITÀ, LESIONI ED EQUO INDENNIZZ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LTRO">
            <text:p>APPALTI SANITÀ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PIANO REGOLATORE GENERALE">
            <text:p>EDILIZIA ED URBANISTICA -&gt; PIANO REGOLATORE GENER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AUTORIZZAZIONE EDILIZIA">
            <text:p>EDILIZIA ED URBANISTICA -&gt; AUTORIZZAZIONE EDILIZ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O SANITARIO NAZIONALE -&gt; PRODOTTI MEDICINALI">
            <text:p>SERVIZIO SANITARIO NAZIONALE -&gt; PRODOTTI MEDICI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BENI DEMANIALI E PATRIMONIALI -&gt; CONCESSIONE">
            <text:p>COMUNE E PROVINCIA -&gt; BENI DEMANIALI E PATRIMONIALI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RBANISTICA -&gt; PIANO INSEDIAMENTI PRODUTTIVI">
            <text:p>URBANISTICA -&gt; PIANO INSEDIAMENTI PRODUTTIV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MERCIO, ARTIGIANATO -&gt; ESERCIZIO COMMERCIALE -&gt; AUTORIZZAZIONE DI COMMERCIO (RILASCIO)">
            <text:p>COMMERCIO, ARTIGIANATO -&gt; ESERCIZIO COMMERCIALE -&gt; AUTORIZZAZIONE DI COMMERCIO (RILASCI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ABUSI -&gt; DEMOLIZIONE E RIDUZIONE RIPRISTINO">
            <text:p>EDILIZIA ED URBANISTICA -&gt; ABUSI -&gt; DEMOLIZIONE E RIDUZIONE RIPRISTI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FORZE ARMATE -&gt; SOTTUFFICIALI -&gt; EQUO INDENNIZZO E INFERM. PER CAUSA DI SERVIZIO">
            <text:p>FORZE ARMATE -&gt; SOTTUFFICIALI -&gt; EQUO INDENNIZZO E INFERM. PER CAUSA DI SERVIZI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DEMANIO STATALE, REGIONALE -&gt; SDEMANIALIZZAZIONE">
            <text:p>DEMANIO STATALE, REGIONALE -&gt; SDEMANIAL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 -&gt; PROCEDIMENTO,FORMALITA' E TERMINI">
            <text:p>ESPROPRIAZIONE PER PUBBLICA UTILITA' -&gt; PROCEDIMENTO,FORMALITA' E TERMI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COMUNALI E PROVINCIALI -&gt; COSTITUZIONE DEL RAPPORTO (NOMINA,PROVA,INCARICO)">
            <text:p>PUBBLICO IMPIEGO -&gt; IMPIEGATI COMUNALI E PROVINCIALI -&gt; COSTITUZIONE DEL RAPPORTO (NOMINA,PROVA,INCARICO)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FORZE ARMATE -&gt; SOTTUFFICIALI -&gt; EQUO INDENNIZZO E INFERM. PER CAUSA DI SERVIZIO">
            <text:p>FORZE ARMATE -&gt; SOTTUFFICIALI -&gt; EQUO INDENNIZZO E INFERM. PER CAUSA DI SERVIZI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ABUSI">
            <text:p>EDILIZIA ED URBANISTICA -&gt; ABUS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LE REGIONI -&gt; COSTITUZIONE DEL RAPPORTO (NOMINA,PROVA,INCARICO)">
            <text:p>PUBBLICO IMPIEGO -&gt; IMPIEGATI DELLE REGIONI -&gt; COSTITUZIONE DEL RAPPORTO (NOMINA,PROVA,INCARICO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IFIUTI -&gt; DISCARICHE">
            <text:p>RIFIUTI -&gt; DISCAR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 -&gt; OCCUPAZIONE TEMPORANEA E D'URGENZA">
            <text:p>ESPROPRIAZIONE PER PUBBLICA UTILITA' -&gt; OCCUPAZIONE TEMPORANEA E D'URG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RISARCIMENTO DEL DANNO">
            <text:p>PUBBLICO IMPIEGO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COMUNALI E PROVINCIALI -&gt; COSTITUZIONE DEL RAPPORTO (NOMINA,PROVA,INCARICO)">
            <text:p>PUBBLICO IMPIEGO -&gt; IMPIEGATI COMUNALI E PROVINCIALI -&gt; COSTITUZIONE DEL RAPPORTO (NOMINA,PROVA,INCARICO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NIVERSITÀ -&gt; DOTTORATO DI RICERCA">
            <text:p>UNIVERSITÀ -&gt; DOTTORATO DI RICER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I ALTRI ENTI PUBBLICI -&gt; CONCORSO (AMMISSIONE,PROCEDIMENTO)">
            <text:p>PUBBLICO IMPIEGO -&gt; IMPIEGATI DI ALTRI ENTI PUBBLICI -&gt; CONCORSO (AMMISSIONE,PROCEDIMENTO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OLIZIA DI STATO -&gt; INFERMITÀ, LESIONI ED EQUO INDENNIZZO">
            <text:p>POLIZIA DI STATO -&gt; INFERMITÀ, LESIONI ED EQUO INDENNIZZ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GIUNTA COMUNALE E PROVINCIALE (SCIOGL.,SOSP.,ETC.)">
            <text:p>COMUNE E PROVINCIA -&gt; GIUNTA COMUNALE E PROVINCIALE (SCIOGL.,SOSP.,ETC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ISTRUZIONE PUBBLICA">
            <text:p>SILENZIO DELLA PUBBLICA AMMINISTRAZIONE -&gt; ISTRUZIONE PUBBL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ABUSI -&gt; DEMOLIZIONE E RIDUZIONE RIPRISTINO">
            <text:p>EDILIZIA ED URBANISTICA -&gt; ABUSI -&gt; DEMOLIZIONE E RIDUZIONE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IFIUTI -&gt; ALTRO">
            <text:p>RIFIU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NTI PUBBLICI IN GENERALE -&gt; ORGANIZZAZIONE">
            <text:p>ENTI PUBBLICI IN GENERALE -&gt; ORGANIZZ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LEZIONI -&gt; ELEZIONI REGIONALI -&gt; OPERAZIONI ELETTORALI">
            <text:p>ELEZIONI -&gt; ELEZIONI REGIONALI -&gt; OPERAZIONI ELETTOR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SEGNANTI -&gt; SUPPLENZE">
            <text:p>INSEGNANTI -&gt; SUPPLENZ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INDENNITÀ">
            <text:p>CARABINIERI -&gt;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LE REGIONI -&gt; COSTITUZIONE DEL RAPPORTO (NOMINA,PROVA,INCARICO)">
            <text:p>PUBBLICO IMPIEGO -&gt; IMPIEGATI DELLE REGIONI -&gt; COSTITUZIONE DEL RAPPORTO (NOMINA,PROVA,INCARIC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NSEGNANTI SCUOLA MEDIA SUPERIORE">
            <text:p>PUBBLICO IMPIEGO -&gt; INSEGNANTI SCUOLA MEDIA SUPERIO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 SERVIZIO SANITARIO NAZIONALE -&gt; COSTITUZIONE DEL RAPPORTO (NOMINA,PROVA,INCARICO)">
            <text:p>PUBBLICO IMPIEGO -&gt; IMPIEGATI DEL SERVIZIO SANITARIO NAZIONALE -&gt; COSTITUZIONE DEL RAPPORTO (NOMINA,PROVA,INCARICO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ALTRO">
            <text:p>CARABINIE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AUTORIZZAZIONE EDILIZIA">
            <text:p>EDILIZIA ED URBANISTICA -&gt; AUTORIZZAZIONE EDILIZ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O SANITARIO NAZIONALE -&gt; SANITARI CONVENZIONATI">
            <text:p>SERVIZIO SANITARIO NAZIONALE -&gt; SANITARI CONVENZIONA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DISTRIBUTORI DI CARBURANTE">
            <text:p>AUTORIZZAZIONI E CONCESSIONI -&gt; DISTRIBUTORI DI CARBURA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LE REGIONI">
            <text:p>PUBBLICO IMPIEGO -&gt; IMPIEGATI DELLE REG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LTRO">
            <text:p>APPALTI SANITÀ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BENI DEMANIALI E PATRIMONIALI -&gt; CONCESSIONE">
            <text:p>COMUNE E PROVINCIA -&gt; BENI DEMANIALI E PATRIMONIALI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COMUNALI E PROVINCIALI -&gt; COSTITUZIONE DEL RAPPORTO (NOMINA,PROVA,INCARICO)">
            <text:p>PUBBLICO IMPIEGO -&gt; IMPIEGATI COMUNALI E PROVINCIALI -&gt; COSTITUZIONE DEL RAPPORTO (NOMINA,PROVA,INCARIC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I ALTRI ENTI PUBBLICI -&gt; CONCORSO (AMMISSIONE,PROCEDIMENTO)">
            <text:p>PUBBLICO IMPIEGO -&gt; IMPIEGATI DI ALTRI ENTI PUBBLICI -&gt; CONCORSO (AMMISSIONE,PROCEDIMENTO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COOPERATIVE E IMPRESE AGRICOLE">
            <text:p>AGRICOLTURA E FORESTE -&gt; COOPERATIVE E IMPRESE AGRICOL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 PUBBLICI -&gt; TRASPORTI -&gt; TRASPORTO TERRESTRE">
            <text:p>SERVIZI PUBBLICI -&gt; TRASPORTI -&gt; TRASPORTO TERRES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REDITO E RISPARMIO -&gt; ALTRO">
            <text:p>CREDITO E RISPARMI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STITUTI DI VIGILANZA -&gt; AUTORIZZAZIONI - RILASCIO">
            <text:p>ISTITUTI DI VIGILANZA -&gt; AUTORIZZAZIONI - RILASCI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REDITO E RISPARMIO -&gt; ALTRO">
            <text:p>CREDITO E RISPARMIO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BENI DEMANIALI E PATRIMONIALI -&gt; CONCESSIONE">
            <text:p>COMUNE E PROVINCIA -&gt; BENI DEMANIALI E PATRIMONIALI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 SERVIZIO SANITARIO NAZIONALE -&gt; COSTITUZIONE DEL RAPPORTO (NOMINA,PROVA,INCARICO)">
            <text:p>PUBBLICO IMPIEGO -&gt; IMPIEGATI DEL SERVIZIO SANITARIO NAZIONALE -&gt; COSTITUZIONE DEL RAPPORTO (NOMINA,PROVA,INCARIC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NIVERSITÀ -&gt; PROFESSORI UNIVERSITARI -&gt; STATO GIURIDICO">
            <text:p>UNIVERSITÀ -&gt; PROFESSORI UNIVERSITARI -&gt; STATO GIURID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OLIZIA DI STATO -&gt; STATO GIURIDICO">
            <text:p>POLIZIA DI STATO -&gt; STATO GIURID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IRCOLAZIONE STRADALE -&gt; ALTRO">
            <text:p>CIRCOLAZIONE STRADAL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ESPROPRIAZIONE PER PUBBLICA UTILITÀ">
            <text:p>SILENZIO DELLA PUBBLICA AMMINISTRAZIONE -&gt; ESPROPRIAZIONE PER PUBBLICA UTIL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BENI CULTURALI -&gt; DICHIARAZIONE DI INTERESSE CULTURALE">
            <text:p>BENI CULTURALI -&gt; DICHIARAZIONE DI INTERESSE CULTUR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CIVILI DELLO STATO -&gt; STATO GIUR. (TRASF.,CONGEDI,ESTINZ. RAPPORTO,ETC.)">
            <text:p>PUBBLICO IMPIEGO -&gt; IMPIEGATI CIVILI DELLO STATO -&gt; STATO GIUR. (TRASF.,CONGEDI,ESTINZ. RAPPORTO,ETC.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QUINAMENTO -&gt; LAVORAZIONI E INDUSTRIE INSALUBRI">
            <text:p>INQUINAMENTO -&gt; LAVORAZIONI E INDUSTRIE INSALUBR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 PUBBLICI -&gt; TRASPORTI">
            <text:p>SERVIZI PUBBLICI -&gt; TRASPOR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ALTRO">
            <text:p>CARABINIERI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GUARDIA DI FINANZA -&gt; TRASFERIMENTO">
            <text:p>GUARDIA DI FINANZA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NSEGNANTI SCUOLA MEDIA INFERIORE -&gt; COSTITUZIONE DEL RAPPORTO (NOMINA,PROVA,INCARICO)">
            <text:p>PUBBLICO IMPIEGO -&gt; INSEGNANTI SCUOLA MEDIA INFERIORE -&gt; COSTITUZIONE DEL RAPPORTO (NOMINA,PROVA,INCARIC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NERGIA ELETTRICA -&gt; ALTRO">
            <text:p>ENERGIA ELETTR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RISARCIMENTO DANNI">
            <text:p>APPALTI PUBBLICI DI LAVORI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COMUNALI E PROVINCIALI">
            <text:p>PUBBLICO IMPIEGO -&gt; IMPIEGATI COMUNALI E PROVINCI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DEMANIO E PATRIMONIO -&gt; SERVITÙ PUBBLICHE E DI USO PUBBLICO">
            <text:p>DEMANIO E PATRIMONIO -&gt; SERVITÙ PUBBLICHE E DI USO PUBBL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IANO NAZIONALE DI RIPRESA E RESILIENZA (PNRR) -&gt; REGIONI">
            <text:p>PIANO NAZIONALE DI RIPRESA E RESILIENZA (PNRR) -&gt; REG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DUSTRIA -&gt; ALTRO">
            <text:p>INDUSTRIA -&gt; ALTRO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OLIZIA DI STATO -&gt; RISARCIMENTO DANNI">
            <text:p>POLIZIA DI STATO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SSOCIAZIONI E FONDAZIONI -&gt; ALTRO">
            <text:p>ASSOCIAZIONI E FONDAZIO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NCORSI -&gt; CONCORSI COMUNI -&gt; ESCLUSIONE">
            <text:p>CONCORSI -&gt; CONCORSI COMUN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AMMINISTRATIVE -&gt; REVOCA">
            <text:p>AUTORIZZAZIONI E CONCESSIONI AMMINISTRATIVE -&gt; REVO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MILITARI -&gt; SOSPENSIONE CAUTELARE">
            <text:p>MILITARI -&gt; SOSPENSIONE CAUTEL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VITTIME DEL DOVERE -&gt; RISARCIMENTO DANNI">
            <text:p>VITTIME DEL DOVERE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ALTRO">
            <text:p>SILENZIO DELLA PUBBLICA AMMINISTRAZIONE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ROVINCE -&gt; ALTRO">
            <text:p>PROVINCE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MONOPOLI E DAZI -&gt; RIVENDITA GENERI DI MONOPOLIO">
            <text:p>MONOPOLI E DAZI -&gt; RIVENDITA GENERI DI MONOPOL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À -&gt; DICHIARAZIONE DI PUBBLICA UTILITÀ">
            <text:p>ESPROPRIAZIONE PER PUBBLICA UTILITÀ -&gt; DICHIARAZIONE DI PUBBLICA UTILITÀ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ALTRO">
            <text:p>EDILIZIA -&gt; ABUS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NERGIA ELETTRICA -&gt; RISARCIMENTO DANNI">
            <text:p>ENERGIA ELETTRICA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OLIZIA PENITENZIARIA -&gt; INFERMITÀ, LESIONI ED EQUO INDENNIZZO">
            <text:p>POLIZIA PENITENZIARIA -&gt; INFERMITÀ, LESIONI ED EQUO INDENNIZZ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DECADENZA">
            <text:p>EDILIZIA -&gt; CONCESSIONE EDILIZIA E PERMESSO DI COSTRUIRE -&gt; DECAD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IANO NAZIONALE DI RIPRESA E RESILIENZA (PNRR) -&gt; SANITÀ PUBBLICA">
            <text:p>PIANO NAZIONALE DI RIPRESA E RESILIENZA (PNRR) -&gt; SANITÀ PUBBL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À -&gt; OCCUPAZIONE">
            <text:p>ESPROPRIAZIONE PER PUBBLICA UTILITÀ -&gt; OCCUP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ENERGIA ELETTRICA">
            <text:p>SILENZIO DELLA PUBBLICA AMMINISTRAZIONE -&gt; ENERGIA ELETTRICA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MERCIO E ARTIGIANATO -&gt; TRASFERIMENTO ESERCIZIO COMMERCIALE">
            <text:p>COMMERCIO E ARTIGIANATO -&gt; TRASFERIMENTO ESERCIZIO COMMERCI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FARMACIA -&gt; SEDI FARMACEUTICHE">
            <text:p>FARMACIA -&gt; SEDI FARMACEUT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ALTRO">
            <text:p>SILENZIO DELLA PUBBLICA AMMINISTRAZION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MISTI -&gt; CONTRATTO">
            <text:p>APPALTI MISTI -&gt; CONTRAT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AZIENDA SANITARIA LOCALE">
            <text:p>SILENZIO DELLA PUBBLICA AMMINISTRAZIONE -&gt; AZIENDA SANITARIA LOC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EVISIONE PREZZI -&gt; ALTRO">
            <text:p>REVISIONE PREZZ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IANO NAZIONALE DI RIPRESA E RESILIENZA (PNRR) -&gt; APPALTI PUBBLICI DI LAVORI">
            <text:p>PIANO NAZIONALE DI RIPRESA E RESILIENZA (PNRR) -&gt; APPALTI PUBBLICI DI LAVOR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FORNITURE -&gt; RISARCIMENTO DANNI">
            <text:p>APPALTI PUBBLICI DI FORNITURE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STRUZIONE PUBBLICA -&gt; SCUOLA PUBBLICA">
            <text:p>ISTRUZIONE PUBBLICA -&gt; SCUOLA PUBBL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GUARDIA DI FINANZA -&gt; ALTRO">
            <text:p>GUARDIA DI FINANZ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TÀ AMM.VE INDIPENDENTI ED AUT. EQUIPARATE -&gt; AUTORITÀ GARANTE DELLA CONCORRENZA E DEL MERCATO">
            <text:p>AUTORITÀ AMM.VE INDIPENDENTI ED AUT. EQUIPARATE -&gt; AUTORITÀ GARANTE DELLA CONCORRENZA E DEL MER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REGIONI">
            <text:p>SILENZIO DELLA PUBBLICA AMMINISTRAZIONE -&gt; REG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DUSTRIA -&gt; ALTRO">
            <text:p>INDUSTR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ALTRO">
            <text:p>AMBIENT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NCORSI -&gt; CONCORSI SANITARI -&gt; ESCLUSIONE">
            <text:p>CONCORSI -&gt; CONCORSI SANITAR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IANO NAZIONALE DI RIPRESA E RESILIENZA (PNRR) -&gt; APPALTI PUBBLICI DI LAVORI">
            <text:p>PIANO NAZIONALE DI RIPRESA E RESILIENZA (PNRR) -&gt; APPALTI PUBBLICI DI LAVO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ROFESSIONI E MESTIERI -&gt; ORDINI E COLLEGI PROFESSIONALI">
            <text:p>PROFESSIONI E MESTIERI -&gt; ORDINI E COLLEGI PROFESSIONAL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ALTRO">
            <text:p>AMBIENT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AGRICOLTURA">
            <text:p>SILENZIO DELLA PUBBLICA AMMINISTRAZIONE -&gt; AGRICOLTUR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CONOMICA E POPOLARE (O RESIDENZIALE PUBBLICA) -&gt; ALTRO">
            <text:p>EDILIZIA ECONOMICA E POPOLARE (O RESIDENZIALE PUBBLICA)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NSEGNANTI SCUOLA ELEMENTARE -&gt; COSTITUZIONE DEL RAPPORTO (NOMINA,PROVA,INCARICO)">
            <text:p>PUBBLICO IMPIEGO -&gt; INSEGNANTI SCUOLA ELEMENTARE -&gt; COSTITUZIONE DEL RAPPORTO (NOMINA,PROVA,INCARICO)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ABUSI -&gt; SANZIONE PECUNIARIA">
            <text:p>EDILIZIA ED URBANISTIC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 SERVIZIO SANITARIO NAZIONALE">
            <text:p>PUBBLICO IMPIEGO -&gt; IMPIEGATI DEL SERVIZIO SANITARIO NAZIONAL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 PUBBLICI -&gt; ALTRI">
            <text:p>SERVIZI PUBBLICI -&gt; ALT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EDILIZIA RESIDENZIALE PUBBLICA -&gt; ASSEGNAZIONE ALLOGGI">
            <text:p>EDILIZIA ED URBANISTICA -&gt; EDILIZIA RESIDENZIALE PUBBLICA -&gt; ASSEGNAZIONE ALLOGG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I ALTRI ENTI PUBBLICI -&gt; TRATTAMENTO ECONOMICO IN ATTIVITA' DI SERVIZIO">
            <text:p>PUBBLICO IMPIEGO -&gt; IMPIEGATI DI ALTRI ENTI PUBBLICI -&gt; TRATTAMENTO ECONOMICO IN ATTIVITA' DI SERVIZ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 -&gt; LICITAZIONE PRIVATA -&gt; FORNITURE">
            <text:p>APPALTI PUBBLICI DI LAVORI, SERVIZI E FORNITURE -&gt; LICITAZIONE PRIVATA -&gt;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43">
            <text:p>4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ABUSI -&gt; SANZIONE PECUNIARIA">
            <text:p>EDILIZIA ED URBANISTIC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LE REGIONI -&gt; INQUADRAMENTO (IN RUOLO E NELLE QUALIFICHE)">
            <text:p>PUBBLICO IMPIEGO -&gt; IMPIEGATI DELLE REGIONI -&gt; INQUADRAMENTO (IN RUOLO E NELLE QUALIFICHE)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 -&gt; DICHIARAZIONE DI PUBBLICA UTILITA'">
            <text:p>ESPROPRIAZIONE PER PUBBLICA UTILITA' -&gt; DICHIARAZIONE DI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O SANITARIO NAZIONALE -&gt; STRUTTURE SANITARIE PRIVATE CONVENZIONATE O ACCREDITATE">
            <text:p>SERVIZIO SANITARIO NAZIONALE -&gt; STRUTTURE SANITARIE PRIVATE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TRIBUTI LOCALI">
            <text:p>COMUNE E PROVINCIA -&gt; TRIBUTI LOC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VALUTAZIONE">
            <text:p>CARABINIERI -&gt; VALUT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RISOLUZIONE">
            <text:p>APPALTI SANITÀ -&gt; RISOLU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MUNICAZIONE DI INIZIO LAVORI ASSEVERATA (C.I.L.A.)">
            <text:p>EDILIZIA -&gt; COMUNICAZIONE DI INIZIO LAVORI ASSEVERATA (C.I.L.A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I ALTRI ENTI PUBBLICI -&gt; TRATTAMENTO ECONOMICO IN ATTIVITA' DI SERVIZIO">
            <text:p>PUBBLICO IMPIEGO -&gt; IMPIEGATI DI ALTRI ENTI PUBBLICI -&gt; TRATTAMENTO ECONOMICO IN ATTIVITA' DI SERVIZ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FARMACIA -&gt; SEDI FARMACEUTICHE">
            <text:p>FARMACIA -&gt; SEDI FARMACEUT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VINCOLO PAESAGGISTICO -&gt; VALUTAZIONE DI IMPATTO AMBIENTALE">
            <text:p>AMBIENTE -&gt; VINCOLO PAESAGGISTICO -&gt; VALUTAZIONE DI IMPATTO AMBIENT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LE REGIONI">
            <text:p>PUBBLICO IMPIEGO -&gt; IMPIEGATI DELLE REG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 -&gt; LICITAZIONE PRIVATA -&gt; SERVIZI">
            <text:p>APPALTI PUBBLICI DI LAVORI, SERVIZI E FORNITURE -&gt; LICITAZIONE PRIVATA -&gt; SERVIZ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 -&gt; LICITAZIONE PRIVATA -&gt; OPERE PUBBLICHE">
            <text:p>APPALTI PUBBLICI DI LAVORI, SERVIZI E FORNITURE -&gt; LICITAZIONE PRIVATA -&gt; OPERE PUBBL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STRUZIONE -&gt; SCUOLA PUBBLICA -&gt; SCUOLA ELEMENTARE (ORGANIZZAZIONE, ATTIVITA')">
            <text:p>ISTRUZIONE -&gt; SCUOLA PUBBLICA -&gt; SCUOLA ELEMENTARE (ORGANIZZAZIONE, ATTIVITA'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ABUSI -&gt; CONDONO (ART.31 L.N. 47/1985 E SUCC. MOD.)">
            <text:p>EDILIZIA ED URBANISTICA -&gt; ABUSI -&gt; CONDONO (ART.31 L.N. 47/1985 E SUCC. MOD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ABUSI -&gt; DEMOLIZIONE E RIDUZIONE RIPRISTINO">
            <text:p>EDILIZIA ED URBANISTICA -&gt; ABUSI -&gt; DEMOLIZIONE E RIDUZIONE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CIVILI DELLO STATO -&gt; INQUADRAMENTO (IN RUOLO E NELLE QUALIFICHE)">
            <text:p>PUBBLICO IMPIEGO -&gt; IMPIEGATI CIVILI DELLO STATO -&gt; INQUADRAMENTO (IN RUOLO E NELLE QUALIFICHE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36">
            <text:p>3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SENTENZA">
            <text:p>SENTENZA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DISTRIBUTORI DI CARBURANTE">
            <text:p>AUTORIZZAZIONI E CONCESSIONI -&gt; DISTRIBUTORI DI CARBURA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COOPERATIVE E IMPRESE AGRICOLE">
            <text:p>AGRICOLTURA E FORESTE -&gt; COOPERATIVE E IMPRESE AGRICO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VALUTAZIONE">
            <text:p>CARABINIERI -&gt; VALUT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OLIZIA DI STATO -&gt; EQUO INDENNIZZO E INFERM. PER CAUSA DI SERVIZIO">
            <text:p>POLIZIA DI STATO -&gt; EQUO INDENNIZZO E INFERM. PER CAUSA DI SERVIZ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CIVILI DELLO STATO -&gt; INQUADRAMENTO (IN RUOLO E NELLE QUALIFICHE)">
            <text:p>PUBBLICO IMPIEGO -&gt; IMPIEGATI CIVILI DELLO STATO -&gt; INQUADRAMENTO (IN RUOLO E NELLE QUALIFICHE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 PUBBLICI -&gt; ELETTRICITA'">
            <text:p>SERVIZI PUBBLICI -&gt; ELETTRICITA'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LEZIONI -&gt; ELEZIONI REGIONALI -&gt; ALTRO">
            <text:p>ELEZIONI -&gt; ELEZIONI REGIONAL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ROFESSIONI E MESTIERI -&gt; COMPETENZE PROFESSIONALI">
            <text:p>PROFESSIONI E MESTIERI -&gt; COMPETENZE PROFESSIONAL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TRIBUTI LOCALI">
            <text:p>COMUNE E PROVINCIA -&gt; TRIBUTI LOC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OPERE DI URBANIZZAZIONE">
            <text:p>EDILIZIA -&gt; CONCESSIONE EDILIZIA E PERMESSO DI COSTRUIRE -&gt; OPERE DI URBAN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CITTADINI EXTRACOMUNITARI">
            <text:p>STRANIERI -&gt; CITTADINI EXTRACOMUNITAR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LTRO">
            <text:p>APPALTI SANITÀ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CONCESSIONE EDILIZIA -&gt; CONTRIBUTO IN URBANIZZAZIONE">
            <text:p>EDILIZIA ED URBANISTICA -&gt; CONCESSIONE EDILIZIA -&gt; CONTRIBUTO IN URBAN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 -&gt; DICHIARAZIONE DI PUBBLICA UTILITA'">
            <text:p>ESPROPRIAZIONE PER PUBBLICA UTILITA' -&gt; DICHIARAZIONE DI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RELATIVI A BENI CULTURALI -&gt; AGGIUDICAZIONE">
            <text:p>APPALTI RELATIVI A BENI CULTURAL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BENI DEMANIALI E PATRIMONIALI -&gt; CONCESSIONE">
            <text:p>COMUNE E PROVINCIA -&gt; BENI DEMANIALI E PATRIMONIALI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REGOLAMENTO EDILIZIO">
            <text:p>EDILIZIA ED URBANISTICA -&gt; REGOLAMENTO EDILIZ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PIANO REGOLATORE GENERALE">
            <text:p>EDILIZIA ED URBANISTICA -&gt; PIANO REGOLATORE GENER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OLIZIA PENITENZIARIA -&gt; TRATTAMENTO ECONOMICO E INDENNITÀ">
            <text:p>POLIZIA PENITENZIARIA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CIVILI DELLO STATO -&gt; CONCORSO (AMMISSIONE,PROCEDIMENTO)">
            <text:p>PUBBLICO IMPIEGO -&gt; IMPIEGATI CIVILI DELLO STATO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FORZE ARMATE -&gt; SOTTUFFICIALI -&gt; STATO GIUR. (TRASF.,CONGEDI,ESTINZ. RAPPORTO,ETC.)">
            <text:p>FORZE ARMATE -&gt; SOTTUFFICIALI -&gt; STATO GIUR. (TRASF.,CONGEDI,ESTINZ. RAPPORTO,ETC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BENI DEMANIALI E PATRIMONIALI">
            <text:p>COMUNE E PROVINCIA -&gt; BENI DEMANIALI E PATRIMONI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COMUNALI E PROVINCIALI -&gt; INQUADRAMENTO (IN RUOLO E NELLE QUALIFICHE)">
            <text:p>PUBBLICO IMPIEGO -&gt; IMPIEGATI COMUNALI E PROVINCIALI -&gt; INQUADRAMENTO (IN RUOLO E NELLE QUALIFICHE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CONOMICA E POPOLARE (O RESIDENZIALE PUBBLICA) -&gt; ALTRO">
            <text:p>EDILIZIA ECONOMICA E POPOLARE (O RESIDENZIALE PUBBLICA)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 -&gt; RISARCIMENTO DEL DANNO">
            <text:p>APPALTI PUBBLICI DI LAVORI, SERVIZI E FORNITURE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 -&gt; OCCUPAZIONE TEMPORANEA E D'URGENZA">
            <text:p>ESPROPRIAZIONE PER PUBBLICA UTILITA' -&gt; OCCUPAZIONE TEMPORANEA E D'URG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RISARCIMENTO DEL DANNO">
            <text:p>AUTORIZZAZIONI E CONCESSIONI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 SERVIZIO SANITARIO NAZIONALE -&gt; COSTITUZIONE DEL RAPPORTO (NOMINA,PROVA,INCARICO)">
            <text:p>PUBBLICO IMPIEGO -&gt; IMPIEGATI DEL SERVIZIO SANITARIO NAZIONALE -&gt; COSTITUZIONE DEL RAPPORTO (NOMINA,PROVA,INCARICO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OLIZIA PENITENZIARIA -&gt; INFERMITÀ, LESIONI ED EQUO INDENNIZZO">
            <text:p>POLIZIA PENITENZIARIA -&gt; INFERMITÀ, LESIONI ED EQUO INDENNIZZ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ELEZIONI">
            <text:p>SILENZIO DELLA PUBBLICA AMMINISTRAZIONE -&gt; ELE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BENI DEMANIALI E PATRIMONIALI">
            <text:p>COMUNE E PROVINCIA -&gt; BENI DEMANIALI E PATRIMONI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 -&gt; OCCUPAZIONE TEMPORANEA E D'URGENZA">
            <text:p>ESPROPRIAZIONE PER PUBBLICA UTILITA' -&gt; OCCUPAZIONE TEMPORANEA E D'URGEN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CONCESSIONE EDILIZIA -&gt; CONCESSIONE IN SANATORIA">
            <text:p>EDILIZIA ED URBANISTICA -&gt; CONCESSIONE EDILIZIA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 -&gt; PROCEDIMENTO,FORMALITA' E TERMINI">
            <text:p>ESPROPRIAZIONE PER PUBBLICA UTILITA' -&gt; PROCEDIMENTO,FORMALITA' E TERMI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BENI DEMANIALI E PATRIMONIALI">
            <text:p>COMUNE E PROVINCIA -&gt; BENI DEMANIALI E PATRIMONI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GUARDIA DI FINANZA -&gt; INFERMITÀ, LESIONI ED EQUO INDENNIZZO">
            <text:p>GUARDIA DI FINANZA -&gt; INFERMITÀ, LESIONI ED EQUO INDENNIZZ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 -&gt; REGOLAMENTO EDILIZIO">
            <text:p>EDILIZIA ED URBANISTICA -&gt; REGOLAMENTO EDILIZ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 SERVIZIO SANITARIO NAZIONALE -&gt; INQUADRAMENTO (IN RUOLO E NELLE QUALIFICHE)">
            <text:p>PUBBLICO IMPIEGO -&gt; IMPIEGATI DEL SERVIZIO SANITARIO NAZIONALE -&gt; INQUADRAMENTO (IN RUOLO E NELLE QUALIFICHE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CIVILI DELLO STATO">
            <text:p>PUBBLICO IMPIEGO -&gt; IMPIEGATI CIVILI DELLO STA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CONSIGLIERI COMUNALI E PROVINCIALI (STATO GIUR. ED ECON.)">
            <text:p>COMUNE E PROVINCIA -&gt; CONSIGLIERI COMUNALI E PROVINCIALI (STATO GIUR. ED ECON.)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NTI PUBBLICI IN GENERALE -&gt; ORGANIZZAZIONE">
            <text:p>ENTI PUBBLICI IN GENERALE -&gt; ORGAN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I ALTRI ENTI PUBBLICI -&gt; COSTITUZIONE DEL RAPPORTO (NOMINA,PROVA,INCARICO)">
            <text:p>PUBBLICO IMPIEGO -&gt; IMPIEGATI DI ALTRI ENTI PUBBLICI -&gt; COSTITUZIONE DEL RAPPORTO (NOMINA,PROVA,INCARIC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CUOLA -&gt; AMMISSIONE ALTRO CONCORRENTE">
            <text:p>APPALTI SCUOLA -&gt; AMMISSIONE ALTRO CONCORRENT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IFIUTI -&gt; ALTRO">
            <text:p>RIFIUT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NSEGNANTI SCUOLA MEDIA INFERIORE">
            <text:p>PUBBLICO IMPIEGO -&gt; INSEGNANTI SCUOLA MEDIA INFERIO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MMISSIONE ALTRO CONCORRENTE">
            <text:p>APPALTI SANITÀ -&gt; AMMISSIONE ALTRO CONCORR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RBANISTICA -&gt; PIANO INSEDIAMENTI PRODUTTIVI">
            <text:p>URBANISTICA -&gt; PIANO INSEDIAMENTI PRODUTTIV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NIVERSITÀ -&gt; DOTTORATO DI RICERCA">
            <text:p>UNIVERSITÀ -&gt; DOTTORATO DI RICER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I ALTRI ENTI PUBBLICI">
            <text:p>PUBBLICO IMPIEGO -&gt; IMPIEGATI DI ALTRI ENTI PUBBLIC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CONSIGLIERI COMUNALI E PROVINCIALI (STATO GIUR. ED ECON.)">
            <text:p>COMUNE E PROVINCIA -&gt; CONSIGLIERI COMUNALI E PROVINCIALI (STATO GIUR. ED ECON.)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LEZIONI -&gt; ELEZIONI REGIONALI -&gt; OPERAZIONI ELETTORALI">
            <text:p>ELEZIONI -&gt; ELEZIONI REGIONALI -&gt; OPERAZIONI ELETTOR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LE REGIONI">
            <text:p>PUBBLICO IMPIEGO -&gt; IMPIEGATI DELLE REG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A' -&gt; PROCEDIMENTO,FORMALITA' E TERMINI">
            <text:p>ESPROPRIAZIONE PER PUBBLICA UTILITA' -&gt; PROCEDIMENTO,FORMALITA' E TERMI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E E PROVINCIA -&gt; BENI DEMANIALI E PATRIMONIALI -&gt; ALIENAZIONE">
            <text:p>COMUNE E PROVINCIA -&gt; BENI DEMANIALI E PATRIMONIALI -&gt; ALIEN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REDITO E RISPARMIO -&gt; ALTRO">
            <text:p>CREDITO E RISPARMIO -&gt; ALTR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ENERGIA ELETTRICA">
            <text:p>SILENZIO DELLA PUBBLICA AMMINISTRAZIONE -&gt; ENERGIA ELETTRICA</text:p>
          </table:table-cell>
          <table:table-cell office:value-type="string" office:string-value="SENTENZA">
            <text:p>SENTENZA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NSEGNANTI SCUOLA MEDIA SUPERIORE">
            <text:p>PUBBLICO IMPIEGO -&gt; INSEGNANTI SCUOLA MEDIA SUPERIO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BENI PAESAGGISTICI -&gt; PIANO PAESAGGISTICO (PROCEDIMENTO E COORDINAMENTO CON ALTRI STRUMENTI DI PIANIFICAZIONE)">
            <text:p>BENI PAESAGGISTICI -&gt; PIANO PAESAGGISTICO (PROCEDIMENTO E COORDINAMENTO CON ALTRI STRUMENTI DI PIANIFICAZIONE)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DEMANIO E PATRIMONIO -&gt; ALTRO">
            <text:p>DEMANIO E PATRIMONI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ENERGIA ELETTRICA">
            <text:p>SILENZIO DELLA PUBBLICA AMMINISTRAZIONE -&gt; ENERGIA ELETTRIC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ENERGIA ELETTRICA">
            <text:p>SILENZIO DELLA PUBBLICA AMMINISTRAZIONE -&gt; ENERGIA ELETTRIC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I ALTRI ENTI PUBBLICI -&gt; CONCORSO (AMMISSIONE,PROCEDIMENTO)">
            <text:p>PUBBLICO IMPIEGO -&gt; IMPIEGATI DI ALTRI ENTI PUBBLICI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DUSTRIA -&gt; CONTRIBUTI">
            <text:p>INDUSTRIA -&gt; CONTRIBU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MPIEGATI DELLE REGIONI -&gt; CONCORSO (AMMISSIONE,PROCEDIMENTO)">
            <text:p>PUBBLICO IMPIEGO -&gt; IMPIEGATI DELLE REGIONI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INDENNITÀ">
            <text:p>CARABINIERI -&gt; INDENNITÀ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TRASPORTI -&gt; TRASPORTO TERRESTRE">
            <text:p>AUTORIZZAZIONI E CONCESSIONI -&gt; TRASPORTI -&gt; TRASPORTO TERRES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-&gt; RISARCIMENTO DANNI">
            <text:p>AGRICOLTURA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QUINAMENTO -&gt; SMALTIMENTO DI RIFIUTI (DISCARICA,ETC.)">
            <text:p>INQUINAMENTO -&gt; SMALTIMENTO DI RIFIUTI (DISCARICA,ETC.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REDITO E RISPARMIO -&gt; ALTRO">
            <text:p>CREDITO E RISPARMIO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INSEGNANTI SCUOLA ELEMENTARE -&gt; COSTITUZIONE DEL RAPPORTO (NOMINA,PROVA,INCARICO)">
            <text:p>PUBBLICO IMPIEGO -&gt; INSEGNANTI SCUOLA ELEMENTARE -&gt; COSTITUZIONE DEL RAPPORTO (NOMINA,PROVA,INCARIC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EGIONI -&gt; RISARCIMENTO DANNI">
            <text:p>REGIONI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-&gt; DISTRIBUTORI DI CARBURANTE">
            <text:p>AUTORIZZAZIONI E CONCESSIONI -&gt; DISTRIBUTORI DI CARBURA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MERCIO E ARTIGIANATO -&gt; ALTRO">
            <text:p>COMMERCIO E ARTIGIANAT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À -&gt; RISARCIMENTO DANNI">
            <text:p>ESPROPRIAZIONE PER PUBBLICA UTILITÀ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AUTORIZZAZIONI E CONCESSIONI AMMINISTRATIVE">
            <text:p>SILENZIO DELLA PUBBLICA AMMINISTRAZIONE -&gt; AUTORIZZAZIONI E CONCESSIONI AMMINISTRATIV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ALTRO">
            <text:p>SILENZIO DELLA PUBBLICA AMMINISTRAZIONE -&gt; ALTRO</text:p>
          </table:table-cell>
          <table:table-cell office:value-type="string" office:string-value="SENTENZA">
            <text:p>SENTENZA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ENTI PUBBLICI">
            <text:p>SILENZIO DELLA PUBBLICA AMMINISTRAZIONE -&gt; ENTI PUBBLIC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TÀ AMM.VE INDIPENDENTI ED AUT. EQUIPARATE -&gt; AUTORITÀ GARANTE DELLA CONCORRENZA E DEL MERCATO">
            <text:p>AUTORITÀ AMM.VE INDIPENDENTI ED AUT. EQUIPARATE -&gt; AUTORITÀ GARANTE DELLA CONCORRENZA E DEL MER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NCORSI -&gt; CONCORSI SANITARI">
            <text:p>CONCORSI -&gt; CONCORSI SANITAR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IMITERI -&gt; CONCESSIONE DI AREE CIMITERIALI">
            <text:p>CIMITERI -&gt; CONCESSIONE DI AREE CIMITERI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IFIUTI -&gt; ALTRO">
            <text:p>RIFIUTI -&gt; ALTR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ALTRO">
            <text:p>SILENZIO DELLA PUBBLICA AMMINISTRAZIONE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BONIFICA">
            <text:p>AMBIENTE -&gt; BONIF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MISTI -&gt; AGGIUDICAZIONE">
            <text:p>APPALTI MIST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AUTORIZZAZIONI E CONCESSIONI AMMINISTRATIVE">
            <text:p>SILENZIO DELLA PUBBLICA AMMINISTRAZIONE -&gt; AUTORIZZAZIONI E CONCESSIONI AMMINISTRATIV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AUTORIZZAZIONE INTEGRATA AMBIENTALE (A.I.A.)">
            <text:p>AMBIENTE -&gt; AUTORIZZAZIONE INTEGRATA AMBIENTALE (A.I.A.)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GUARDIA DI FINANZA -&gt; INFERMITÀ, LESIONI ED EQUO INDENNIZZO">
            <text:p>GUARDIA DI FINANZA -&gt; INFERMITÀ, LESIONI ED EQUO INDENNIZZ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IANO NAZIONALE DI RIPRESA E RESILIENZA (PNRR) -&gt; AMBIENTE">
            <text:p>PIANO NAZIONALE DI RIPRESA E RESILIENZA (PNRR) -&gt; AMBIENTE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REVISIONE PREZZI">
            <text:p>SILENZIO DELLA PUBBLICA AMMINISTRAZIONE -&gt; REVISIONE PREZZ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IANO NAZIONALE DI RIPRESA E RESILIENZA (PNRR) -&gt; AMBIENTE">
            <text:p>PIANO NAZIONALE DI RIPRESA E RESILIENZA (PNRR) -&gt; 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UNIVERSITÀ -&gt; SCUOLE DI SPECIALIZZAZIONE">
            <text:p>UNIVERSITÀ -&gt; SCUOLE DI SPECIAL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STABILIZZAZIONE">
            <text:p>PUBBLICO IMPIEGO -&gt; STABILIZZ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REGIONI">
            <text:p>SILENZIO DELLA PUBBLICA AMMINISTRAZIONE -&gt; REG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TRATTAMENTO ECONOMICO E INDENNITÀ -&gt; INDENNITÀ VARIE">
            <text:p>PUBBLICO IMPIEGO -&gt; TRATTAMENTO ECONOMICO E INDENNITÀ -&gt; INDENNITÀ VARI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PROVVEDIMENTO AUTORIZZATORIO UNICO REGIONALE">
            <text:p>AMBIENTE -&gt; PROVVEDIMENTO AUTORIZZATORIO UNICO REGIONAL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ALTRO">
            <text:p>AMBIENT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CCIA -&gt; CALENDARIO VENATORIO">
            <text:p>CACCIA -&gt; CALENDARIO VENATORIO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ORDINAMENTO GIUDIZIARIO -&gt; ALTRO">
            <text:p>ORDINAMENTO GIUDIZIARI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À -&gt; BENI ESPROPRIABILI">
            <text:p>ESPROPRIAZIONE PER PUBBLICA UTILITÀ -&gt; BENI ESPROPRIABI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ESPROPRIAZIONE PER PUBBLICA UTILITÀ">
            <text:p>SILENZIO DELLA PUBBLICA AMMINISTRAZIONE -&gt; ESPROPRIAZIONE PER PUBBLICA UTIL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ENERGIA ELETTRICA">
            <text:p>SILENZIO DELLA PUBBLICA AMMINISTRAZIONE -&gt; ENERGIA ELETTR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OLIZIA PENITENZIARIA -&gt; TRATTAMENTO DI FINE RAPPORTO, BUONUSCITA">
            <text:p>POLIZIA PENITENZIARIA -&gt; TRATTAMENTO DI FINE RAPPORTO, BUONUSC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NSORZI E COOPERATIVE -&gt; CONSORZI DI BONIFICA">
            <text:p>CONSORZI E COOPERATIVE -&gt; CONSORZI DI BONIFIC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UNIVERSITÀ">
            <text:p>SILENZIO DELLA PUBBLICA AMMINISTRAZIONE -&gt; UNIVERS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ACCIA -&gt; CALENDARIO VENATORIO">
            <text:p>CACCIA -&gt; CALENDARIO VENATORI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I -&gt; CONSORZI DI COMUNI">
            <text:p>COMUNI -&gt; CONSORZI DI COMU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SPROPRIAZIONE PER PUBBLICA UTILITÀ -&gt; INDENNITÀ DI ESPROPRIAZIONE">
            <text:p>ESPROPRIAZIONE PER PUBBLICA UTILITÀ -&gt; INDENNITÀ DI ESPROPRI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ALTRO">
            <text:p>AMBIENT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ELEZIONI -&gt; ELEZIONI COMUNALI">
            <text:p>ELEZIONI -&gt; ELEZIONI COMUNAL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ILENZIO DELLA PUBBLICA AMMINISTRAZIONE -&gt; URBANISTICA">
            <text:p>SILENZIO DELLA PUBBLICA AMMINISTRAZIONE -&gt;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AMBIENTE -&gt; BONIFICA">
            <text:p>AMBIENTE -&gt; BONIF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7">
            <text:p>007</text:p>
          </table:table-cell>
          <table:table-cell office:value-type="string" office:string-value="TAR BASILICATA - POTENZA">
            <text:p>TAR BASILICATA - POTENZ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