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SENTENZA">
            <text:p>ANNO_SENTENZA</text:p>
          </table:table-cell>
          <table:table-cell table:style-name="pd1" office:value-type="string" office:string-value="MESE_SENTENZA">
            <text:p>MESE_SENT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ESITO_PROVVEDIMENTO">
            <text:p>ESITO_PROVVEDIMENTO</text:p>
          </table:table-cell>
          <table:table-cell table:style-name="pd1" office:value-type="string" office:string-value="NUMERO_RICORSI_DEFINITI">
            <text:p>NUMERO_RICORSI_DEFINIT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CUOLA PUBBLICA -&gt; SCUOLA MATERNA (DELL'INFANZIA)">
            <text:p>ISTRUZIONE PUBBLICA -&gt; SCUOLA PUBBLICA -&gt; SCUOLA MATERNA (DELL'INFANZIA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">
            <text:p>INDUST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PER L'EDILIZIA ECONOMICA E POPOLARE">
            <text:p>URBANISTICA -&gt; PIANO PER L'EDILIZIA ECONOMICA E POPOLA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COMMISSIONE DI GARA">
            <text:p>APPALTI PUBBLICI DI SERVIZI -&gt; COMMISSIONE DI GAR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NICHT STATTHAFT">
            <text:p>ERKLÄRT DEN REKURS FÜR NICHT STATTHAF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DELLA RINUNCIA AL RICORSO">
            <text:p>PRENDE ATTO DELLA RINUNCIA AL RICOR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IMPIEGATI DI ALTRI ENTI PUBBLICI -&gt; TRATTAMENTO DI FINE RAPPORTO">
            <text:p>PUBBLICO IMPIEGO -&gt; IMPIEGATI DI ALTRI ENTI PUBBLICI -&gt; TRATTAMENTO DI FINE RAPPOR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 -&gt; RISARCIMENTO DEL DANNO">
            <text:p>PROFESSIONI E MESTIERI -&gt; RISARCIMENTO DEL DAN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TILIZZAZIONE ARENILE">
            <text:p>URBANISTICA -&gt; PIANO UTILIZZAZIONE ARENIL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ATTIVITÀ EDILIZIA">
            <text:p>BENI PAESAGGISTICI -&gt; ATTIVITÀ EDILIZI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ABGEWIESEN">
            <text:p>ABGEWIESEN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UTORIZZAZIONI">
            <text:p>TURISMO -&gt; AUTORIZZAZIONI</text:p>
          </table:table-cell>
          <table:table-cell office:value-type="string" office:string-value="STATTGEGEBEN">
            <text:p>STATTGEGEBEN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CERTIFICAZIONI AMBIENTALI">
            <text:p>AMBIENTE -&gt; CERTIFICAZIONI AMBIENTALI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SCUOLA DOCENTI -&gt; AMMISSIONE">
            <text:p>CONCORSI -&gt; CONCORSI SCUOLA DOC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 E ARTIGIANATO -&gt; AUTORIZZAZIONE (DECADENZA O REVOCA)">
            <text:p>COMMERCIO E ARTIGIANATO -&gt; AUTORIZZAZIONE (DECADENZA O REVOCA)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CONTRIBUTI">
            <text:p>TURISMO -&gt; CONTRIBUTI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IANO NAZIONALE DI RIPRESA E RESILIENZA (PNRR) -&gt; APPALTI PUBBLICI DI SERVIZI">
            <text:p>PIANO NAZIONALE DI RIPRESA E RESILIENZA (PNRR) -&gt; APPALTI PUBBLICI DI SERVIZ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CONTRIBUTI">
            <text:p>TURISMO -&gt; CONTRIBUTI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STATTGEGEBEN">
            <text:p>STATTGEGEB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STRATEGICA AMBIENTALE (V.A.S.)">
            <text:p>AMBIENTE -&gt; VALUTAZIONE STRATEGICA AMBIENTALE (V.A.S.)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 -&gt; RISARCIMENTO DEL DANNO">
            <text:p>AGRICOLTURA E FORESTE -&gt; RISARCIMENTO DEL DAN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-&gt; RISARCIMENTO DANNI">
            <text:p>ENTI PUBBLICI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SORZI E COOPERATIVE -&gt; CONSORZI AGRARI">
            <text:p>CONSORZI E COOPERATIVE -&gt; CONSORZI AGRA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ZUSAMMENLEGUNG">
            <text:p>ZUSAMMENLEGUNG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PROVINCE -&gt; ALTRO">
            <text:p>CONCORSI -&gt; CONCORSI PROVINCE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TERRITORIALE DI COORDINAMENTO">
            <text:p>URBANISTICA -&gt; PIANO TERRITORIALE DI COORDINAMENT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UTORIZZAZIONI">
            <text:p>TURISMO -&gt; AUTORIZZAZ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string" office:string-value="ZUSAMMENLEGUNG">
            <text:p>ZUSAMMENLEGUNG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ALTRO">
            <text:p>CONCORS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IN PARTE DICHIARA INAMMISSIBILE E IN PARTE DICHIARA IMPROCEDIBILE">
            <text:p>IN PARTE DICHIARA INAMMISSIBILE E IN PARTE 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DIPENDENTI NON SANITARI ASL E OSPEDALIERI -&gt; GRADUATORIA">
            <text:p>CONCORSI -&gt; CONCORSI DIPENDENTI NON SANITARI ASL E OSPEDALIERI -&gt; GRADU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TATTGEGEBEN">
            <text:p>STATTGEGEBEN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NICHT STATTHAFT">
            <text:p>ERKLÄRT DEN REKURS FÜR NICHT STATTHAF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ERKLÄRT DEN REKURS FÜR NICHT STATTHAFT">
            <text:p>ERKLÄRT DEN REKURS FÜR NICHT STATTHAF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TICHITÀ E BELLE ARTI -&gt; ALIENAZIONE">
            <text:p>ANTICHITÀ E BELLE ARTI -&gt; ALIEN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">
            <text:p>INDUST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TEILWEISE ANGENOMMEN">
            <text:p>TEILWEISE ANGENOMM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ABGEWIESEN">
            <text:p>ABGEWIESEN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TILIZZAZIONE ARENILE">
            <text:p>URBANISTICA -&gt; PIANO UTILIZZAZIONE ARENIL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TICHITÀ E BELLE ARTI -&gt; TUTELA DELLE COSE D'INTERESSE ARTISTICO">
            <text:p>ANTICHITÀ E BELLE ARTI -&gt; TUTELA DELLE COSE D'INTERESSE ARTISTIC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SANZIONI">
            <text:p>BENI PAESAGGISTICI -&gt; SAN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CONTRIBUTI">
            <text:p>TURISMO -&gt; CONTRIBUTI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ATTIVITÀ EDILIZIA">
            <text:p>BENI PAESAGGISTICI -&gt; ATTIVITÀ EDILIZ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TERRITORIALE DI COORDINAMENTO">
            <text:p>URBANISTICA -&gt; PIANO TERRITORIALE DI COORDINAMENT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RESPINGE">
            <text:p>RESPINGE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CULTURALI -&gt; ALTRO">
            <text:p>BENI CULTURAL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PIANO PAESAGGISTICO (PROCEDIMENTO E COORDINAMENTO CON ALTRI STRUMENTI DI PIANIFICAZIONE)">
            <text:p>BENI PAESAGGISTICI -&gt; PIANO PAESAGGISTICO (PROCEDIMENTO E COORDINAMENTO CON ALTRI STRUMENTI DI PIANIFICAZIONE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UTORIZZAZIONI">
            <text:p>TURISMO -&gt; AUTORIZZAZIONI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TERRITORIALE DI COORDINAMENTO">
            <text:p>URBANISTICA -&gt; PIANO TERRITORIALE DI COORDIN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PROVINCE -&gt; ALTRO">
            <text:p>CONCORSI -&gt; CONCORSI PROVINCE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ROGRAMMA PLURIENNALE DI ATTUAZIONE">
            <text:p>URBANISTICA -&gt; PROGRAMMA PLURIENNALE DI ATTU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AVANZAMENTI E PROMOZIONI">
            <text:p>MILITARI -&gt; AVANZAMENTI E PROMO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string" office:string-value="TEILWEISE ANGENOMMEN">
            <text:p>TEILWEISE ANGENOMM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CULTURALI -&gt; TUTELA DEI BENI CULTURALI">
            <text:p>BENI CULTURALI -&gt; TUTELA DEI BENI CULTUR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CERTIFICAZIONI AMBIENTALI">
            <text:p>AMBIENTE -&gt; CERTIFICAZIONI AMBIENT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ELEVISIONE E RADIO -&gt; ALTRO">
            <text:p>TELEVISIONE E RADI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ERKLÄRT DIE MANGELNDE GERICHTSBARKEIT">
            <text:p>ERKLÄRT DIE MANGELNDE GERICHTS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 E ARTIGIANATO -&gt; AUTORIZZAZIONE (RILASCIO)">
            <text:p>COMMERCIO E ARTIGIANATO -&gt; AUTORIZZAZIONE (RILASCIO)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IE MANGELNDE GERICHTSBARKEIT">
            <text:p>ERKLÄRT DIE MANGELNDE GERICHTS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TATTGEGEBEN">
            <text:p>STATTGEGEB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LEZIONI -&gt; ELEZIONI PROVINCIALI -&gt; OPERAZIONI ELETTORALI">
            <text:p>ELEZIONI -&gt; ELEZIONI PROVINCIALI -&gt; OPERAZIONI ELETTORAL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TRIBUTI">
            <text:p>PROVINCE -&gt; TRIBUT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LEZIONI -&gt; ELEZIONI PROVINCIALI -&gt; OPERAZIONI ELETTORALI">
            <text:p>ELEZIONI -&gt; ELEZIONI PROVINCIALI -&gt; OPERAZIONI ELETTOR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PRENDE ATTO DELLA RINUNCIA AL RICORSO">
            <text:p>PRENDE ATTO DELLA RINUNCIA AL RICOR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IANO NAZIONALE DI RIPRESA E RESILIENZA (PNRR) -&gt; APPALTI PUBBLICI DI FORNITURE">
            <text:p>PIANO NAZIONALE DI RIPRESA E RESILIENZA (PNRR) -&gt; APPALTI PUBBLICI DI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IANO NAZIONALE DI RIPRESA E RESILIENZA (PNRR) -&gt; APPALTI PUBBLICI DI FORNITURE">
            <text:p>PIANO NAZIONALE DI RIPRESA E RESILIENZA (PNRR) -&gt; APPALTI PUBBLICI DI FORNITU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PROVINCE -&gt; ESCLUSIONE">
            <text:p>CONCORSI -&gt; CONCORSI PROVINCE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SICUREZZA PUBBLICA">
            <text:p>SILENZIO DELLA PUBBLICA AMMINISTRAZIONE -&gt; SICUREZZA PUBBL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SINDACO">
            <text:p>COMUNI -&gt; SINDA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ORESTE -&gt; ALTRO">
            <text:p>FORESTE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IMALI -&gt; ALTRO">
            <text:p>ANIMALI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UTORIZZAZIONI">
            <text:p>TURISMO -&gt; AUTORIZZAZION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ROGRAMMA PLURIENNALE DI ATTUAZIONE">
            <text:p>URBANISTICA -&gt; PROGRAMMA PLURIENNALE DI ATTU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UNIVERSITARI">
            <text:p>CONCORSI -&gt; CONCORSI UNIVERSITA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INAMMISSIBILE">
            <text:p>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 PER I MOTIVI AGGIUNTI">
            <text:p>ACCOGLIE PER 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">
            <text:p>ISTRUZIONE PUBBLICA -&gt; STUDENTI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ALTRO">
            <text:p>CONCORSI -&gt; ALTRO</text:p>
          </table:table-cell>
          <table:table-cell office:value-type="string" office:string-value="CESSATA MATERIA DEL CONTENDERE">
            <text:p>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BGEWIESEN">
            <text:p>ABGEWIESEN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NAMMISSIBILE">
            <text:p>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ERKLÄRT DIE MANGELNDE GERICHTSBARKEIT">
            <text:p>ERKLÄRT DIE MANGELNDE GERICHTS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ERKLÄRT DEN REKURS FÜR NICHT STATTHAFT">
            <text:p>ERKLÄRT DEN REKURS FÜR NICHT STATTHAF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COMMISSIONE DI GARA">
            <text:p>APPALTI PUBBLICI DI SERVIZI -&gt; COMMISSIONE DI GAR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LA PROPRIA INCOMPETENZA FUNZIONALE">
            <text:p>DICHIARA LA PROPRIA INCOMPETENZA FUN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TATTGEGEBEN">
            <text:p>STATTGEGEB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CCOGLIE PER I MOTIVI AGGIUNTI">
            <text:p>ACCOGLIE PER 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PIANO PAESISTICO">
            <text:p>AMBIENTE -&gt; PIANO PAESISTIC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 -&gt; AZIENDE SPECIALI ED ISTITUZIONALI (COSTIT., ORG.NE, ATTIVITA')">
            <text:p>COMUNE E PROVINCIA -&gt; AZIENDE SPECIALI ED ISTITUZIONALI (COSTIT., ORG.NE, ATTIVITA'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string" office:string-value="ERKLÄRT DIE MANGELNDE GERICHTSBARKEIT">
            <text:p>ERKLÄRT DIE MANGELNDE GERICHTS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PENITENZIARIA -&gt; SOSPENSIONE CAUTELARE">
            <text:p>POLIZIA PENITENZIARIA -&gt; SOSPENSIONE CAUTE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TICHITÀ E BELLE ARTI -&gt; TUTELA DELLE COSE D'INTERESSE ARTISTICO">
            <text:p>ANTICHITÀ E BELLE ARTI -&gt; TUTELA DELLE COSE D'INTERESSE ARTISTIC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ATTIVITÀ EDILIZIA">
            <text:p>BENI PAESAGGISTICI -&gt; ATTIVITÀ EDILIZI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DENUNCIA DI INIZIO ATTIVITÀ (ESCLUSA DIA IN EDILIZIA) -&gt; ALTRO">
            <text:p>DENUNCIA DI INIZIO ATTIVITÀ (ESCLUSA DIA IN EDILIZIA)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GIUNTA COMUNALE">
            <text:p>COMUNI -&gt; GIUNTA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GIUNTA PROVINCIALE">
            <text:p>PROVINCE -&gt; GIUNTA PROVINCI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UTORIZZAZIONI">
            <text:p>TURISMO -&gt; AUTORIZZ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IANO NAZIONALE DI RIPRESA E RESILIENZA (PNRR) -&gt; APPALTI PUBBLICI DI SERVIZI">
            <text:p>PIANO NAZIONALE DI RIPRESA E RESILIENZA (PNRR) -&gt; APPALTI PUBBLICI DI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ROGRAMMA PLURIENNALE DI ATTUAZIONE">
            <text:p>URBANISTICA -&gt; PROGRAMMA PLURIENNALE DI ATTU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NICHT STATTHAFT">
            <text:p>ERKLÄRT DEN REKURS FÜR NICHT STATTHAF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">
            <text:p>INDUST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">
            <text:p>ACCESSO AI DOCUMENTI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PER L'EDILIZIA ECONOMICA E POPOLARE">
            <text:p>URBANISTICA -&gt; PIANO PER L'EDILIZIA ECONOMICA E POPOLA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PER L'EDILIZIA ECONOMICA E POPOLARE">
            <text:p>URBANISTICA -&gt; PIANO PER L'EDILIZIA ECONOMICA E POPOLA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VALUTAZIONE">
            <text:p>MILITARI -&gt; VALUT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AGISTRATI ORDINARI -&gt; INCARICHI EXTRAISTITUZIONALI">
            <text:p>MAGISTRATI ORDINARI -&gt; INCARICHI EXTRAISTITUZION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IMALI -&gt; ABBATTIMENTO">
            <text:p>ANIMALI -&gt; ABBATTI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NECESSITÀ">
            <text:p>EDILIZIA -&gt; CONCESSIONE EDILIZIA E PERMESSO DI COSTRUIRE -&gt; NECESS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IUTI DI STATO -&gt; ALTRO">
            <text:p>AIUTI DI STAT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GIUNTA PROVINCIALE">
            <text:p>PROVINCE -&gt; GIUNTA PROVINCI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GIUNTA PROVINCIALE">
            <text:p>PROVINCE -&gt; GIUNTA PROVINCI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UTORIZZAZIONI">
            <text:p>TURISMO -&gt; AUTORIZZAZIONI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GIUNTA PROVINCIALE">
            <text:p>PROVINCE -&gt; GIUNTA PROVINCI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MISTI -&gt; ALTRO">
            <text:p>APPALTI MIST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ORESTE -&gt; ALTRO">
            <text:p>FOREST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MISTI -&gt; ALTRO">
            <text:p>APPALTI MIST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TEILWEISE ANGENOMMEN">
            <text:p>TEILWEISE ANGENOMM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IANO NAZIONALE DI RIPRESA E RESILIENZA (PNRR) -&gt; APPALTI PUBBLICI DI FORNITURE">
            <text:p>PIANO NAZIONALE DI RIPRESA E RESILIENZA (PNRR) -&gt; APPALTI PUBBLICI DI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IMALI -&gt; SANZIONI">
            <text:p>ANIMALI -&gt; SAN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CONCORSO/ RECLUTAMENTO">
            <text:p>CARABINIERI -&gt; CONCORSO/ RECLUT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INAMMISSIBILE">
            <text:p>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TRIBUTI">
            <text:p>PROVINCE -&gt; TRIBUTI</text:p>
          </table:table-cell>
          <table:table-cell office:value-type="string" office:string-value="ABGEWIESEN">
            <text:p>ABGEWIESEN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NICHT STATTHAFT">
            <text:p>ERKLÄRT DEN REKURS FÜR NICHT STATTHAF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ANUTENZIONE ORDINARIA">
            <text:p>EDILIZIA -&gt; CONCESSIONE EDILIZIA E PERMESSO DI COSTRUIRE -&gt; MANUTENZIONE ORDINA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ORESTE -&gt; CONTRIBUTI">
            <text:p>FORESTE -&gt; CONTRIBUT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ERKLÄRT DEN WEGFALL DES STREITGEGENSTANDES">
            <text:p>ERKLÄRT DEN WEGFALL DES STREITGEGENSTANDE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ORESTE -&gt; RISARCIMENTO DANNI">
            <text:p>FORESTE -&gt; RISARCIMENTO DAN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TEILWEISE ANGENOMMEN">
            <text:p>TEILWEISE ANGENOMM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 -&gt; DOTTORI COMMERCIALISTI">
            <text:p>PROFESSIONI E MESTIERI -&gt; DOTTORI COMMERCIALIS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BILITAZIONE ESERCIZIO ATTIVITÀ VENATORIA">
            <text:p>CACCIA -&gt; ABILITAZIONE ESERCIZIO ATTIVITÀ VENATORI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VALUTAZIONE">
            <text:p>MILITARI -&gt; VALU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 -&gt; PAGAMENTO CANONI">
            <text:p>COMUNI -&gt; OCCUPAZIONE SUOLO PUBBLICO -&gt; PAGAMENTO CAN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UTORIZZAZIONI">
            <text:p>TURISMO -&gt; AUTORIZZAZIONI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PROVINCE -&gt; ALTRO">
            <text:p>CONCORSI -&gt; CONCORSI PROVINC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N PARTE ACCOGLIE E IN PARTE RESPINGE">
            <text:p>IN PARTE ACCOGLI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">
            <text:p>ISTRUZIONE PUBBLICA -&gt; STUDENTI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ATTIVITÀ EDILIZIA">
            <text:p>BENI PAESAGGISTICI -&gt; ATTIVITÀ EDILIZ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CULTURALI -&gt; TUTELA DEI BENI CULTURALI">
            <text:p>BENI CULTURALI -&gt; TUTELA DEI BENI CULTURALI</text:p>
          </table:table-cell>
          <table:table-cell office:value-type="string" office:string-value="TEILWEISE ANGENOMMEN">
            <text:p>TEILWEISE ANGENOMM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PER L'EDILIZIA ECONOMICA E POPOLARE">
            <text:p>URBANISTICA -&gt; PIANO PER L'EDILIZIA ECONOMICA E POPOLA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ERKLÄRT DIE MANGELNDE GERICHTSBARKEIT">
            <text:p>ERKLÄRT DIE MANGELNDE GERICHTS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ERKLÄRT DEN REKURS FÜR NICHT STATTHAFT">
            <text:p>ERKLÄRT DEN REKURS FÜR NICHT STATTHAF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TICHITÀ E BELLE ARTI -&gt; ALTRO">
            <text:p>ANTICHITÀ E BELLE AR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">
            <text:p>ACCESSO AI DOCUMENTI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TATTGEGEBEN">
            <text:p>STATTGEGEB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FARMACIA">
            <text:p>SILENZIO DELLA PUBBLICA AMMINISTRAZIONE -&gt; FARMAC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">
            <text:p>INDUSTRI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IE UNVERFOLGBARKEIT">
            <text:p>ERKLÄRT DIE UNVERFOLG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ERKLÄRT DIE MANGELNDE GERICHTSBARKEIT">
            <text:p>ERKLÄRT DIE MANGELNDE GERICHTS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PIANO PAESAGGISTICO (PROCEDIMENTO E COORDINAMENTO CON ALTRI STRUMENTI DI PIANIFICAZIONE)">
            <text:p>BENI PAESAGGISTICI -&gt; PIANO PAESAGGISTICO (PROCEDIMENTO E COORDINAMENTO CON ALTRI STRUMENTI DI PIANIFICAZION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TEILWEISE ANGENOMMEN">
            <text:p>TEILWEISE ANGENOMM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TATTGEGEBEN">
            <text:p>STATTGEGEB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INAMMISSIBILE">
            <text:p>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ERKLÄRT DEN REKURS FÜR ERLOSCHEN">
            <text:p>ERKLÄRT DEN REKURS FÜR ERLOSCH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REVOCA">
            <text:p>APPALTI PUBBLICI DI FORNITURE -&gt; REVO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ELEVISIONE E RADIO -&gt; ALTRO">
            <text:p>TELEVISIONE E RADIO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UTORIZZAZIONI">
            <text:p>TURISMO -&gt; AUTORIZZAZIONI</text:p>
          </table:table-cell>
          <table:table-cell office:value-type="string" office:string-value="NIMMT DEN VERZICHT ZUR KENNTNIS">
            <text:p>NIMMT DEN VERZICHT ZUR KENNTNI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TATTGEGEBEN">
            <text:p>STATTGEGEB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VITICOLTURA">
            <text:p>AGRICOLTURA -&gt; VITICOLTURA</text:p>
          </table:table-cell>
          <table:table-cell office:value-type="string" office:string-value="ABGEWIESEN">
            <text:p>ABGEWIESEN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TEILWEISE ANGENOMMEN">
            <text:p>TEILWEISE ANGENOMM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DIPENDENTI NON SANITARI ASL E OSPEDALIERI -&gt; GRADUATORIA">
            <text:p>CONCORSI -&gt; CONCORSI DIPENDENTI NON SANITARI ASL E OSPEDALIERI -&gt; GRADU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BGEWIESEN">
            <text:p>ABGEWIESEN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IMPIEGATI PROVINCIALI">
            <text:p>PROVINCE -&gt; IMPIEGATI PROVINCIALI</text:p>
          </table:table-cell>
          <table:table-cell office:value-type="string" office:string-value="ERKLÄRT DIE MANGELNDE GERICHTSBARKEIT">
            <text:p>ERKLÄRT DIE MANGELNDE GERICHTSBAR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ERKLÄRT DIE UNZULÄSSIGKEIT">
            <text:p>ERKLÄRT DIE UNZULÄSSIGKEIT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