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PUBBLICAZIONE">
            <text:p>ANNO_PUBBLICAZIONE</text:p>
          </table:table-cell>
          <table:table-cell table:style-name="pd1" office:value-type="string" office:string-value="MESE_PUBBLICAZIONE">
            <text:p>MESE_PUBBLICAZIONE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TOTALE_PROVVEDIMENTI">
            <text:p>NUMERO_TOTALE_PROVVEDIMEN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DI FINE RAPPORTO, BUONUSCITA">
            <text:p>MILITARI -&gt; TRATTAMENTO DI FINE RAPPORTO, BUONUSCI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AUTORIZZAZIONE NOTIFICA A MEZZO PUBBLICI PROCLAMI">
            <text:p>AUTORIZZAZIONE NOTIFICA A MEZZO PUBBLICI PROCLAM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DISPONE RINNOVO NOTIFICA RICORSO">
            <text:p>DISPONE RINNOVO NOTIFICA RICOR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TERROTTO">
            <text:p>DICHIARA INTERROT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APPALTI MISTI">
            <text:p>PIANO NAZIONALE DI RIPRESA E RESILIENZA (PNRR) -&gt; APPALTI MISTI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OSPENDE GIUDIZIO CON RINVIO ALLA CORTE DI GIUSTIZIA DELL'UNIONE EUROPEA">
            <text:p>SOSPENDE GIUDIZIO CON RINVIO ALLA CORTE DI GIUSTIZIA DELL'UNIONE EUROPE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BONIFICA">
            <text:p>AMBIENTE -&gt; BONIF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CONCEDE PROROGA TERMINI">
            <text:p>CONCEDE PROROGA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CANCELLA DAL RUOLO">
            <text:p>CANCELLA DAL RUOL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CONCEDE AL VERIFICATORE ULTERIORE TERMINE">
            <text:p>CONCEDE AL VERIFICATORE ULTERIORE TERMI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SOSPENDE IL GIUDIZIO">
            <text:p>SOSPENDE IL GIUDIZ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ATERNA">
            <text:p>PUBBLICO IMPIEGO -&gt; INSEGNANTI SCUOLA MATERN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ALTRO">
            <text:p>ELEZIONI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ALTRO">
            <text:p>ELEZIONI -&gt; ALTR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GLIE">
            <text:p>ACCOGLI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FERROVIE, TRANVIE, FILOVIE">
            <text:p>PIANO NAZIONALE DI RIPRESA E RESILIENZA (PNRR) -&gt; FERROVIE, TRANVIE, FILOVI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MISTI -&gt; REVOCA">
            <text:p>APPALTI MISTI -&gt; REVO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CONCEDE AL VERIFICATORE ULTERIORE TERMINE">
            <text:p>CONCEDE AL VERIFICATORE ULTERIORE TERMI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ESTINTO PARZIALMENTE">
            <text:p>ESTINTO PARZIALM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OSPENDE GIUDIZIO">
            <text:p>SOSPENDE GIUDIZ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ORT -&gt; CONTRIBUTI">
            <text:p>SPORT -&gt; CONTRIBUT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SPONE ABBREVIAZIONE TERMINI">
            <text:p>DISPONE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CONCEDE PROROGA TERMINI">
            <text:p>CONCEDE PROROGA TERMIN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OSPENDE GIUDIZIO">
            <text:p>SOSPENDE GIUDIZ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 L''ISTANZA DI ABBREVIAZIONE TERMINI">
            <text:p>ACCOGLIE L'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CHIARA LA PROPRIA COMPETENZA">
            <text:p>DICHIARA LA PROPRIA COMPE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CONCEDE AL VERIFICATORE ULTERIORE TERMINE">
            <text:p>CONCEDE AL VERIFICATORE ULTERIORE TERMI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MMISSIONE DI GARA">
            <text:p>APPALTI PUBBLICI DI SERVIZI -&gt; COMMISSIONE DI GAR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ELEMENTARE -&gt; CONCORSO (AMMISSIONE,PROCEDIMENTO)">
            <text:p>PUBBLICO IMPIEGO -&gt; INSEGNANTI SCUOLA ELEMENTARE -&gt; CONCORSO (AMMISSIONE,PROCEDIMENTO)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RISARCIMENTO DANNI">
            <text:p>INDUSTRIA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TRATTAMENTO ECONOMICO IN ATTIVITA' DI SERVIZIO">
            <text:p>PUBBLICO IMPIEGO -&gt; IMPIEGATI CIVILI DELLO STATO -&gt; TRATTAMENTO ECONOMICO IN ATTIVITA' DI SERVIZ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AMMISSIBILE">
            <text:p>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VOCA ORDINANZA">
            <text:p>REVOCA ORDINA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INTERROTTO">
            <text:p>DICHIARA INTERROT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PROROGA TERMINI COMMISSARIO AD ACTA">
            <text:p>PROROGA TERMINI COMMISSARIO AD ACT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CTU">
            <text:p>DISPONE CTU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OSPENDE GIUDIZIO">
            <text:p>SOSPENDE GIUDIZ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OSPENDE GIUDIZIO">
            <text:p>SOSPENDE GIUDIZ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DISPONE RINNOVO NOTIFICA RICORSO">
            <text:p>DISPONE RINNOVO NOTIFICA RICOR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CONSIGLIERE PROVINCIALE">
            <text:p>PROVINCE -&gt; CONSIGLIERE PROVINCIAL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SPONE RINNOVO NOTIFICA RICORSO">
            <text:p>DISPONE RINNOVO NOTIFICA RICOR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COMMISSIONE GIUDICATRICE">
            <text:p>CONCORSI -&gt; CONCORSI PROVINCE -&gt; COMMISSIONE GIUDICATRIC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OPERE PUBBLICHE">
            <text:p>APPALTI PUBBLICI DI LAVORI, SERVIZI E FORNITURE -&gt; LICITAZIONE PRIVATA -&gt; OPERE PUBBL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ALTRO">
            <text:p>ELEZIONI -&gt; ALTR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IN PARTE DICHIARA INAMMISSIBILE E IN PARTE DICHIARA IMPROCEDIBILE">
            <text:p>IN PARTE DICHIARA INAMMISSIBILE E IN PARTE 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FERROVIE, TRANVIE, FILOVIE">
            <text:p>PIANO NAZIONALE DI RIPRESA E RESILIENZA (PNRR) -&gt; FERROVIE, TRANVIE, FILOVI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 DISCUSSIONE DA REMOTO">
            <text:p>RESPINGE DISCUSSIONE DA REMO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INVIA AL MERITO">
            <text:p>RINVIA AL MERI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ALTRO">
            <text:p>CIMITER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 NEI LIMITI PRECISATI IN MOTIVAZIONE">
            <text:p>ACCOGLIE NEI LIMITI PRECISAT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NON LUOGO A PROVVEDERE">
            <text:p>NON LUOGO A PROVVE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L''INCOMPETENZA E INDICA IL TAR COMPETENTE">
            <text:p>DICHIARA L'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TERROTTO">
            <text:p>DICHIARA INTERROT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VOCA DECRETO">
            <text:p>REVOCA DECRE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INVIATA">
            <text:p>RINVIAT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OSTITUZIONE VERIFICATORE">
            <text:p>SOSTITUZIONE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VINCE -&gt; ALTRO">
            <text:p>PROVINCE -&gt; ALTRO</text:p>
          </table:table-cell>
          <table:table-cell office:value-type="string" office:string-value="RENDE I CHIARIMENTI DI CUI IN MOTIVAZIONE">
            <text:p>RENDE I CHIARIMENTI DI CU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SOSPENDE GIUDIZIO CON RINVIO ALLA CORTE COSTITUZIONALE">
            <text:p>SOSPENDE GIUDIZIO CON RINVIO ALLA CORTE COSTITU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INDENNITÀ">
            <text:p>CARABINIERI -&gt; INDENNITÀ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DEMANIO STATALE, REGIONALE -&gt; SDEMANIALIZZAZIONE">
            <text:p>DEMANIO STATALE, REGIONALE -&gt; SDEMANIALIZZ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TERROTTO">
            <text:p>DICHIARA INTERROT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ALTRO">
            <text:p>ELEZIONI -&gt; ALTR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SOSPENDE GIUDIZIO">
            <text:p>SOSPENDE GIUDIZ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IANO NAZIONALE DI RIPRESA E RESILIENZA (PNRR) -&gt; FERROVIE, TRANVIE, FILOVIE">
            <text:p>PIANO NAZIONALE DI RIPRESA E RESILIENZA (PNRR) -&gt; FERROVIE, TRANVIE, FILOVIE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N LIQUIDA IL COMPENSO">
            <text:p>NON 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ALTRO">
            <text:p>TURISMO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CONCEDE AL VERIFICATORE ULTERIORE TERMINE">
            <text:p>CONCEDE AL VERIFICATORE ULTERIORE TERMI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">
            <text:p>CONCORSI -&gt; CONCORSI PROVINCE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CONCEDE AL VERIFICATORE ULTERIORE TERMINE">
            <text:p>CONCEDE AL VERIFICATORE ULTERIORE TERMI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CONVERSIONE DEL RITO">
            <text:p>CONVERSIONE DEL RI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ALTRO">
            <text:p>FARMACIA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MPROCEDIBILE PER SOPRAVVENUTA CARENZA D'INTERESSE">
            <text:p>IMPROCEDIBILE PER SOPRAVVENUTA CARENZA D'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INVIA AD ALTRA DATA">
            <text:p>RINVIA AD ALTRA D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INVIATA">
            <text:p>RINVIA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RISARCIMENTO DEL DANNO">
            <text:p>APPALTI PUBBLICI DI LAVORI, SERVIZI E FORNITURE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AGISTRATI ORDINARI -&gt; ALTRO">
            <text:p>MAGISTRATI ORDINA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PRENDE ATTO RINUNZIA ALLA ISTANZA CAUTELARE">
            <text:p>PRENDE ATTO RINUNZIA ALLA ISTANZA CAUTELA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UTORIZZAZIONE NOTIFICA A MEZZO PUBBLICI PROCLAMI">
            <text:p>AUTORIZZAZIONE NOTIFICA A MEZZO PUBBLICI PROCLAM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MISSIONE SUL RUOLO ORDINARIO">
            <text:p>REMISSIONE SUL RUOLO ORDINA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REVOCA INCARICO COMMISSARIO AD ACTA">
            <text:p>REVOCA INCARICO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SPONE">
            <text:p>DISP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CANCELLA DAL RUOLO">
            <text:p>CANCELLA DAL RUOL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SOSPENDE IL GIUDIZIO CON RINVIO ALLA CORTE DI CASSAZIONE">
            <text:p>SOSPENDE IL GIUDIZIO CON RINVIO ALLA CORTE DI CASS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ARABINIERI">
            <text:p>CARABINIERI</text:p>
          </table:table-cell>
          <table:table-cell office:value-type="string" office:string-value="DISPONE DISCUSSIONE DA REMOTO">
            <text:p>DISPONE DISCUSSIONE DA REMO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NIMALI -&gt; ALTRO">
            <text:p>ANIMAL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CORREGGE ERRORE MATERIALE">
            <text:p>CORREGGE ERRORE MATERI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INTERLOCUTORIO/A">
            <text:p>INTERLOCUTORIO/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TURISMO -&gt; CONTRIBUTI">
            <text:p>TURISMO -&gt; CONTRIBU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DISPONE">
            <text:p>DISP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NTERLOCUTORIO/A">
            <text:p>INTERLOCUTORIO/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NOMINA VERIFICATORE">
            <text:p>NOMINA VERIFICATO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ACCOGLIE PROVVISORIAMENTE">
            <text:p>ACCOGLIE PROVVISORIAM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INTERLOCUTORIO/A">
            <text:p>INTERLOCUTORIO/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CONCEDE PROROGA TERMINI">
            <text:p>CONCEDE PROROGA TERMIN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INTEGRAZIONE DEL CONTRADDITTORIO">
            <text:p>INTEGRAZIONE DEL CONTRADDIT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string" office:string-value="FISSA UDIENZA PUBBLICA">
            <text:p>FISSA UDIENZ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FISSA CAMERA DI CONSIGLIO">
            <text:p>FISSA CAMERA DI CONSIGL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ECISO IN PARTE">
            <text:p>DECISO IN PAR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 - TRENTO">
            <text:p>TAR TRENTINO ALTO ADIGE - 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 L'ISTANZA DI ABBREVIAZIONE TERMINI">
            <text:p>ACCOGLIE L'ISTANZA DI ABBREVIAZIONE TERMINI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