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automatic-styles/>
  <office:body>
    <office:spreadsheet>
      <table:table table:name="Sheet1">
        <table:table-row>
          <table:table-cell table:style-name="pd1" office:value-type="string" office:string-value="ANNO_UDIENZA">
            <text:p>ANNO_UDIENZA</text:p>
          </table:table-cell>
          <table:table-cell table:style-name="pd1" office:value-type="string" office:string-value="CODICE_SEDE">
            <text:p>CODICE_SEDE</text:p>
          </table:table-cell>
          <table:table-cell table:style-name="pd1" office:value-type="string" office:string-value="NOME_SEDE">
            <text:p>NOME_SEDE</text:p>
          </table:table-cell>
          <table:table-cell table:style-name="pd1" office:value-type="string" office:string-value="CODICE_SEZIONE">
            <text:p>CODICE_SEZIONE</text:p>
          </table:table-cell>
          <table:table-cell table:style-name="pd1" office:value-type="string" office:string-value="NOME_SEZIONE">
            <text:p>NOME_SEZIONE</text:p>
          </table:table-cell>
          <table:table-cell table:style-name="pd1" office:value-type="string" office:string-value="TIPO_UDIENZA">
            <text:p>TIPO_UDIENZA</text:p>
          </table:table-cell>
          <table:table-cell table:style-name="pd1" office:value-type="string" office:string-value="DATA_UDIENZA">
            <text:p>DATA_UDIENZA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4-15">
            <text:p>2020-04-1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4-20">
            <text:p>2021-04-2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3-14">
            <text:p>2017-03-1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8-07">
            <text:p>2019-08-0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2-13">
            <text:p>2019-02-1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7-08">
            <text:p>2025-07-0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5-10">
            <text:p>2022-05-1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4-11">
            <text:p>2018-04-1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3-16">
            <text:p>2021-03-1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9-17">
            <text:p>2021-09-1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1-14">
            <text:p>2018-11-1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9-18">
            <text:p>2019-09-1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4-10">
            <text:p>2025-04-1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4-10">
            <text:p>2025-04-1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1-09">
            <text:p>2019-01-0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5-17">
            <text:p>2021-05-1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7-10">
            <text:p>2019-07-1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4-09">
            <text:p>2019-04-0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3-13">
            <text:p>2025-03-1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6-13">
            <text:p>2017-06-1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1-16">
            <text:p>2021-11-1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2-14">
            <text:p>2021-12-1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3-13">
            <text:p>2025-03-1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0-16">
            <text:p>2025-10-1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6-13">
            <text:p>2024-06-1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0-10">
            <text:p>2023-10-1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1-14">
            <text:p>2020-01-1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7-14">
            <text:p>2020-07-1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4-20">
            <text:p>2021-04-2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2-12">
            <text:p>2017-12-1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6-12">
            <text:p>2019-06-1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2-03">
            <text:p>2019-12-0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1-14">
            <text:p>2020-01-1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7-12">
            <text:p>2024-07-1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1-10">
            <text:p>2023-01-1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1-07">
            <text:p>2017-11-0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3-14">
            <text:p>2017-03-1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4-15">
            <text:p>2020-04-1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9-17">
            <text:p>2021-09-1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1-08">
            <text:p>2022-11-0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8-02">
            <text:p>2017-08-0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1-05">
            <text:p>2019-11-0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0-11">
            <text:p>2022-10-1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5-16">
            <text:p>2023-05-1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9-12">
            <text:p>2017-09-1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7-13">
            <text:p>2021-07-1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9-03">
            <text:p>2021-09-0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2-12">
            <text:p>2018-12-1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0-08">
            <text:p>2019-10-0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9-05">
            <text:p>2023-09-0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7-11">
            <text:p>2017-07-1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2-12">
            <text:p>2017-12-1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2-05">
            <text:p>2020-02-0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8-05">
            <text:p>2020-08-0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5-08">
            <text:p>2019-05-0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6-12">
            <text:p>2019-06-1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0-23">
            <text:p>2024-10-2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3-08">
            <text:p>2024-03-0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4-12">
            <text:p>2022-04-1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6-14">
            <text:p>2022-06-1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9-02">
            <text:p>2025-09-0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6-12">
            <text:p>2018-06-1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1-11">
            <text:p>2022-01-1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0-10">
            <text:p>2017-10-1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2-10">
            <text:p>2024-12-1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1-11">
            <text:p>2022-01-1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9-06">
            <text:p>2022-09-0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4-11">
            <text:p>2017-04-1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1-07">
            <text:p>2017-11-0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1-10">
            <text:p>2018-01-1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2-10">
            <text:p>2024-12-1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0-16">
            <text:p>2025-10-1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1-11">
            <text:p>2020-11-1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2-06">
            <text:p>2022-12-0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5-16">
            <text:p>2023-05-1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4-09">
            <text:p>2019-04-0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9-18">
            <text:p>2019-09-1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5-08">
            <text:p>2019-05-0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1-25">
            <text:p>2024-01-2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1-08">
            <text:p>2022-11-0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5-09">
            <text:p>2018-05-0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6-09">
            <text:p>2020-06-0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1-19">
            <text:p>2021-01-1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1-14">
            <text:p>2023-11-1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0-10">
            <text:p>2018-10-1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7-08">
            <text:p>2025-07-0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2-06">
            <text:p>2022-12-0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7-11">
            <text:p>2023-07-1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5-09">
            <text:p>2017-05-0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5-09">
            <text:p>2018-05-0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3-13">
            <text:p>2019-03-1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2-14">
            <text:p>2021-12-1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2-04">
            <text:p>2025-12-0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9-20">
            <text:p>2022-09-2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5-09">
            <text:p>2017-05-0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5-05">
            <text:p>2020-05-0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2-14">
            <text:p>2017-02-1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6-13">
            <text:p>2017-06-1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5-16">
            <text:p>2024-05-1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9-20">
            <text:p>2022-09-2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0-11">
            <text:p>2022-10-1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9-12">
            <text:p>2017-09-1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2-01">
            <text:p>2018-02-0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5-15">
            <text:p>2025-05-1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0-12">
            <text:p>2021-10-1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7-12">
            <text:p>2022-07-1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3-07">
            <text:p>2018-03-0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3-07">
            <text:p>2023-03-0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2-03">
            <text:p>2019-12-0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5-16">
            <text:p>2024-05-1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UP SPECIALE ELETTORALE">
            <text:p>UP SPECIALE ELETTORALE</text:p>
          </table:table-cell>
          <table:table-cell office:value-type="string" office:string-value="2025-09-01">
            <text:p>2025-09-0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1-17">
            <text:p>2017-01-1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5-05">
            <text:p>2020-05-0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UP SPECIALE ELETTORALE">
            <text:p>UP SPECIALE ELETTORALE</text:p>
          </table:table-cell>
          <table:table-cell office:value-type="string" office:string-value="2020-08-27">
            <text:p>2020-08-2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2-08">
            <text:p>2022-02-0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8-08">
            <text:p>2018-08-0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1-16">
            <text:p>2021-11-1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1-14">
            <text:p>2023-11-1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1-14">
            <text:p>2018-11-1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3-16">
            <text:p>2021-03-1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7-11">
            <text:p>2023-07-1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6-14">
            <text:p>2022-06-1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9-12">
            <text:p>2018-09-1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1-23">
            <text:p>2025-01-2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9-16">
            <text:p>2020-09-1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2-15">
            <text:p>2020-12-1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4-11">
            <text:p>2017-04-1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3-26">
            <text:p>2020-03-2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4-11">
            <text:p>2024-04-1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2-08">
            <text:p>2022-02-0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1-11">
            <text:p>2020-11-1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2-15">
            <text:p>2020-12-1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2-16">
            <text:p>2021-02-1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7-11">
            <text:p>2018-07-1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0-23">
            <text:p>2024-10-2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7-12">
            <text:p>2024-07-1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3-08">
            <text:p>2022-03-0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2-12">
            <text:p>2023-12-1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3-08">
            <text:p>2022-03-0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1-23">
            <text:p>2025-01-2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7-12">
            <text:p>2022-07-1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2-12">
            <text:p>2018-12-1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7-07-10">
            <text:p>2017-07-1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9-16">
            <text:p>2020-09-1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2-12">
            <text:p>2023-12-1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3-13">
            <text:p>2019-03-1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07-24">
            <text:p>2023-07-2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2-04">
            <text:p>2025-12-0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0-10">
            <text:p>2017-10-1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1-10">
            <text:p>2018-01-1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0-10">
            <text:p>2018-10-1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0-10">
            <text:p>2023-10-1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2-05">
            <text:p>2020-02-0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6-13">
            <text:p>2024-06-1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4-12">
            <text:p>2022-04-1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3-12">
            <text:p>2020-03-1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0-13">
            <text:p>2020-10-1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6-15">
            <text:p>2021-06-1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1-10">
            <text:p>2023-01-1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1-09">
            <text:p>2019-01-0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3-08">
            <text:p>2024-03-0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7-14">
            <text:p>2020-07-1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1-05">
            <text:p>2019-11-0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1-05">
            <text:p>2025-11-0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7-11">
            <text:p>2018-07-1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9-12">
            <text:p>2018-09-1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0-13">
            <text:p>2020-10-1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5-17">
            <text:p>2021-05-1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2-13">
            <text:p>2019-02-1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5-15">
            <text:p>2025-05-1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2-07">
            <text:p>2023-02-0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3-07">
            <text:p>2018-03-0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7-10">
            <text:p>2019-07-1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2-01">
            <text:p>2018-02-0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1-17">
            <text:p>2017-01-1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4-12">
            <text:p>2022-04-1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4-11">
            <text:p>2024-04-1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6-09">
            <text:p>2020-06-0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1-18">
            <text:p>2021-01-1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7-13">
            <text:p>2021-07-1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UP SPECIALE ELETTORALE">
            <text:p>UP SPECIALE ELETTORALE</text:p>
          </table:table-cell>
          <table:table-cell office:value-type="string" office:string-value="2020-08-24">
            <text:p>2020-08-2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7-11">
            <text:p>2017-07-1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1-25">
            <text:p>2024-01-2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2-07">
            <text:p>2023-02-0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2-14">
            <text:p>2017-02-1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0-12">
            <text:p>2021-10-1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4-11">
            <text:p>2018-04-1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2-16">
            <text:p>2021-02-1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1-18">
            <text:p>2021-01-1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6-15">
            <text:p>2021-06-1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5-10">
            <text:p>2022-05-1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6-12">
            <text:p>2018-06-1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0-08">
            <text:p>2019-10-0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3-12">
            <text:p>2020-03-1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9-12">
            <text:p>2024-09-1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1">
            <text:p>1</text:p>
          </table:table-cell>
          <table:table-cell office:value-type="string" office:string-value="SEZIONE UNICA">
            <text:p>SEZIONE UNIC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1-05">
            <text:p>2025-11-05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styles>
    <style:style style:name="pd1" style:family="table-cell" style:display-name="pd1">
      <style:text-properties fo:font-weight="bold"/>
      <style:table-cell-properties fo:border-top="0.75pt solid #000000"/>
      <style:table-cell-properties fo:border-right="0.75pt solid #000000"/>
      <style:table-cell-properties fo:border-bottom="0.75pt solid #000000"/>
      <style:table-cell-properties fo:border-left="0.75pt solid #000000"/>
      <style:paragraph-properties fo:text-align="center"/>
      <style:table-cell-properties style:vertical-align="top"/>
    </style:style>
  </office:styles>
  <office:automatic-styles/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meta>
    <meta:generator>ODFPY/1.4.1</meta:generator>
  </office:meta>
</office:document-meta>
</file>