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DEPOSITO">
            <text:p>ANNO_DEPOSI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NUMERO_RICORSI_PERVENUTI">
            <text:p>NUMERO_RICORSI_PERVENUTI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POLIZIA URBANA (COSTIT.,ORG.NE,ATTIVITA')">
            <text:p>COMUNE E PROVINCIA -&gt; POLIZIA URBANA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ENSIONI -&gt; RISARCIMENTO DANNI">
            <text:p>PENS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A' DEGLI STUDI -&gt; STUDENTI">
            <text:p>UNIVERSITA' DEGLI STUDI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EDICINALI -&gt; AUTORIZZAZIONE AL COMMERCIO">
            <text:p>MEDICINALI -&gt; AUTORIZZAZIONE AL COMMER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GIUNTA COMUNALE E PROVINCIALE (SCIOGL.,SOSP.,ETC.)">
            <text:p>COMUNE E PROVINCIA -&gt; GIUNTA COMUNALE E PROVINCIALE (SCIOGL.,SOSP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NTICHITÀ E BELLE ARTI">
            <text:p>SILENZIO DELLA PUBBLICA AMMINISTRAZIONE -&gt; ANTICHITÀ E BELLE A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SEGRETARIO COMUNALE">
            <text:p>COMUNI -&gt; SEGRETARI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IANO NAZIONALE DI RIPRESA E RESILIENZA (PNRR) -&gt; INDUSTRIA">
            <text:p>PIANO NAZIONALE DI RIPRESA E RESILIENZA (PNRR) -&gt; INDUST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REVOCA">
            <text:p>APPALTI PUBBLICI DI FORNITUR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CONCESSIONE EDILIZIA -&gt; CONCESSIONE IN SANATORIA">
            <text:p>EDILIZIA ED URBANISTICA -&gt; CONCESSIONE EDILIZIA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 -&gt; ESERCENTI PROFESSIONI SANITARIE -&gt; SANZIONI DISCIPLINARI">
            <text:p>PROFESSIONI E MESTIERI -&gt; ESERCENTI PROFESSIONI SANITARIE -&gt; SANZIONI DISCIPLIN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REVOCA">
            <text:p>APPALTI PUBBLICI DI FORNITUR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PENSIONI ">
            <text:p>SILENZIO DELLA PUBBLICA AMMINISTRAZIONE -&gt; PENSIONI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">
            <text:p>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SSAPORTI">
            <text:p>AUTORIZZAZIONI E CONCESSIONI -&gt; PASSA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ASILO">
            <text:p>STRANIERI -&gt; ASI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UNIVERSITARI -&gt; BANDO">
            <text:p>CONCORSI -&gt; CONCORSI UNIVERSITA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PROVINCE">
            <text:p>SILENZIO DELLA PUBBLICA AMMINISTRAZIONE -&gt; PROVIN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SSESSORE COMUNALE">
            <text:p>COMUNI -&gt; ASSESSO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ZIENDE SPECIALI">
            <text:p>COMUNI -&gt; AZIENDE SPEC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SANZIONI">
            <text:p>DEMANIO E PATRIMONIO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AVANZAMENTI E PROMOZIONI">
            <text:p>GUARDIA DI FINANZA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RISARCIMENTO DANNI">
            <text:p>UNIVERS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IANO NAZIONALE DI RIPRESA E RESILIENZA (PNRR) -&gt; URBANISTICA">
            <text:p>PIANO NAZIONALE DI RIPRESA E RESILIENZA (PNRR)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 E ARTIGIANATO -&gt; AUTORIZZAZIONE (RILASCIO)">
            <text:p>COMMERCIO E ARTIGIANATO -&gt; AUTORIZZAZIONE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CONSORZI DI COMUNI (COSTIT.,ORG.NE,ATTIVITA')">
            <text:p>COMUNE E PROVINCIA -&gt; CONSORZI DI COMUN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DISCIPLINA">
            <text:p>ISTRUZIONE PUBBLICA -&gt; STUDENTI -&gt; DISCIPLI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I ALTRI ENTI PUBBLICI -&gt; INQUADRAMENTO (IN RUOLO E NELLE QUALIFICHE)">
            <text:p>PUBBLICO IMPIEGO -&gt; IMPIEGATI DI ALTRI ENTI PUBBLICI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ARMACIA -&gt; ALTRO">
            <text:p>FARMA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PENITENZIARIA -&gt; INQUADRAMENTO">
            <text:p>POLIZIA PENITENZIARIA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 E ARTIGIANATO -&gt; AUTORIZZAZIONE (RILASCIO)">
            <text:p>COMMERCIO E ARTIGIANATO -&gt; AUTORIZZAZIONE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CONTRIBUTI ED AGEVOLAZIONI">
            <text:p>EDILIZIA ED URBANISTICA -&gt; CONTRIBUTI ED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NTIRACKET E USURA">
            <text:p>SICUREZZA PUBBLICA -&gt; ANTIRACKET E US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MISTI -&gt; ANNULLAMENTO GARA">
            <text:p>APPALTI MIST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ERROVIE, TRANVIE, FILOVIE -&gt; ALTRO">
            <text:p>FERROVIE, TRANVIE, FILOV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UNIVERSITARI">
            <text:p>CONCORSI -&gt; CONCORS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CCIA -&gt; ABILITAZIONE ESERCIZIO ATTIVITÀ VENATORIA">
            <text:p>CACCIA -&gt; ABILITAZIONE ESERCIZIO ATTIVITÀ VE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ALAMITÀ NATURALI">
            <text:p>SILENZIO DELLA PUBBLICA AMMINISTRAZIONE -&gt; CALAMITÀ NA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I ALTRI ENTI PUBBLICI -&gt; PROCEDIMENTO DISCIPLINARE">
            <text:p>PUBBLICO IMPIEGO -&gt; IMPIEGATI DI ALTRI ENTI PUBBLIC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RISARCIMENTO DANNI">
            <text:p>PREVIDENZA E ASSISTE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SEGNANTI -&gt; PROCEDIMENTO DISCIPLINARE">
            <text:p>INSEGNANT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ONCORSI">
            <text:p>SILENZIO DELLA PUBBLICA AMMINISTRAZIONE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29">
            <text:p>29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INQUADRAMENTO">
            <text:p>CARABINIERI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ISTRUZIONE PUBBLICA">
            <text:p>SILENZIO DELLA PUBBLICA AMMINISTRAZIONE -&gt; ISTRUZIONE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ARMACIA -&gt; DISPENSARIO FARMACEUTICO">
            <text:p>FARMACIA -&gt; DISPENSARIO FARMACEUT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RISARCIMENTO DANNI">
            <text:p>POLIZIA DI STA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ONSORZI E COOPERATIVE">
            <text:p>SILENZIO DELLA PUBBLICA AMMINISTRAZIONE -&gt; CONSORZI E COOPE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EDICINALI -&gt; AUTORIZZAZIONE AL COMMERCIO">
            <text:p>MEDICINALI -&gt; AUTORIZZAZIONE AL COMMER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STATO DI DISSESTO">
            <text:p>COMUNI -&gt; STATO DI DISSES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RISARCIMENTO DEL DANNO">
            <text:p>DEMANIO STATALE, REGIONAL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PAESAGGISTICI -&gt; ALTRO">
            <text:p>BENI PAESAGGIST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IRCOLAZIONE STRADALE -&gt; CUSTODIA VEICOLI SEQUESTRATI">
            <text:p>CIRCOLAZIONE STRADALE -&gt; CUSTODIA VEICOLI SEQUESTR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I ALTRI ENTI PUBBLICI -&gt; TRATTAMENTO ECONOMICO IN ATTIVITA' DI SERVIZIO">
            <text:p>PUBBLICO IMPIEGO -&gt; IMPIEGATI DI ALTRI ENTI PUBBLICI -&gt; TRATTAMENTO ECONOMICO IN ATTIVITA' DI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SORZI E COOPERATIVE -&gt; COOPERATIVE">
            <text:p>CONSORZI E COOPERATIVE -&gt; COOPE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 -&gt; LICITAZIONE PRIVATA -&gt; OPERE PUBBLICHE">
            <text:p>APPALTI PUBBLICI DI LAVORI, SERVIZI E FORNITURE -&gt; LICITAZIONE PRIVATA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IMPIEGATI REGIONALI">
            <text:p>REGIONI -&gt; IMPIEGATI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IANO NAZIONALE DI RIPRESA E RESILIENZA (PNRR) -&gt; ENTI PUBBLICI">
            <text:p>PIANO NAZIONALE DI RIPRESA E RESILIENZA (PNRR) -&gt; ENT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PETTACOLO -&gt; AUTORIZZAZIONI">
            <text:p>SPETTACOLO -&gt; AUTORIZZ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SANZIONI">
            <text:p>BENI CULTURALI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RISARCIMENTO DEL DANNO">
            <text:p>AMBIENT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PRELAZIONE">
            <text:p>DEMANIO E PATRIMONIO -&gt; PREL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COMUNI -&gt; COMMISSIONE GIUDICATRICE">
            <text:p>CONCORSI -&gt; CONCORSI COMUNI -&gt; COMMISSIONE GIUDICATRI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COMMISSARIO STRAORDINARIO">
            <text:p>COMUNI -&gt; COMMISSARIO STRAORDINA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PIANO DI LOTTIZZAZIONE -&gt; AUTORIZZAZIONE">
            <text:p>EDILIZIA ED URBANISTICA -&gt; PIANO DI LOTTIZZAZIONE -&gt; 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SANZIONI">
            <text:p>DEMANIO E PATRIMONIO -&gt; SANZ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COMMISSIONE DI GARA">
            <text:p>APPALTI PUBBLICI DI LAVORI -&gt; COMMISSIONE DI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SSESSORE COMUNALE">
            <text:p>COMUNI -&gt; ASSESSO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31">
            <text:p>3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SERVIZIO IDRICO INTEGRATO">
            <text:p>AMBIENTE -&gt; SERVIZIO IDRICO INTEGR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PROVVEDIMENTI DEL COMMISSARIO AD ACTA">
            <text:p>ESECUZIONE DEL GIUDICATO -&gt; PROVVEDIMENTI DEL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RISARCIMENTO DANNI">
            <text:p>UNIVERS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SI CIVICI -&gt; ALTRO">
            <text:p>USI CIV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ARABINIERI">
            <text:p>SILENZIO DELLA PUBBLICA AMMINISTRAZIONE -&gt; 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LEZIONI -&gt; ELEZIONI PROVINCIALI -&gt; OPERAZIONI ELETTORALI">
            <text:p>ELEZIONI -&gt; ELEZIONI PROVINCI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ESCA -&gt; ALTRO">
            <text:p>PES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ALTRO">
            <text:p>CONCORSI -&gt; CONCORSI SAN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SDEMANIALIZZAZIONE">
            <text:p>DEMANIO E PATRIMONIO -&gt; SDEMAN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ARMACIA -&gt; ALTRO">
            <text:p>FARMAC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AVANZAMENTI E PROMOZIONI">
            <text:p>GUARDIA DI FINANZA -&gt; AVANZAMENTI E PROMO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DECADENZA DAL SERVIZIO">
            <text:p>PUBBLICO IMPIEGO -&gt; DECADENZA DAL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IOCHI, LOTTERIE E SCOMMESSE -&gt; ALTRO">
            <text:p>GIOCHI, LOTTERIE E SCOMMESS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ALTRO">
            <text:p>CONCOR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ONCORSI">
            <text:p>SILENZIO DELLA PUBBLICA AMMINISTRAZIONE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7">
            <text:p>27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20">
            <text:p>20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CONCORSO">
            <text:p>POLIZIA DI STATO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NTICHITÀ E BELLE ARTI -&gt; ALTRO">
            <text:p>ANTICHITÀ E BELLE A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RISARCIMENTO DANNI">
            <text:p>POLIZIA DI STA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BENI DEMANIALI E PATRIMONIALI -&gt; ALIENAZIONE">
            <text:p>COMUNE E PROVINCIA -&gt; BENI DEMANIALI E PATRIMONIALI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ALTRO">
            <text:p>CONCOR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GIUNTA COMUNALE">
            <text:p>COMUNI -&gt; GIUNTA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CONFERENZA STATO - REGIONE">
            <text:p>REGIONI -&gt; CONFERENZA STATO - REG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INFERMITÀ, LESIONI ED EQUO INDENNIZZO">
            <text:p>GUARDIA DI FINANZA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CONTRATTO">
            <text:p>APPALTI SANITÀ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INQUINAMENTO ">
            <text:p>SILENZIO DELLA PUBBLICA AMMINISTRAZIONE -&gt; INQUINAMENTO 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ANCHE -&gt; ALTRO">
            <text:p>BANCH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CONTRATTO">
            <text:p>APPALTI PUBBLICI DI FORNITURE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RISARCIMENTO DEL DANNO">
            <text:p>AMBIENT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PATENTE DI GUIDA">
            <text:p>SILENZIO DELLA PUBBLICA AMMINISTRAZIONE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ARMACIA -&gt; ALTRO">
            <text:p>FARMA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IUTI DI STATO -&gt; ALTRO">
            <text:p>AIUTI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CONSORZI DI COMUNI">
            <text:p>COMUNI -&gt; CONSORZI D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IANO NAZIONALE DI RIPRESA E RESILIENZA (PNRR) -&gt; SICUREZZA PUBBLICA">
            <text:p>PIANO NAZIONALE DI RIPRESA E RESILIENZA (PNRR) -&gt; SICUREZ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VINCOLO INDIRETTO">
            <text:p>BENI CULTURALI -&gt; VINCOLO INDIRE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NTICHITÀ E BELLE ARTI -&gt; ALTRO">
            <text:p>ANTICHITÀ E BELLE A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SANZIONI">
            <text:p>BENI CULTURALI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ENTI PUBBLICI">
            <text:p>SILENZIO DELLA PUBBLICA AMMINISTRAZIONE -&gt; ENT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UTONOMIA UNIVERSITARIA">
            <text:p>UNIVERSITÀ -&gt; AUTONOMIA UNIVERSIT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EDICINALI -&gt; ALTRO">
            <text:p>MEDICIN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CARABINIERI">
            <text:p>SILENZIO DELLA PUBBLICA AMMINISTRAZIONE -&gt; 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ALTRO">
            <text:p>RIFIU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COMMISSIONE DI GARA">
            <text:p>APPALTI PUBBLICI DI LAVORI -&gt; COMMISSIONE DI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 -&gt; PIANO DI LOTTIZZAZIONE">
            <text:p>EDILIZIA ED 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AVANZAMENTI E PROMOZIONI">
            <text:p>GUARDIA DI FINANZA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RISARCIMENTO DEL DANNO">
            <text:p>AMBIENTE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IMITERI -&gt; ALTRO">
            <text:p>CIMIT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AGISTRATI ORDINARI -&gt; MAGISTRATI ONORARI">
            <text:p>MAGISTRATI ORDINARI -&gt; MAGISTRATI ONOR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DUSTRIA -&gt; CONTRIBUTI">
            <text:p>INDUSTRIA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IFIUTI -&gt; DISCARICHE">
            <text:p>RIFIUTI -&gt; DISCAR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VITTIME DEL DOVERE">
            <text:p>VITTIME DEL DOV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REVOCA">
            <text:p>APPALTI SANITÀ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SSOCIAZIONI E FONDAZIONI">
            <text:p>SILENZIO DELLA PUBBLICA AMMINISTRAZIONE -&gt; ASSOCIAZIONI E FOND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COMUNITA' MONTANE (COSTIT., ORG.NE, ATTIVITA')">
            <text:p>COMUNE E PROVINCIA -&gt; COMUNITA' MONTANE (COSTIT., ORG.NE, 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CONCORSO">
            <text:p>POLIZIA DI STATO -&gt; CONCOR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CCIA -&gt; REGOLAMENTI">
            <text:p>CACCIA -&gt; REGOL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EDICINALI -&gt; AUTORIZZAZIONE AL COMMERCIO">
            <text:p>MEDICINALI -&gt; AUTORIZZAZIONE AL COMMER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TÀ AMM.VE INDIPENDENTI ED AUT. EQUIPARATE -&gt; ALTRO">
            <text:p>AUTORITÀ AMM.VE INDIPENDENTI ED AUT. EQUIPARA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PROVINCE -&gt; ESCLUSIONE">
            <text:p>CONCORSI -&gt; CONCORSI PROVINC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RISARCIMENTO DEL DANNO">
            <text:p>SERVIZI PUBBLIC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VINCOLO INDIRETTO">
            <text:p>BENI CULTURALI -&gt; VINCOLO INDIRE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GAS">
            <text:p>SERVIZI PUBBLICI -&gt; GAS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POLIZIA DI STATO">
            <text:p>SILENZIO DELLA PUBBLICA AMMINISTRAZIONE -&gt; POLIZIA DI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IMITERI -&gt; CREMAZIONE">
            <text:p>CIMITERI -&gt; CREM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MEDICI UNIVERSITARI">
            <text:p>UNIVERSITÀ -&gt; PROFESSORI UNIVERSITARI -&gt; MEDIC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SSESSORE COMUNALE">
            <text:p>COMUNI -&gt; ASSESSO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MINISTERI -&gt; AMMISSIONE">
            <text:p>CONCORSI -&gt; CONCORSI MINISTER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CCIA -&gt; ABILITAZIONE ESERCIZIO ATTIVITÀ VENATORIA">
            <text:p>CACCIA -&gt; ABILITAZIONE ESERCIZIO ATTIVITÀ VE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GIUNTA COMUNALE">
            <text:p>COMUNI -&gt; GIUNTA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PUBBLICO IMPIEGO -&gt; IMPIEGATI DI ALTRI ENTI PUBBLICI -&gt; EQUO INDENNIZZO E INFERM. PER CAUSA DI SERVIZIO">
            <text:p>PUBBLICO IMPIEGO -&gt; IMPIEGATI DI ALTRI ENTI PUBBLICI -&gt; EQUO INDENNIZZO E INFERM. PER CAUSA DI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5">
            <text:p>005</text:p>
          </table:table-cell>
          <table:table-cell office:value-type="string" office:string-value="TAR ABRUZZOPESCARA">
            <text:p>TAR ABRUZZOPESCARA</text:p>
          </table:table-cell>
          <table:table-cell office:value-type="string" office:string-value="APPALTI PUBBLICI DI SERVIZI -&gt; RISARCIMENTO DANNI">
            <text:p>APPALTI PUBBLICI DI SERVIZI -&gt; RISARCIMENTO DANNI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