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SENTENZA">
            <text:p>ANNO_SENTENZA</text:p>
          </table:table-cell>
          <table:table-cell table:style-name="pd1" office:value-type="string" office:string-value="MESE_SENTENZA">
            <text:p>MESE_SENTENZA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CLASSIFICAZIONE_RICORSO">
            <text:p>CLASSIFICAZIONE_RICORSO</text:p>
          </table:table-cell>
          <table:table-cell table:style-name="pd1" office:value-type="string" office:string-value="ESITO_PROVVEDIMENTO">
            <text:p>ESITO_PROVVEDIMENTO</text:p>
          </table:table-cell>
          <table:table-cell table:style-name="pd1" office:value-type="string" office:string-value="NUMERO_RICORSI_DEFINITI">
            <text:p>NUMERO_RICORSI_DEFINITI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TRATTAMENTO DI FINE RAPPORTO, BUONUSCITA">
            <text:p>MILITARI -&gt; TRATTAMENTO DI FINE RAPPORTO, BUONUSCITA</text:p>
          </table:table-cell>
          <table:table-cell office:value-type="string" office:string-value="DICHIARA ESTINTO">
            <text:p>DICHIARA ESTINT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RISARCIMENTO DEL DANNO">
            <text:p>APPALTI PUBBLICI DI LAVORI, SERVIZI E FORNITURE -&gt; RISARCIMENTO DEL DANN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RISOLUZIONE">
            <text:p>APPALTI PUBBLICI DI SERVIZI -&gt; RISOLUZIONE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DICHIARA IMPROCEDIBILE RICORSO INCIDENTALE">
            <text:p>DICHIARA IMPROCEDIBIL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TRATTATIVA PRIVATA">
            <text:p>APPALTI PUBBLICI DI LAVORI, SERVIZI E FORNITURE -&gt; TRATTATIVA PRIVAT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QUINAMENTO -&gt; IDRICO">
            <text:p>INQUINAMENTO -&gt; IDRIC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LEZIONI -&gt; ELEZIONI PROVINCIALI -&gt; LISTE">
            <text:p>ELEZIONI -&gt; ELEZIONI PROVINCIALI -&gt; LISTE</text:p>
          </table:table-cell>
          <table:table-cell office:value-type="string" office:string-value="RESPINGE RICORSO INCIDENTALE">
            <text:p>RESPING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IUNISCE">
            <text:p>RIUNISC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ITUTI DI VIGILANZA -&gt; AUTORIZZAZIONI - REVOCA">
            <text:p>ISTITUTI DI VIGILANZA -&gt; AUTORIZZAZIONI - REVOC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LOTTO, LOTTERIE, GIUOCHI">
            <text:p>AUTORIZZAZIONI E CONCESSIONI -&gt; LOTTO, LOTTERIE, GIUOCH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RVIZI PUBBLICI -&gt; ELETTRICITA'">
            <text:p>SERVIZI PUBBLICI -&gt; ELETTRICITA'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VINCOLO PAESAGGISTICO -&gt; VALUTAZIONE DI IMPATTO AMBIENTALE">
            <text:p>AMBIENTE -&gt; VINCOLO PAESAGGISTICO -&gt; VALUTAZIONE DI IMPATTO AMBIENTAL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OPERE DI URBANIZZAZIONE">
            <text:p>EDILIZIA -&gt; CONCESSIONE EDILIZIA E PERMESSO DI COSTRUIRE -&gt; OPERE DI URBANIZZAZ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">
            <text:p>AMBIENTE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LENZIO DELLA PUBBLICA AMMINISTRAZIONE -&gt; PREVIDENZA E ASSISTENZA">
            <text:p>SILENZIO DELLA PUBBLICA AMMINISTRAZIONE -&gt; PREVIDENZA E ASSISTENZ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">
            <text:p>COMMERCIO, ARTIGIANATO -&gt; ESERCIZIO COMMERCIAL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 -&gt; CONSIGLIO COMUNALE E PROVINCIALE (SCIOGL.,SOSP.,ETC.)">
            <text:p>COMUNE E PROVINCIA -&gt; CONSIGLIO COMUNALE E PROVINCIALE (SCIOGL.,SOSP.,ETC.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RIVATA">
            <text:p>ISTRUZIONE PUBBLICA -&gt; SCUOLA PRIVATA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">
            <text:p>AMBIENTE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INSEGNE E PUBBLICITA'">
            <text:p>AUTORIZZAZIONI E CONCESSIONI -&gt; INSEGNE E PUBBLICITA'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CCIA -&gt; REGOLAMENTI">
            <text:p>CACCIA -&gt; REGOLAMENT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RABINIERI">
            <text:p>CARABINIERI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QUINAMENTO -&gt; IDRICO">
            <text:p>INQUINAMENTO -&gt; IDRIC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IANO NAZIONALE DI RIPRESA E RESILIENZA (PNRR) -&gt; APPALTI MISTI">
            <text:p>PIANO NAZIONALE DI RIPRESA E RESILIENZA (PNRR) -&gt; APPALTI MISTI</text:p>
          </table:table-cell>
          <table:table-cell office:value-type="string" office:string-value="DICHIARA L'INCOMPETENZA E INDICA IL TAR COMPETENTE">
            <text:p>DICHIARA L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RISARCIMENTO DEL DANNO">
            <text:p>ESECUZIONE DEL GIUDICATO -&gt; RISARCIMENTO DEL DANN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OVINCE -&gt; ALTRO">
            <text:p>PROVINCE -&gt; ALTR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PARCHI NATURALI">
            <text:p>AMBIENTE -&gt; PARCHI NATURAL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UTORIZZAZIONE INTEGRATA AMBIENTALE (A.I.A.)">
            <text:p>AMBIENTE -&gt; AUTORIZZAZIONE INTEGRATA AMBIENTALE (A.I.A.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NIMALI -&gt; ALTRO">
            <text:p>ANIMALI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QUINAMENTO -&gt; SMALTIMENTO DI RIFIUTI (DISCARICA,ETC.)">
            <text:p>INQUINAMENTO -&gt; SMALTIMENTO DI RIFIUTI (DISCARICA,ETC.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ALTRO">
            <text:p>APPALTI SANITÀ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PORT -&gt; CONTRIBUTI">
            <text:p>SPORT -&gt; CONTRIBUT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RISARCIMENTO DANNI">
            <text:p>APPALTI SANITÀ -&gt; RISARCIMENTO DANN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BONIFICA">
            <text:p>AMBIENTE -&gt; BONIFIC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UARDIA DI FINANZA -&gt; ALTRO">
            <text:p>GUARDIA DI FINANZ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COMUNI -&gt; ESCLUSIONE">
            <text:p>CONCORSI -&gt; CONCORSI COMUNI -&gt; ESCLUSION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IN PARTE DICHIARA INAMMISSIBILE E IN PARTE DICHIARA IMPROCEDIBILE">
            <text:p>IN PARTE DICHIARA INAMMISSIBILE E IN PARTE 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UTORIZZAZIONE UNICA AMBIENTALE">
            <text:p>AMBIENTE -&gt; AUTORIZZAZIONE UNICA AMBIENTAL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RABINIERI -&gt; ALTRO">
            <text:p>CARABINIERI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LENZIO DELLA PUBBLICA AMMINISTRAZIONE -&gt; ACCESSO AI DOCUMENTI">
            <text:p>SILENZIO DELLA PUBBLICA AMMINISTRAZIONE -&gt; ACCESSO AI DOCUMENT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UARDIA DI FINANZA -&gt; TRASFERIMENTO">
            <text:p>GUARDIA DI FINANZA -&gt; TRASFERI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TELEVISIONE E RADIO -&gt; ALTRO">
            <text:p>TELEVISIONE E RADIO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CONOMICA E POPOLARE (O RESIDENZIALE PUBBLICA) -&gt; PROGRAMMI COSTRUTTIVI">
            <text:p>EDILIZIA ECONOMICA E POPOLARE (O RESIDENZIALE PUBBLICA) -&gt; PROGRAMMI COSTRUTTIVI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UARDIA DI FINANZA -&gt; ALTRO">
            <text:p>GUARDIA DI FINANZA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TRASFERIMENTO -&gt; D'UFFICIO">
            <text:p>PUBBLICO IMPIEGO -&gt; TRASFERIMENTO -&gt; D'UFFICI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DICHIARA IMPROCEDIBILE RICORSO INCIDENTALE">
            <text:p>DICHIARA IMPROCEDIBIL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RIFIUTI -&gt; ALTRO">
            <text:p>RIFIUT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ALTRO">
            <text:p>APPALTI PUBBLICI DI FORNITURE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">
            <text:p>ISTRUZIONE PUBBLICA -&gt; SCUOLA PUBBLIC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ITTADINANZA -&gt; PERDITA">
            <text:p>CITTADINANZA -&gt; PERDITA</text:p>
          </table:table-cell>
          <table:table-cell office:value-type="string" office:string-value="DICHIARA L''INCOMPETENZA E INDICA IL TAR COMPETENTE">
            <text:p>DICHIARA L'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A' -&gt; DICHIARAZIONE DI PUBBLICA UTILITA'">
            <text:p>ESPROPRIAZIONE PER PUBBLICA UTILITA' -&gt; DICHIARAZIONE DI PUBBLICA UTILITA'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">
            <text:p>ISTRUZIONE PUBBLICA -&gt; SCUOLA PUBBLIC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RISOLUZIONE">
            <text:p>APPALTI PUBBLICI DI LAVORI -&gt; RISOLU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STATO GIURIDICO">
            <text:p>MILITARI -&gt; STATO GIURIDIC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RISARCIMENTO DANNI">
            <text:p>MILITARI -&gt; RISARCIMENTO DAN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RISOLUZIONE">
            <text:p>APPALTI PUBBLICI DI SERVIZI -&gt; RISOLUZION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QUINAMENTO -&gt; ATMOSFERICO">
            <text:p>INQUINAMENTO -&gt; ATMOSFERICO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 -&gt; AMPLIAMENTO E TRASFERIMENTO DELL'ESERCIZIO COMMERCIALE">
            <text:p>COMMERCIO, ARTIGIANATO -&gt; ESERCIZIO COMMERCIALE -&gt; AMPLIAMENTO E TRASFERIMENTO DELL'ESERCIZIO COMMERCIAL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NON LIQUIDA IL COMPENSO">
            <text:p>NON 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LEZIONI -&gt; ELEZIONI PROVINCIALI -&gt; LISTE">
            <text:p>ELEZIONI -&gt; ELEZIONI PROVINCIALI -&gt; LISTE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 -&gt; COMUNITA' MONTANE (COSTIT., ORG.NE, ATTIVITA')">
            <text:p>COMUNE E PROVINCIA -&gt; COMUNITA' MONTANE (COSTIT., ORG.NE, ATTIVITA')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PORT -&gt; CONTRIBUTI">
            <text:p>SPORT -&gt; CONTRIBUT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RABINIERI">
            <text:p>CARABINIER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REGIONI -&gt; ORGANI DELLA REGIONE">
            <text:p>REGIONI -&gt; ORGANI DELLA REG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CHIARA IMPROCEDIBILE RICORSO INCIDENTALE">
            <text:p>DICHIARA IMPROCEDIBIL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APPALTO CONCORSO -&gt; OPERE PUBBLICHE">
            <text:p>APPALTI PUBBLICI DI LAVORI, SERVIZI E FORNITURE -&gt; APPALTO CONCORSO -&gt; OPERE PUBBLICHE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RVIZI PUBBLICI -&gt; ALTRI">
            <text:p>SERVIZI PUBBLICI -&gt; ALTRI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QUINAMENTO -&gt; ACUSTICO">
            <text:p>INQUINAMENTO -&gt; ACUSTIC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NSEGNANTI SCUOLA MATERNA">
            <text:p>PUBBLICO IMPIEGO -&gt; INSEGNANTI SCUOLA MATERN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ITTADINANZA -&gt; PERDITA">
            <text:p>CITTADINANZA -&gt; PERDITA</text:p>
          </table:table-cell>
          <table:table-cell office:value-type="string" office:string-value="DICHIARA LA PROPRIA INCOMPETENZA PER TERRITORIO">
            <text:p>DICHIARA LA PROPRIA INCOMPETENZA PER TERRITOR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SCUOLA ELEMENTARE (PRIMARIA)">
            <text:p>ISTRUZIONE PUBBLICA -&gt; SCUOLA PUBBLICA -&gt; SCUOLA ELEMENTARE (PRIMARIA)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">
            <text:p>COMMERCIO, ARTIGIANATO -&gt; ESERCIZIO COMMERCIAL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string" office:string-value="ACCOGLIE">
            <text:p>ACCOGLIE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NSEGNANTI SCUOLA MEDIA SUPERIORE">
            <text:p>PUBBLICO IMPIEGO -&gt; INSEGNANTI SCUOLA MEDIA SUPERIO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VITTIME DEL DOVERE">
            <text:p>VITTIME DEL DOVER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MISTI -&gt; REVOCA">
            <text:p>APPALTI MISTI -&gt; REVOC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ENERGIA ELETTRICA">
            <text:p>AUTORIZZAZIONI E CONCESSIONI AMMINISTRATIVE -&gt; ENERGIA ELETTRIC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">
            <text:p>ISTRUZIONE PUBBLICA -&gt; SCUOLA PUBBLICA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LTRO">
            <text:p>AMBIENTE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UTORIZZAZIONE INTEGRATA AMBIENTALE (A.I.A.)">
            <text:p>AMBIENTE -&gt; AUTORIZZAZIONE INTEGRATA AMBIENTALE (A.I.A.)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">
            <text:p>AMBIEN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QUINAMENTO -&gt; SMALTIMENTO DI RIFIUTI (DISCARICA,ETC.)">
            <text:p>INQUINAMENTO -&gt; SMALTIMENTO DI RIFIUTI (DISCARICA,ETC.)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UARDIA DI FINANZA -&gt; PROCEDIMENTO DISCIPLINARE">
            <text:p>GUARDIA DI FINANZA -&gt; PROCEDIMENTO DISCIPLINA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N PARTE DICHIARA INAMMISSIBILE E IN PARTE DICHIARA IMPROCEDIBILE">
            <text:p>IN PARTE DICHIARA INAMMISSIBILE E IN PARTE 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À -&gt; DECRETO DI ESPROPRIO">
            <text:p>ESPROPRIAZIONE PER PUBBLICA UTILITÀ -&gt; DECRETO DI ESPROPRIO</text:p>
          </table:table-cell>
          <table:table-cell office:value-type="string" office:string-value="DICHIARA L'INCOMPETENZA E INDICA IL TAR COMPETENTE">
            <text:p>DICHIARA L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UNIVERSITARI -&gt; ALTRO">
            <text:p>CONCORSI -&gt; CONCORSI UNIVERSITARI -&gt; ALTRO</text:p>
          </table:table-cell>
          <table:table-cell office:value-type="string" office:string-value="IN PARTE DICHIARA INAMMISSIBILE E IN PARTE RESPINGE">
            <text:p>IN PARTE DICHIARA INAMMISSIBILE E IN PARTE 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PORT -&gt; CONTRIBUTI">
            <text:p>SPORT -&gt; CONTRIBUTI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DECADENZA">
            <text:p>AUTORIZZAZIONI E CONCESSIONI AMMINISTRATIVE -&gt; DECADEN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TRATTAMENTO DI FINE RAPPORTO">
            <text:p>PUBBLICO IMPIEGO -&gt; TRATTAMENTO DI FINE RAPPOR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NTI PUBBLICI -&gt; ATTIVITÀ">
            <text:p>ENTI PUBBLICI -&gt; ATTIVITÀ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RISARCIMENTO DANNI">
            <text:p>APPALTI SANITÀ -&gt; RISARCIMENTO DAN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ALTRO">
            <text:p>APPALTI SANITÀ -&gt; ALTRO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LENZIO DELLA PUBBLICA AMMINISTRAZIONE -&gt; ANIMALI">
            <text:p>SILENZIO DELLA PUBBLICA AMMINISTRAZIONE -&gt; ANIMAL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DISCIPLINA">
            <text:p>ISTRUZIONE PUBBLICA -&gt; STUDENTI -&gt; DISCIPLIN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OVINCE -&gt; ALTRO">
            <text:p>PROVINCE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IN PARTE DICHIARA INAMMISSIBILE E IN PARTE RESPINGE">
            <text:p>IN PARTE DICHIARA INAMMISSIBILE E IN PARTE 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UTORIZZAZIONE UNICA AMBIENTALE">
            <text:p>AMBIENTE -&gt; AUTORIZZAZIONE UNICA AMBIENTALE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RIVATA">
            <text:p>ISTRUZIONE PUBBLICA -&gt; SCUOLA PRIVAT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NTI PUBBLICI -&gt; ALTRO">
            <text:p>ENTI PUBBLIC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 RICORSO INCIDENTALE">
            <text:p>RESPING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ALTRO">
            <text:p>APPALTI PUBBLICI DI FORNITURE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ECADENZA">
            <text:p>EDILIZIA -&gt; CONCESSIONE EDILIZIA E PERMESSO DI COSTRUIRE -&gt; DECADEN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RISOLUZIONE">
            <text:p>APPALTI PUBBLICI DI SERVIZI -&gt; RISOLU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NSEGNANTI SCUOLA ELEMENTARE -&gt; CONCORSO (AMMISSIONE,PROCEDIMENTO)">
            <text:p>PUBBLICO IMPIEGO -&gt; INSEGNANTI SCUOLA ELEMENTARE -&gt; CONCORSO (AMMISSIONE,PROCEDIMENTO)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">
            <text:p>ISTRUZIONE PUBBLICA -&gt; SCUOLA PUBBLIC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QUINAMENTO -&gt; ACUSTICO">
            <text:p>INQUINAMENTO -&gt; ACUSTIC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NIVERSITÀ -&gt; DOTTORATO DI RICERCA">
            <text:p>UNIVERSITÀ -&gt; DOTTORATO DI RICERC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RISOLUZIONE">
            <text:p>APPALTI PUBBLICI DI LAVORI -&gt; RISOLUZ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MPIEGATI COMUNALI E PROVINCIALI -&gt; CONCORSO (AMMISSIONE,PROCEDIMENTO)">
            <text:p>PUBBLICO IMPIEGO -&gt; IMPIEGATI COMUNALI E PROVINCIALI -&gt; CONCORSO (AMMISSIONE,PROCEDIMENTO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ITTADINANZA -&gt; RISARCIMENTO DANNI">
            <text:p>CITTADINANZA -&gt; RISARCIMENTO DAN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TÀ AMM.VE INDIPENDENTI ED AUT. EQUIPARATE -&gt; AUTORITÀ GARANTE DELLA CONCORRENZA E DEL MERCATO">
            <text:p>AUTORITÀ AMM.VE INDIPENDENTI ED AUT. EQUIPARATE -&gt; AUTORITÀ GARANTE DELLA CONCORRENZA E DEL MERCA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RABINIERI">
            <text:p>CARABINIER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ALTRO">
            <text:p>APPALTI PUBBLICI DI FORNITURE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ALTRO">
            <text:p>APPALTI PUBBLICI DI FORNITURE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PETTACOLO -&gt; CONTRIBUTI">
            <text:p>SPETTACOLO -&gt; CONTRIBUT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 -&gt; AUTORIZZAZIONE DI COMMERCIO (RILASCIO)">
            <text:p>COMMERCIO, ARTIGIANATO -&gt; ESERCIZIO COMMERCIALE -&gt; AUTORIZZAZIONE DI COMMERCIO (RILASCIO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ITTADINANZA -&gt; RISARCIMENTO DANNI">
            <text:p>CITTADINANZA -&gt; RISARCIMENTO DAN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SCUOLA ELEMENTARE (PRIMARIA)">
            <text:p>ISTRUZIONE PUBBLICA -&gt; SCUOLA PUBBLICA -&gt; SCUOLA ELEMENTARE (PRIMARIA)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APPALTO CONCORSO">
            <text:p>APPALTI PUBBLICI DI LAVORI, SERVIZI E FORNITURE -&gt; APPALTO CONCORS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 -&gt; CONTROLLI SUGLI ATTI">
            <text:p>COMUNE E PROVINCIA -&gt; CONTROLLI SUGLI ATTI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BANDO">
            <text:p>APPALTI PUBBLICI DI FORNITURE -&gt; BAND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RISARCIMENTO DEL DANNO">
            <text:p>ESECUZIONE DEL GIUDICATO -&gt; RISARCIMENTO DEL DANN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BANDO">
            <text:p>APPALTI PUBBLICI DI FORNITURE -&gt; BAND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RABINIERI -&gt; RISARCIMENTO DEL DANNO">
            <text:p>CARABINIERI -&gt; RISARCIMENTO DEL DAN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ITTADINANZA -&gt; RISARCIMENTO DANNI">
            <text:p>CITTADINANZA -&gt; RISARCIMENTO DANNI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 -&gt; SERVIZI">
            <text:p>APPALTI PUBBLICI DI LAVORI, SERVIZI E FORNITURE -&gt; LICITAZIONE PRIVATA -&gt; SERVIZ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L'INCOMPETENZA E INDICA IL TAR COMPETENTE">
            <text:p>DICHIARA L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LOTTO, LOTTERIE, GIUOCHI">
            <text:p>AUTORIZZAZIONI E CONCESSIONI -&gt; LOTTO, LOTTERIE, GIUOCH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MPIEGATI CIVILI DELLO STATO">
            <text:p>PUBBLICO IMPIEGO -&gt; IMPIEGATI CIVILI DELLO STA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ITTADINANZA -&gt; PERDITA">
            <text:p>CITTADINANZA -&gt; PERDIT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DI STATO -&gt; INFERMITÀ, LESIONI ED EQUO INDENNIZZO">
            <text:p>POLIZIA DI STATO -&gt; INFERMITÀ, LESIONI ED EQUO INDENNIZZ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MPIEGATI CIVILI DELLO STATO -&gt; STATO GIUR. (TRASF.,CONGEDI,ESTINZ. RAPPORTO,ETC.)">
            <text:p>PUBBLICO IMPIEGO -&gt; IMPIEGATI CIVILI DELLO STATO -&gt; STATO GIUR. (TRASF.,CONGEDI,ESTINZ. RAPPORTO,ETC.)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PPALTI MENSA">
            <text:p>APPALTI PUBBLICI DI SERVIZI -&gt; APPALTI MENS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ITTADINANZA -&gt; PERDITA">
            <text:p>CITTADINANZA -&gt; PERDIT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TURISMO -&gt; ALTRO">
            <text:p>TURISMO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">
            <text:p>AMBIEN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RISARCIMENTO DEL DANNO">
            <text:p>ESECUZIONE DEL GIUDICATO -&gt; RISARCIMENTO DEL DANN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VALUTAZIONE">
            <text:p>MILITARI -&gt; VALUT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I -&gt; OCCUPAZIONE SUOLO PUBBLICO -&gt; PAGAMENTO CANONI">
            <text:p>COMUNI -&gt; OCCUPAZIONE SUOLO PUBBLICO -&gt; PAGAMENTO CANO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ALTRO">
            <text:p>MILITARI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IMPROCEDIBILE PER SOPRAVVENUTA CARENZA D'INTERESSE">
            <text:p>IMPROCEDIBILE PER SOPRAVVENUTA CARENZA D'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OVINCE -&gt; ALTRO">
            <text:p>PROVINCE -&gt; ALTR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LENZIO DELLA PUBBLICA AMMINISTRAZIONE -&gt; CIRCOLAZIONE STRADALE">
            <text:p>SILENZIO DELLA PUBBLICA AMMINISTRAZIONE -&gt; CIRCOLAZIONE STRADAL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ZIENDA SANITARIA LOCALE -&gt; ALTRO">
            <text:p>AZIENDA SANITARIA LOCALE -&gt; ALTR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IMITERI -&gt; ALTRO">
            <text:p>CIMITERI -&gt; ALTR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ITTADINANZA -&gt; PERDITA">
            <text:p>CITTADINANZA -&gt; PERDIT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NIMALI -&gt; RISARCIMENTO DANNI">
            <text:p>ANIMALI -&gt; RISARCIMENTO DAN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LENZIO DELLA PUBBLICA AMMINISTRAZIONE -&gt; ANIMALI">
            <text:p>SILENZIO DELLA PUBBLICA AMMINISTRAZIONE -&gt; ANIMAL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LENZIO DELLA PUBBLICA AMMINISTRAZIONE -&gt; CIRCOLAZIONE STRADALE">
            <text:p>SILENZIO DELLA PUBBLICA AMMINISTRAZIONE -&gt; CIRCOLAZIONE STRADAL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RESPINGE">
            <text:p>RESPING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RISOLUZIONE">
            <text:p>APPALTI PUBBLICI DI SERVIZI -&gt; RISOLU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RESPINGE">
            <text:p>RESPING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RISOLUZIONE">
            <text:p>APPALTI PUBBLICI DI SERVIZI -&gt; RISOLUZIONE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NIVERSITÀ -&gt; DOTTORATO DI RICERCA">
            <text:p>UNIVERSITÀ -&gt; DOTTORATO DI RICERC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RABINIERI">
            <text:p>CARABINIERI</text:p>
          </table:table-cell>
          <table:table-cell office:value-type="string" office:string-value="DICHIARA L''INCOMPETENZA E INDICA IL TAR COMPETENTE">
            <text:p>DICHIARA L'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RISARCIMENTO DEL DANNO">
            <text:p>ESECUZIONE DEL GIUDICATO -&gt; RISARCIMENTO DEL DANN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COMMISSIONE DI GARA">
            <text:p>APPALTI PUBBLICI DI SERVIZI -&gt; COMMISSIONE DI GAR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QUINAMENTO -&gt; LAVORAZIONI E INDUSTRIE INSALUBRI">
            <text:p>INQUINAMENTO -&gt; LAVORAZIONI E INDUSTRIE INSALUBRI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RISARCIMENTO DEL DANNO">
            <text:p>PUBBLICO IMPIEGO -&gt; RISARCIMENTO DEL DAN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MPIEGATI CIVILI DELLO STATO -&gt; TRATTAMENTO ECONOMICO IN ATTIVITA' DI SERVIZIO">
            <text:p>PUBBLICO IMPIEGO -&gt; IMPIEGATI CIVILI DELLO STATO -&gt; TRATTAMENTO ECONOMICO IN ATTIVITA' DI SERVIZI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 -&gt; SERVIZI">
            <text:p>APPALTI PUBBLICI DI LAVORI, SERVIZI E FORNITURE -&gt; LICITAZIONE PRIVATA -&gt; SERVIZ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RABINIERI">
            <text:p>CARABINIER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DUSTRIA -&gt; RISARCIMENTO DANNI">
            <text:p>INDUSTRIA -&gt; RISARCIMENTO DANNI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CCIA -&gt; LIMITI E DIVIETI DI CACCIA">
            <text:p>CACCIA -&gt; LIMITI E DIVIETI DI CACC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RISARCIMENTO DEL DANNO">
            <text:p>COMMERCIO, ARTIGIANATO -&gt; RISARCIMENTO DEL DAN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NAMMISSIBILE">
            <text:p>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RVIZI PUBBLICI -&gt; ALTRI">
            <text:p>SERVIZI PUBBLICI -&gt; ALTR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 -&gt; TRIBUTI LOCALI">
            <text:p>COMUNE E PROVINCIA -&gt; TRIBUTI LOCAL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CONOMICA E POPOLARE (O RESIDENZIALE PUBBLICA) -&gt; PROGRAMMI COSTRUTTIVI">
            <text:p>EDILIZIA ECONOMICA E POPOLARE (O RESIDENZIALE PUBBLICA) -&gt; PROGRAMMI COSTRUTTIV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CONOMICA E POPOLARE (O RESIDENZIALE PUBBLICA) -&gt; PROGRAMMI COSTRUTTIVI">
            <text:p>EDILIZIA ECONOMICA E POPOLARE (O RESIDENZIALE PUBBLICA) -&gt; PROGRAMMI COSTRUTTIV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 -&gt; SERVIZI">
            <text:p>APPALTI PUBBLICI DI LAVORI, SERVIZI E FORNITURE -&gt; LICITAZIONE PRIVATA -&gt; SERVIZ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DICHIARA IMPROCEDIBILE RICORSO INCIDENTALE">
            <text:p>DICHIARA IMPROCEDIBIL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RISARCIMENTO DEL DANNO">
            <text:p>ESECUZIONE DEL GIUDICATO -&gt; RISARCIMENTO DEL DAN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BANDO">
            <text:p>APPALTI PUBBLICI DI FORNITURE -&gt; BANDO</text:p>
          </table:table-cell>
          <table:table-cell office:value-type="string" office:string-value="DICHIARA IMPROCEDIBILE RICORSO INCIDENTALE">
            <text:p>DICHIARA IMPROCEDIBIL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ACCOGLIE RICORSO INCIDENTALE">
            <text:p>ACCOGLI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">
            <text:p>AMBIEN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">
            <text:p>COMMERCIO, ARTIGIANATO -&gt; ESERCIZIO COMMERCI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MPIEGATI CIVILI DELLO STATO">
            <text:p>PUBBLICO IMPIEGO -&gt; IMPIEGATI CIVILI DELLO STA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RABINIERI">
            <text:p>CARABINIER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RVIZI PUBBLICI -&gt; TRASPORTI">
            <text:p>SERVIZI PUBBLICI -&gt; TRASPORT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D URBANISTICA -&gt; ABUSI -&gt; CONDONO (ART.31 L.N. 47/1985 E SUCC. MOD.)">
            <text:p>EDILIZIA ED URBANISTICA -&gt; ABUSI -&gt; CONDONO (ART.31 L.N. 47/1985 E SUCC. MOD.)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PENITENZIARIA -&gt; ALTRO">
            <text:p>POLIZIA PENITENZIARIA -&gt; ALTRO</text:p>
          </table:table-cell>
          <table:table-cell office:value-type="string" office:string-value="DICHIARA L'INCOMPETENZA E INDICA IL TAR COMPETENTE">
            <text:p>DICHIARA L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PROVINCE -&gt; ALTRO">
            <text:p>CONCORSI -&gt; CONCORSI PROVINCE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QUINAMENTO -&gt; SMALTIMENTO DI RIFIUTI (DISCARICA,ETC.)">
            <text:p>INQUINAMENTO -&gt; SMALTIMENTO DI RIFIUTI (DISCARICA,ETC.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TURISMO -&gt; ALTRO">
            <text:p>TURISMO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MPIEGATI CIVILI DELLO STATO -&gt; TRATTAMENTO DI FINE RAPPORTO">
            <text:p>PUBBLICO IMPIEGO -&gt; IMPIEGATI CIVILI DELLO STATO -&gt; TRATTAMENTO DI FINE RAPPOR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LTRO">
            <text:p>AMBIENTE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OVINCE -&gt; CONSIGLIERE PROVINCIALE">
            <text:p>PROVINCE -&gt; CONSIGLIERE PROVINCIAL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ITTADINANZA -&gt; PERDITA">
            <text:p>CITTADINANZA -&gt; PERDIT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 -&gt; SERVIZI PUBBLICI (COSTIT.,ORG.NE,ATTIVITA')">
            <text:p>COMUNE E PROVINCIA -&gt; SERVIZI PUBBLICI (COSTIT.,ORG.NE,ATTIVITA')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">
            <text:p>AMBIENT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 E ARTIGIANATO -&gt; ORDINE DI CHIUSURA E CESSAZIONE ATTIVITÀ">
            <text:p>COMMERCIO E ARTIGIANATO -&gt; ORDINE DI CHIUSURA E CESSAZIONE ATTIVITÀ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IN PARTE DICHIARA INAMMISSIBILE E IN PARTE RESPINGE">
            <text:p>IN PARTE DICHIARA INAMMISSIBILE E IN PARTE 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OFESSIONI E MESTIERI -&gt; ABILITAZIONI ALL'ESERCIZIO">
            <text:p>PROFESSIONI E MESTIERI -&gt; ABILITAZIONI ALL'ESERCIZI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CONTRATTO">
            <text:p>APPALTI PUBBLICI DI SERVIZI -&gt; CONTRAT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RISARCIMENTO DANNI">
            <text:p>APPALTI SANITÀ -&gt; RISARCIMENTO DANNI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DICHIARA L'INCOMPETENZA E INDICA IL TAR COMPETENTE">
            <text:p>DICHIARA L'INCOMPETENZA E INDICA IL TAR COMPETENT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PROVINCE -&gt; GRADUATORIA">
            <text:p>CONCORSI -&gt; CONCORSI PROVINCE -&gt; GRADUATO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ALTRI ENTI">
            <text:p>CONCORSI -&gt; CONCORSI ALTRI ENT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 E ARTIGIANATO -&gt; ALTRO">
            <text:p>COMMERCIO E ARTIGIANATO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RVIZI PUBBLICI -&gt; SERVIZI SOCIO-ASSISTENZIALI">
            <text:p>SERVIZI PUBBLICI -&gt; SERVIZI SOCIO-ASSISTENZIAL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I -&gt; OCCUPAZIONE SUOLO PUBBLICO -&gt; PAGAMENTO CANONI">
            <text:p>COMUNI -&gt; OCCUPAZIONE SUOLO PUBBLICO -&gt; PAGAMENTO CAN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IOCHI, LOTTERIE E SCOMMESSE -&gt; APPARECCHI DA GIOCO">
            <text:p>GIOCHI, LOTTERIE E SCOMMESSE -&gt; APPARECCHI DA GIOC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REVOCA">
            <text:p>APPALTI PUBBLICI DI SERVIZI -&gt; REVOCA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LENZIO DELLA PUBBLICA AMMINISTRAZIONE -&gt; ANIMALI">
            <text:p>SILENZIO DELLA PUBBLICA AMMINISTRAZIONE -&gt; ANIMAL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DIRIGENTI">
            <text:p>PUBBLICO IMPIEGO -&gt; DIRIGENTI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OVINCE -&gt; ALTRO">
            <text:p>PROVINCE -&gt; ALTRO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OVINCE -&gt; ALTRO">
            <text:p>PROVINCE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IN PARTE DICHIARA INAMMISSIBILE E IN PARTE RESPINGE">
            <text:p>IN PARTE DICHIARA INAMMISSIBILE E IN PARTE 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ALTRO">
            <text:p>APPALTI PUBBLICI DI FORNITURE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PROVINCE -&gt; COMMISSIONE GIUDICATRICE">
            <text:p>CONCORSI -&gt; CONCORSI PROVINCE -&gt; COMMISSIONE GIUDICATRIC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NSEGNANTI SCUOLA MEDIA SUPERIORE">
            <text:p>PUBBLICO IMPIEGO -&gt; INSEGNANTI SCUOLA MEDIA SUPERIO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RISARCIMENTO DANNI">
            <text:p>EDILIZIA -&gt; RISARCIMENTO DANN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DICHIARA IMPROCEDIBILE RICORSO INCIDENTALE">
            <text:p>DICHIARA IMPROCEDIBIL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RISOLUZIONE">
            <text:p>APPALTI PUBBLICI DI SERVIZI -&gt; RISOLU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 -&gt; OPERE PUBBLICHE">
            <text:p>APPALTI PUBBLICI DI LAVORI, SERVIZI E FORNITURE -&gt; LICITAZIONE PRIVATA -&gt; OPERE PUBBLICH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A' -&gt; DICHIARAZIONE DI PUBBLICA UTILITA'">
            <text:p>ESPROPRIAZIONE PER PUBBLICA UTILITA' -&gt; DICHIARAZIONE DI PUBBLICA UTILITA'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MPIEGATI CIVILI DELLO STATO">
            <text:p>PUBBLICO IMPIEGO -&gt; IMPIEGATI CIVILI DELLO STAT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RISOLUZIONE">
            <text:p>APPALTI PUBBLICI DI SERVIZI -&gt; RISOLUZION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ECADENZA">
            <text:p>EDILIZIA -&gt; CONCESSIONE EDILIZIA E PERMESSO DI COSTRUIRE -&gt; DECADENZ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A' -&gt; DICHIARAZIONE DI PUBBLICA UTILITA'">
            <text:p>ESPROPRIAZIONE PER PUBBLICA UTILITA' -&gt; DICHIARAZIONE DI PUBBLICA UTILITA'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ROGRAMMA DI FABBRICAZIONE">
            <text:p>URBANISTICA -&gt; PROGRAMMA DI FABBR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 -&gt; BENI DEMANIALI E PATRIMONIALI">
            <text:p>COMUNE E PROVINCIA -&gt; BENI DEMANIALI E PATRIMONIAL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">
            <text:p>ISTRUZIONE PUBBLICA -&gt; SCUOLA PUBBLIC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CCIA -&gt; CALENDARIO VENATORIO">
            <text:p>CACCIA -&gt; CALENDARIO VENATORI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">
            <text:p>ISTRUZIONE PUBBLICA -&gt; SCUOLA PUBBLICA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MANIO E PATRIMONIO -&gt; RISARCIMENTO DANNI">
            <text:p>DEMANIO E PATRIMONIO -&gt; RISARCIMENTO DAN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LEZIONI -&gt; ELEZIONI PROVINCIALI -&gt; LISTE">
            <text:p>ELEZIONI -&gt; ELEZIONI PROVINCIALI -&gt; LIST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TERRITORIALE DI COORDINAMENTO">
            <text:p>URBANISTICA -&gt; PIANO TERRITORIALE DI COORDINAMENT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QUINAMENTO -&gt; ATMOSFERICO">
            <text:p>INQUINAMENTO -&gt; ATMOSFERIC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RVIZI PUBBLICI -&gt; TRASPORTI">
            <text:p>SERVIZI PUBBLICI -&gt; TRASPORT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">
            <text:p>AMBIENT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RISARCIMENTO DEL DANNO">
            <text:p>ESECUZIONE DEL GIUDICATO -&gt; RISARCIMENTO DEL DAN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OVINCE -&gt; ALTRO">
            <text:p>PROVINCE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COMUNI -&gt; ESCLUSIONE">
            <text:p>CONCORSI -&gt; CONCORSI COMUNI -&gt; ESCLUS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QUINAMENTO -&gt; SMALTIMENTO DI RIFIUTI (DISCARICA,ETC.)">
            <text:p>INQUINAMENTO -&gt; SMALTIMENTO DI RIFIUTI (DISCARICA,ETC.)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string" office:string-value="IN PARTE DICHIARA INAMMISSIBILE E IN PARTE DICHIARA IMPROCEDIBILE">
            <text:p>IN PARTE DICHIARA INAMMISSIBILE E IN PARTE 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CONOMICA E POPOLARE (O RESIDENZIALE PUBBLICA) -&gt; PROGRAMMI COSTRUTTIVI">
            <text:p>EDILIZIA ECONOMICA E POPOLARE (O RESIDENZIALE PUBBLICA) -&gt; PROGRAMMI COSTRUTTIV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ATENTE DI GUIDA -&gt; SOSPENSIONE">
            <text:p>PATENTE DI GUIDA -&gt; SOSPEN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BANDO">
            <text:p>APPALTI PUBBLICI DI LAVORI -&gt; BAND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RISARCIMENTO DEL DANNO">
            <text:p>ESECUZIONE DEL GIUDICATO -&gt; RISARCIMENTO DEL DANN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LENZIO DELLA PUBBLICA AMMINISTRAZIONE -&gt; POLIZIA PENITENZIARIA">
            <text:p>SILENZIO DELLA PUBBLICA AMMINISTRAZIONE -&gt; POLIZIA PENITENZIAR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ACCOGLIE RICORSO INCIDENTALE">
            <text:p>ACCOGLI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ATENTE DI GUIDA -&gt; GIUDIZIO DI IDONEITÀ">
            <text:p>PATENTE DI GUIDA -&gt; GIUDIZIO DI IDONEITÀ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 E ARTIGIANATO -&gt; ORARIO E CALENDARIO DI VENDITA">
            <text:p>COMMERCIO E ARTIGIANATO -&gt; ORARIO E CALENDARIO DI VENDIT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ITTADINANZA -&gt; PERDITA">
            <text:p>CITTADINANZA -&gt; PERDIT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LTRO">
            <text:p>AMBIENTE -&gt; ALTRO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I -&gt; OCCUPAZIONE SUOLO PUBBLICO">
            <text:p>COMUNI -&gt; OCCUPAZIONE SUOLO PUBBLIC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TRATTAMENTO ECONOMICO E INDENNITÀ -&gt; STIPENDIO">
            <text:p>PUBBLICO IMPIEGO -&gt; TRATTAMENTO ECONOMICO E INDENNITÀ -&gt; STIPENDIO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">
            <text:p>ISTRUZIONE PUBBLICA -&gt; SCUOLA PUBBLICA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string" office:string-value="IN PARTE DICHIARA INAMMISSIBILE E IN PARTE RESPINGE">
            <text:p>IN PARTE DICHIARA INAMMISSIBILE E IN PARTE 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LTRO">
            <text:p>AMBIENTE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SCUOLA ELEMENTARE (PRIMARIA)">
            <text:p>ISTRUZIONE PUBBLICA -&gt; SCUOLA PUBBLICA -&gt; SCUOLA ELEMENTARE (PRIMARIA)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UARDIA DI FINANZA -&gt; TRASFERIMENTO">
            <text:p>GUARDIA DI FINANZA -&gt; TRASFERI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DICHIARA L'INCOMPETENZA E INDICA IL TAR COMPETENTE">
            <text:p>DICHIARA L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ALTRO">
            <text:p>MILITARI -&gt; ALTR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OVINCE -&gt; ALTRO">
            <text:p>PROVINCE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INSEDIAMENTI PRODUTTIVI">
            <text:p>URBANISTICA -&gt; PIANO INSEDIAMENTI PRODUTTIV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REVISIONE PREZZI -&gt; ALTRO">
            <text:p>REVISIONE PREZZ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NQUADRAMENTO IN RUOLO">
            <text:p>PUBBLICO IMPIEGO -&gt; INQUADRAMENTO IN RUOLO</text:p>
          </table:table-cell>
          <table:table-cell office:value-type="string" office:string-value="IN PARTE DICHIARA INAMMISSIBILE E IN PARTE RESPINGE">
            <text:p>IN PARTE DICHIARA INAMMISSIBILE E IN PARTE 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BANDO">
            <text:p>APPALTI PUBBLICI DI FORNITURE -&gt; BAND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I -&gt; CONSIGLIO COMUNALE">
            <text:p>COMUNI -&gt; CONSIGLIO COMUNALE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GLIE NEI LIMITI PRECISATI IN MOTIVAZIONE">
            <text:p>ACCOGLIE NEI LIMITI PRECISAT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IN PARTE DICHIARA INAMMISSIBILE E IN PARTE RESPINGE">
            <text:p>IN PARTE DICHIARA INAMMISSIBILE E IN PARTE 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IMITERI -&gt; ALTRO">
            <text:p>CIMITERI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ROGRAMMA DI FABBRICAZIONE">
            <text:p>URBANISTICA -&gt; PROGRAMMA DI FABBRICAZIONE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MINISTERI -&gt; AMMISSIONE">
            <text:p>CONCORSI -&gt; CONCORSI MINISTERI -&gt; AMMISSION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SCUOLA DOCENTI -&gt; GRADUATORIA">
            <text:p>CONCORSI -&gt; CONCORSI SCUOLA DOCENTI -&gt; GRADUATORIA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DICHIARA DIFETTO DI GIURISDIZIONE NEI TERMINI ESPOSTI">
            <text:p>DICHIARA DIFETTO DI GIURISDIZIONE NEI TERMINI ESPOSTI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NTI PUBBLICI -&gt; ALTRO">
            <text:p>ENTI PUBBLIC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LENZIO DELLA PUBBLICA AMMINISTRAZIONE -&gt; ANIMALI">
            <text:p>SILENZIO DELLA PUBBLICA AMMINISTRAZIONE -&gt; ANIMAL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UARDIA DI FINANZA -&gt; TRASFERIMENTO">
            <text:p>GUARDIA DI FINANZA -&gt; TRASFERIMENT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DIRIGENTI">
            <text:p>PUBBLICO IMPIEGO -&gt; DIRIGENT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IN PARTE DICHIARA INAMMISSIBILE E IN PARTE RESPINGE">
            <text:p>IN PARTE DICHIARA INAMMISSIBILE E IN PARTE 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ALTRO">
            <text:p>APPALTI PUBBLICI DI FORNITURE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DI STATO -&gt; STATO GIURIDICO">
            <text:p>POLIZIA DI STATO -&gt; STATO GIURIDIC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RISOLUZIONE">
            <text:p>APPALTI PUBBLICI DI SERVIZI -&gt; RISOLUZION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RISARCIMENTO DEL DANNO">
            <text:p>APPALTI PUBBLICI DI LAVORI, SERVIZI E FORNITURE -&gt; RISARCIMENTO DEL DAN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TRIBUTI DI CONCESSIONE">
            <text:p>EDILIZIA -&gt; CONCESSIONE EDILIZIA E PERMESSO DI COSTRUIRE -&gt; CONTRIBUTI DI CONCES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DICHIARA L''INCOMPETENZA E INDICA IL TAR COMPETENTE">
            <text:p>DICHIARA L'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PETTACOLO -&gt; CONTRIBUTI">
            <text:p>SPETTACOLO -&gt; CONTRIBUT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QUINAMENTO -&gt; ACUSTICO">
            <text:p>INQUINAMENTO -&gt; ACUSTIC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">
            <text:p>AMBIEN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RABINIERI">
            <text:p>CARABINIER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 -&gt; CONSIGLIO COMUNALE E PROVINCIALE (SCIOGL.,SOSP.,ETC.)">
            <text:p>COMUNE E PROVINCIA -&gt; CONSIGLIO COMUNALE E PROVINCIALE (SCIOGL.,SOSP.,ETC.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RABINIERI">
            <text:p>CARABINIER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RABINIERI">
            <text:p>CARABINIER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CCIA -&gt; CALENDARIO VENATORIO">
            <text:p>CACCIA -&gt; CALENDARIO VENATORI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NSEGNANTI SCUOLA MEDIA SUPERIORE">
            <text:p>PUBBLICO IMPIEGO -&gt; INSEGNANTI SCUOLA MEDIA SUPERIOR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D URBANISTICA -&gt; CONCESSIONE EDILIZIA -&gt; SILENZO ASSENSO">
            <text:p>EDILIZIA ED URBANISTICA -&gt; CONCESSIONE EDILIZIA -&gt; SILENZO ASSENS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PPALTI MENSA">
            <text:p>APPALTI PUBBLICI DI SERVIZI -&gt; APPALTI MENS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QUINAMENTO -&gt; SMALTIMENTO DI RIFIUTI (DISCARICA,ETC.)">
            <text:p>INQUINAMENTO -&gt; SMALTIMENTO DI RIFIUTI (DISCARICA,ETC.)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TRASPORTI">
            <text:p>AUTORIZZAZIONI E CONCESSIONI -&gt; TRASPORTI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MINISTERI -&gt; ESCLUSIONE">
            <text:p>CONCORSI -&gt; CONCORSI MINISTERI -&gt; ESCLUS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DICHIARA L'INCOMPETENZA E INDICA IL TAR COMPETENTE">
            <text:p>DICHIARA L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string" office:string-value="DICHIARA L'INCOMPETENZA E INDICA IL TAR COMPETENTE">
            <text:p>DICHIARA L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 -&gt; SERVIZI PUBBLICI (COSTIT.,ORG.NE,ATTIVITA')">
            <text:p>COMUNE E PROVINCIA -&gt; SERVIZI PUBBLICI (COSTIT.,ORG.NE,ATTIVITA'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">
            <text:p>AMBIENT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DICHIARA IMPROCEDIBILE RICORSO INCIDENTALE">
            <text:p>DICHIARA IMPROCEDIBIL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IMITERI -&gt; CONCESSIONE DI AREE CIMITERIALI">
            <text:p>CIMITERI -&gt; CONCESSIONE DI AREE CIMITERIAL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string" office:string-value="IN PARTE DICHIARA INAMMISSIBILE E IN PARTE RESPINGE">
            <text:p>IN PARTE DICHIARA INAMMISSIBILE E IN PARTE 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SCUOLA ELEMENTARE (PRIMARIA)">
            <text:p>ISTRUZIONE PUBBLICA -&gt; SCUOLA PUBBLICA -&gt; SCUOLA ELEMENTARE (PRIMARIA)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NTI PUBBLICI -&gt; ATTIVITÀ">
            <text:p>ENTI PUBBLICI -&gt; ATTIVITÀ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I -&gt; OCCUPAZIONE SUOLO PUBBLICO -&gt; CONCESSIONE">
            <text:p>COMUNI -&gt; OCCUPAZIONE SUOLO PUBBLICO -&gt; CONCESS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">
            <text:p>COMMERCIO, ARTIGIANATO -&gt; ESERCIZIO COMMERCIAL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NIVERSITÀ -&gt; DOTTORATO DI RICERCA">
            <text:p>UNIVERSITÀ -&gt; DOTTORATO DI RICERC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OVINCE -&gt; ALTRO">
            <text:p>PROVINCE -&gt; ALTRO</text:p>
          </table:table-cell>
          <table:table-cell office:value-type="string" office:string-value="RENDE I CHIARIMENTI DI CUI IN MOTIVAZIONE">
            <text:p>RENDE I CHIARIMENTI DI CU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ROGRAMMA DI FABBRICAZIONE">
            <text:p>URBANISTICA -&gt; PROGRAMMA DI FABBRICAZION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DUSTRIA -&gt; ALTRO">
            <text:p>INDUSTRI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TRATTAMENTO DI FINE RAPPORTO">
            <text:p>PUBBLICO IMPIEGO -&gt; TRATTAMENTO DI FINE RAPPOR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I -&gt; REGOLAMENTI COMUNALI">
            <text:p>COMUNI -&gt; REGOLAMENTI COMUNAL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NIVERSITÀ -&gt; STUDENTI">
            <text:p>UNIVERSITÀ -&gt; STUDENT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DICHIARA IMPROCEDIBILE RICORSO INCIDENTALE">
            <text:p>DICHIARA IMPROCEDIBIL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BENI CULTURALI -&gt; DICHIARAZIONE DI INTERESSE CULTURALE">
            <text:p>BENI CULTURALI -&gt; DICHIARAZIONE DI INTERESSE CULTUR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RESPINGE">
            <text:p>RESPING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NIVERSITÀ -&gt; PROFESSORI UNIVERSITARI">
            <text:p>UNIVERSITÀ -&gt; PROFESSORI UNIVERSITAR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ITTADINANZA -&gt; ALTRO">
            <text:p>CITTADINANZ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ECADENZA">
            <text:p>EDILIZIA -&gt; CONCESSIONE EDILIZIA E PERMESSO DI COSTRUIRE -&gt; DECADEN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RABINIERI -&gt; ALTRO">
            <text:p>CARABINIERI -&gt; ALTRO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PROVINCE -&gt; GRADUATORIA">
            <text:p>CONCORSI -&gt; CONCORSI PROVINCE -&gt; GRADUATOR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QUINAMENTO -&gt; LAVORAZIONI E INDUSTRIE INSALUBRI">
            <text:p>INQUINAMENTO -&gt; LAVORAZIONI E INDUSTRIE INSALUBRI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RISOLUZIONE">
            <text:p>APPALTI PUBBLICI DI SERVIZI -&gt; RISOLU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MPIEGATI CIVILI DELLO STATO">
            <text:p>PUBBLICO IMPIEGO -&gt; IMPIEGATI CIVILI DELLO STA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A' -&gt; OCCUPAZIONE TEMPORANEA E D'URGENZA">
            <text:p>ESPROPRIAZIONE PER PUBBLICA UTILITA' -&gt; OCCUPAZIONE TEMPORANEA E D'URGEN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RABINIERI -&gt; INDENNITÀ">
            <text:p>CARABINIERI -&gt; INDENNITÀ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VITTIME DEL DOVERE">
            <text:p>VITTIME DEL DOVE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TRASPORTI">
            <text:p>AUTORIZZAZIONI E CONCESSIONI -&gt; TRASPORT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MANIO STATALE, REGIONALE -&gt; ALIENAZIONE">
            <text:p>DEMANIO STATALE, REGIONALE -&gt; ALIENAZION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RISARCIMENTO DANNI">
            <text:p>EDILIZIA -&gt; RISARCIMENTO DAN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">
            <text:p>AMBIENT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MANIO STATALE, REGIONALE -&gt; ALIENAZIONE">
            <text:p>DEMANIO STATALE, REGIONALE -&gt; ALIENAZIONE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">
            <text:p>AMBIEN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SCUOLA ELEMENTARE (PRIMARIA)">
            <text:p>ISTRUZIONE PUBBLICA -&gt; SCUOLA PUBBLICA -&gt; SCUOLA ELEMENTARE (PRIMARIA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MPIEGATI DEL SERVIZIO SANITARIO NAZIONALE">
            <text:p>PUBBLICO IMPIEGO -&gt; IMPIEGATI DEL SERVIZIO SANITARIO NAZION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CONOMICA E POPOLARE (O RESIDENZIALE PUBBLICA) -&gt; PROGRAMMI COSTRUTTIVI">
            <text:p>EDILIZIA ECONOMICA E POPOLARE (O RESIDENZIALE PUBBLICA) -&gt; PROGRAMMI COSTRUTTIVI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QUINAMENTO -&gt; IDRICO">
            <text:p>INQUINAMENTO -&gt; IDRIC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RISARCIMENTO DANNI">
            <text:p>APPALTI PUBBLICI DI LAVORI -&gt; RISARCIMENTO DAN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CCIA -&gt; CALENDARIO VENATORIO">
            <text:p>CACCIA -&gt; CALENDARIO VENATORI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BANDO">
            <text:p>APPALTI PUBBLICI DI FORNITURE -&gt; BAND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MANIO STATALE, REGIONALE -&gt; ALIENAZIONE">
            <text:p>DEMANIO STATALE, REGIONALE -&gt; ALIENAZ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TRASPORTI">
            <text:p>AUTORIZZAZIONI E CONCESSIONI -&gt; TRASPORT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CCIA -&gt; CALENDARIO VENATORIO">
            <text:p>CACCIA -&gt; CALENDARIO VENATORI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 -&gt; CONTROLLI SUGLI ATTI">
            <text:p>COMUNE E PROVINCIA -&gt; CONTROLLI SUGLI ATTI</text:p>
          </table:table-cell>
          <table:table-cell office:value-type="string" office:string-value="DICHIARA DIFETTO DI GIURISDIZIONE NEI TERMINI ESPOSTI">
            <text:p>DICHIARA DIFETTO DI GIURISDIZIONE NEI TERMINI ESPOS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VINCOLO PAESAGGISTICO -&gt; VALUTAZIONE DI IMPATTO AMBIENTALE">
            <text:p>AMBIENTE -&gt; VINCOLO PAESAGGISTICO -&gt; VALUTAZIONE DI IMPATTO AMBIENT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ACCOGLIE RICORSO INCIDENTALE">
            <text:p>ACCOGLI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ORARIO E CALENDARIO DI VENDITA">
            <text:p>COMMERCIO, ARTIGIANATO -&gt; ORARIO E CALENDARIO DI VENDIT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 -&gt; SERVIZI">
            <text:p>APPALTI PUBBLICI DI LAVORI, SERVIZI E FORNITURE -&gt; LICITAZIONE PRIVATA -&gt; SERVIZ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">
            <text:p>AMBIENTE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RIFIUTI -&gt; DISCARICHE">
            <text:p>RIFIUTI -&gt; DISCARICH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ITTADINANZA -&gt; PERDITA">
            <text:p>CITTADINANZA -&gt; PERDIT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PARCHI E RISERVE NATURALI">
            <text:p>AMBIENTE -&gt; PARCHI E RISERVE NATURAL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NON LIQUIDA IL COMPENSO">
            <text:p>NON 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TURISMO -&gt; ALTRO">
            <text:p>TURISMO -&gt; ALTR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PENITENZIARIA -&gt; ALTRO">
            <text:p>POLIZIA PENITENZIARI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 RICORSO INCIDENTALE">
            <text:p>RESPING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DICHIARA LA PROPRIA INCOMPETENZA PER TERRITORIO">
            <text:p>DICHIARA LA PROPRIA INCOMPETENZA PER TERRITOR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IANO NAZIONALE DI RIPRESA E RESILIENZA (PNRR) -&gt; FERROVIE, TRANVIE, FILOVIE">
            <text:p>PIANO NAZIONALE DI RIPRESA E RESILIENZA (PNRR) -&gt; FERROVIE, TRANVIE, FILOVIE</text:p>
          </table:table-cell>
          <table:table-cell office:value-type="string" office:string-value="DICHIARA L'INCOMPETENZA E INDICA IL TAR COMPETENTE">
            <text:p>DICHIARA L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string" office:string-value="DICHIARA L'INCOMPETENZA E INDICA IL TAR COMPETENTE">
            <text:p>DICHIARA L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IMPROCEDIBILE PER SOPRAVVENUTA CARENZA D'INTERESSE">
            <text:p>IMPROCEDIBILE PER SOPRAVVENUTA CARENZA D'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PROVINCE">
            <text:p>CONCORSI -&gt; CONCORSI PROVINCE</text:p>
          </table:table-cell>
          <table:table-cell office:value-type="string" office:string-value="IN PARTE DICHIARA INAMMISSIBILE E IN PARTE RESPINGE">
            <text:p>IN PARTE DICHIARA INAMMISSIBILE E IN PARTE 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">
            <text:p>ISTRUZIONE PUBBLICA -&gt; SCUOLA PUBBLIC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ANNULLAMENTO GARA">
            <text:p>APPALTI PUBBLICI DI FORNITURE -&gt; ANNULLAMENTO GAR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DICHIARA L'INCOMPETENZA E INDICA IL TAR COMPETENTE">
            <text:p>DICHIARA L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I -&gt; CONSIGLIO COMUNALE">
            <text:p>COMUNI -&gt; CONSIGLIO COMUNAL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PROVINCE -&gt; GRADUATORIA">
            <text:p>CONCORSI -&gt; CONCORSI PROVINCE -&gt; GRADUATOR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NERGIA ELETTRICA -&gt; ALTRO">
            <text:p>ENERGIA ELETTRIC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RIVATA">
            <text:p>ISTRUZIONE PUBBLICA -&gt; SCUOLA PRIVAT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IMPROCEDIBILE PER SOPRAVVENUTA CARENZA D'INTERESSE">
            <text:p>IMPROCEDIBILE PER SOPRAVVENUTA CARENZA D'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FARMACIA -&gt; ALTRO">
            <text:p>FARMACIA -&gt; ALTR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">
            <text:p>ISTRUZIONE PUBBLICA -&gt; SCUOLA PUBBLIC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">
            <text:p>COMMERCIO, ARTIGIANATO -&gt; ESERCIZIO COMMERCIAL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RISARCIMENTO DEL DANNO">
            <text:p>APPALTI PUBBLICI DI LAVORI, SERVIZI E FORNITURE -&gt; RISARCIMENTO DEL DAN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ACCOGLIE RICORSO INCIDENTALE">
            <text:p>ACCOGLI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STATO GIURIDICO">
            <text:p>MILITARI -&gt; STATO GIURIDIC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QUINAMENTO -&gt; ATMOSFERICO">
            <text:p>INQUINAMENTO -&gt; ATMOSFERIC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AGISTRATI ORDINARI -&gt; ALTRO">
            <text:p>MAGISTRATI ORDINAR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TRATTATIVA PRIVATA">
            <text:p>APPALTI PUBBLICI DI LAVORI, SERVIZI E FORNITURE -&gt; TRATTATIVA PRIVAT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 -&gt; SERVIZI">
            <text:p>APPALTI PUBBLICI DI LAVORI, SERVIZI E FORNITURE -&gt; LICITAZIONE PRIVATA -&gt; SERVIZ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A' -&gt; DICHIARAZIONE DI PUBBLICA UTILITA'">
            <text:p>ESPROPRIAZIONE PER PUBBLICA UTILITA' -&gt; DICHIARAZIONE DI PUBBLICA UTILITA'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A' -&gt; DICHIARAZIONE DI PUBBLICA UTILITA'">
            <text:p>ESPROPRIAZIONE PER PUBBLICA UTILITA' -&gt; DICHIARAZIONE DI PUBBLICA UTILITA'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CCIA -&gt; REGOLAMENTI">
            <text:p>CACCIA -&gt; REGOLAMENT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APPALTO CONCORSO -&gt; OPERE PUBBLICHE">
            <text:p>APPALTI PUBBLICI DI LAVORI, SERVIZI E FORNITURE -&gt; APPALTO CONCORSO -&gt; OPERE PUBBLICHE</text:p>
          </table:table-cell>
          <table:table-cell office:value-type="string" office:string-value="RESPINGE RICORSO INCIDENTALE">
            <text:p>RESPING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LEZIONI -&gt; RISARCIMENTO DANNI">
            <text:p>ELEZIONI -&gt; RISARCIMENTO DAN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RIFIUTI -&gt; ALTRO">
            <text:p>RIFIUTI -&gt; ALTR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DI STATO -&gt; STATO GIURIDICO">
            <text:p>POLIZIA DI STATO -&gt; STATO GIURIDIC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REVOCA INCARICO COMMISSARIO AD ACTA">
            <text:p>REVOCA INCARICO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DICHIARA IMPROCEDIBILE RICORSO INCIDENTALE">
            <text:p>DICHIARA IMPROCEDIBIL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RISARCIMENTO DEL DANNO">
            <text:p>COMMERCIO, ARTIGIANATO -&gt; RISARCIMENTO DEL DAN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TRASPORTI">
            <text:p>AUTORIZZAZIONI E CONCESSIONI -&gt; TRASPORT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MPIEGATI CIVILI DELLO STATO -&gt; STATO GIUR. (TRASF.,CONGEDI,ESTINZ. RAPPORTO,ETC.)">
            <text:p>PUBBLICO IMPIEGO -&gt; IMPIEGATI CIVILI DELLO STATO -&gt; STATO GIUR. (TRASF.,CONGEDI,ESTINZ. RAPPORTO,ETC.)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string" office:string-value="RIUNISCE">
            <text:p>RIUNISC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">
            <text:p>AMBIENT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CONOMICA E POPOLARE (O RESIDENZIALE PUBBLICA) -&gt; CONTRIBUTI E AGEVOLAZIONI">
            <text:p>EDILIZIA ECONOMICA E POPOLARE (O RESIDENZIALE PUBBLICA) -&gt; CONTRIBUTI E AGEVOLAZIO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LOTTO, LOTTERIE, GIUOCHI">
            <text:p>AUTORIZZAZIONI E CONCESSIONI -&gt; LOTTO, LOTTERIE, GIUOCH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PPALTI MENSA">
            <text:p>APPALTI PUBBLICI DI SERVIZI -&gt; APPALTI MENSA</text:p>
          </table:table-cell>
          <table:table-cell office:value-type="string" office:string-value="RESPINGE RICORSO INCIDENTALE">
            <text:p>RESPING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L'INCOMPETENZA E INDICA IL TAR COMPETENTE">
            <text:p>DICHIARA L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NIMALI -&gt; ALTRO">
            <text:p>ANIMAL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L'INCOMPETENZA E INDICA IL TAR COMPETENTE">
            <text:p>DICHIARA L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LTRO">
            <text:p>AMBIENTE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RIVATA">
            <text:p>ISTRUZIONE PUBBLICA -&gt; SCUOLA PRIVATA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REVISIONE PREZZI -&gt; ALTRO">
            <text:p>REVISIONE PREZZI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IUNISCE">
            <text:p>RIUNISC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CQUE (TUTELA DELLE)">
            <text:p>AMBIENTE -&gt; ACQUE (TUTELA DELLE)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UARDIA DI FINANZA -&gt; PROCEDIMENTO DISCIPLINARE">
            <text:p>GUARDIA DI FINANZA -&gt; PROCEDIMENTO DISCIPLINA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 E ARTIGIANATO -&gt; ORDINE DI CHIUSURA E CESSAZIONE ATTIVITÀ">
            <text:p>COMMERCIO E ARTIGIANATO -&gt; ORDINE DI CHIUSURA E CESSAZIONE ATTIVITÀ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OFESSIONI E MESTIERI -&gt; ABILITAZIONI ALL'ESERCIZIO">
            <text:p>PROFESSIONI E MESTIERI -&gt; ABILITAZIONI ALL'ESERCIZI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CONOMICA E POPOLARE (O RESIDENZIALE PUBBLICA) -&gt; ALTRO">
            <text:p>EDILIZIA ECONOMICA E POPOLARE (O RESIDENZIALE PUBBLICA)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LTRO">
            <text:p>AMBIENTE -&gt; ALTRO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TURISMO -&gt; CONTRIBUTI">
            <text:p>TURISMO -&gt; CONTRIBUT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ONOPOLI E DAZI -&gt; RIVENDITA GENERI DI MONOPOLIO">
            <text:p>MONOPOLI E DAZI -&gt; RIVENDITA GENERI DI MONOPOLIO</text:p>
          </table:table-cell>
          <table:table-cell office:value-type="string" office:string-value="DICHIARA L'INCOMPETENZA E INDICA IL TAR COMPETENTE">
            <text:p>DICHIARA L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PENITENZIARIA -&gt; INFERMITÀ, LESIONI ED EQUO INDENNIZZO">
            <text:p>POLIZIA PENITENZIARIA -&gt; INFERMITÀ, LESIONI ED EQUO INDENNIZZ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RVIZI PUBBLICI -&gt; SERVIZI SOCIO-ASSISTENZIALI">
            <text:p>SERVIZI PUBBLICI -&gt; SERVIZI SOCIO-ASSISTENZIALI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ROGRAMMA DI FABBRICAZIONE">
            <text:p>URBANISTICA -&gt; PROGRAMMA DI FABBRICAZIONE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VALUTAZIONE">
            <text:p>MILITARI -&gt; VALUT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MENTO GIUDIZIARIO -&gt; ALTRO">
            <text:p>ORDINAMENTO GIUDIZIARIO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ALTRO">
            <text:p>MILITARI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IOCHI, LOTTERIE E SCOMMESSE -&gt; APPARECCHI DA GIOCO">
            <text:p>GIOCHI, LOTTERIE E SCOMMESSE -&gt; APPARECCHI DA GIOCO</text:p>
          </table:table-cell>
          <table:table-cell office:value-type="string" office:string-value="IN PARTE DICHIARA INAMMISSIBILE E IN PARTE RESPINGE">
            <text:p>IN PARTE DICHIARA INAMMISSIBILE E IN PARTE 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LENZIO DELLA PUBBLICA AMMINISTRAZIONE -&gt; CIRCOLAZIONE STRADALE">
            <text:p>SILENZIO DELLA PUBBLICA AMMINISTRAZIONE -&gt; CIRCOLAZIONE STRAD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TRIBUTI DI CONCESSIONE">
            <text:p>EDILIZIA -&gt; CONCESSIONE EDILIZIA E PERMESSO DI COSTRUIRE -&gt; CONTRIBUTI DI CONCESS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RISARCIMENTO DANNI">
            <text:p>PUBBLICO IMPIEGO -&gt; RISARCIMENTO DANNI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