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17">
            <text:p>2024-05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7-05-22">
            <text:p>2017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26">
            <text:p>2024-11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12-06">
            <text:p>2021-12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2">
            <text:p>2019-06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31">
            <text:p>2017-01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31">
            <text:p>2021-03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3">
            <text:p>2025-07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3-04-22">
            <text:p>2023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7">
            <text:p>2025-06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8">
            <text:p>2025-10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25">
            <text:p>2023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1">
            <text:p>2022-0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1">
            <text:p>2023-10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3">
            <text:p>2024-07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0">
            <text:p>2018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20">
            <text:p>2025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8">
            <text:p>2018-02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24">
            <text:p>2017-05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1">
            <text:p>2022-02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8">
            <text:p>2017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3">
            <text:p>2023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0">
            <text:p>2024-10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06">
            <text:p>2024-11-0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7-12">
            <text:p>2017-07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10">
            <text:p>2018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28">
            <text:p>2018-02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23">
            <text:p>2018-05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3">
            <text:p>2023-07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6">
            <text:p>2017-07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8">
            <text:p>2020-07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0">
            <text:p>2023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5-23">
            <text:p>2023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11">
            <text:p>2022-02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11">
            <text:p>2022-02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7">
            <text:p>2025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15">
            <text:p>2021-07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5">
            <text:p>2025-03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22">
            <text:p>2023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8">
            <text:p>2017-06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31">
            <text:p>2020-08-3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2-28">
            <text:p>2017-02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7-11">
            <text:p>2017-07-1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0">
            <text:p>2024-07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07">
            <text:p>2022-09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2">
            <text:p>2025-0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14">
            <text:p>2017-06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10">
            <text:p>2019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8">
            <text:p>2023-06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07">
            <text:p>2023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04">
            <text:p>2025-02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21">
            <text:p>2024-02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8">
            <text:p>2025-0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5">
            <text:p>2024-0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7">
            <text:p>2024-11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9">
            <text:p>2025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9">
            <text:p>2024-11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31">
            <text:p>2023-05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6">
            <text:p>2018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2">
            <text:p>2023-06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8">
            <text:p>2020-04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0">
            <text:p>2024-04-1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1">
            <text:p>2025-01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2">
            <text:p>2023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5-09">
            <text:p>2018-05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4">
            <text:p>2025-02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7">
            <text:p>2025-06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7">
            <text:p>2025-07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9">
            <text:p>2025-03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4-05-20">
            <text:p>2024-05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1">
            <text:p>2017-11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05">
            <text:p>2018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8">
            <text:p>2020-10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06">
            <text:p>2022-04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5-01-17">
            <text:p>2025-0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9">
            <text:p>2017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21">
            <text:p>2023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9">
            <text:p>2023-03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7">
            <text:p>2023-11-0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20">
            <text:p>2021-10-2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13">
            <text:p>2024-1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3">
            <text:p>2024-05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4">
            <text:p>2022-11-1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7">
            <text:p>2019-05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3">
            <text:p>2025-07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8">
            <text:p>2017-02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27">
            <text:p>2023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24">
            <text:p>2018-01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08">
            <text:p>2023-11-0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1">
            <text:p>2025-01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23">
            <text:p>2024-01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06">
            <text:p>2025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05">
            <text:p>2025-02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03">
            <text:p>2022-10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08">
            <text:p>2023-02-0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6">
            <text:p>2021-07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4">
            <text:p>2018-12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3">
            <text:p>2021-01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11-12">
            <text:p>2024-1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7">
            <text:p>2020-05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04">
            <text:p>2024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2">
            <text:p>2025-04-0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2">
            <text:p>2025-10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29">
            <text:p>2024-10-2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06">
            <text:p>2019-03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20">
            <text:p>2020-05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9">
            <text:p>2017-03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05">
            <text:p>2025-11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25">
            <text:p>2025-06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7">
            <text:p>2023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3">
            <text:p>2025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9">
            <text:p>2024-07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13">
            <text:p>2025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9">
            <text:p>2021-06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1">
            <text:p>2024-01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0">
            <text:p>2024-0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08">
            <text:p>2017-03-0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5">
            <text:p>2023-0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6-14">
            <text:p>2023-06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8">
            <text:p>2024-05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11">
            <text:p>2024-09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9">
            <text:p>2023-04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7">
            <text:p>2021-11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06">
            <text:p>2017-09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1-07">
            <text:p>2017-11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05">
            <text:p>2019-11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9">
            <text:p>2019-10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06">
            <text:p>2019-11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9">
            <text:p>2023-03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7">
            <text:p>2019-02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0-23">
            <text:p>2025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5-13">
            <text:p>2020-05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1">
            <text:p>2024-12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24">
            <text:p>2023-05-2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2-14">
            <text:p>2023-1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8">
            <text:p>2025-01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29">
            <text:p>2024-02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14">
            <text:p>2025-05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15">
            <text:p>2025-10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5-08">
            <text:p>2018-05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20">
            <text:p>2019-02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04">
            <text:p>2020-06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08">
            <text:p>2023-03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12">
            <text:p>2023-07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1-20">
            <text:p>2024-11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9">
            <text:p>2023-10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5">
            <text:p>2025-04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25">
            <text:p>2024-06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07">
            <text:p>2024-05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2">
            <text:p>2025-11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3">
            <text:p>2025-0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6-19">
            <text:p>2025-06-1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24">
            <text:p>2024-10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25">
            <text:p>2017-10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19">
            <text:p>2018-12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6-17">
            <text:p>2025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0-05">
            <text:p>2021-10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0">
            <text:p>2019-04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10">
            <text:p>2021-02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12">
            <text:p>2021-07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07">
            <text:p>2018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17">
            <text:p>2024-01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1">
            <text:p>2024-05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27">
            <text:p>2022-07-2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3">
            <text:p>2025-07-0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26">
            <text:p>2023-07-2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5">
            <text:p>2023-07-0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17">
            <text:p>2023-05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6">
            <text:p>2021-01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21">
            <text:p>2018-11-2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05">
            <text:p>2020-02-0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1">
            <text:p>2020-1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9">
            <text:p>2023-03-2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30">
            <text:p>2019-01-3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01-12">
            <text:p>2017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5">
            <text:p>2021-02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9">
            <text:p>2020-02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2">
            <text:p>2020-04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12-12">
            <text:p>2022-12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3">
            <text:p>2024-07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2-13">
            <text:p>2023-12-13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11-06">
            <text:p>2023-11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24">
            <text:p>2021-11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7-02">
            <text:p>2025-07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9">
            <text:p>2025-05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13">
            <text:p>2022-04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4-18">
            <text:p>2018-04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20">
            <text:p>2019-11-2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12">
            <text:p>2025-03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1">
            <text:p>2018-07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13">
            <text:p>2025-11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15">
            <text:p>2025-0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1">
            <text:p>2025-06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5">
            <text:p>2021-12-1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0-18">
            <text:p>2023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06">
            <text:p>2023-09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9">
            <text:p>2022-03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4-19">
            <text:p>2018-04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18">
            <text:p>2022-05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8-05-22">
            <text:p>2018-05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05">
            <text:p>2017-04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02">
            <text:p>2019-10-0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7-23">
            <text:p>2025-07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3-29">
            <text:p>2023-03-2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2">
            <text:p>2022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24">
            <text:p>2021-03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1-27">
            <text:p>2025-11-27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3">
            <text:p>2020-09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04">
            <text:p>2024-07-0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30">
            <text:p>2024-10-30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1">
            <text:p>2017-10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7-11">
            <text:p>2024-07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05">
            <text:p>2024-06-0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24">
            <text:p>2018-10-2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09">
            <text:p>2025-04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1-24">
            <text:p>2024-01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2">
            <text:p>2021-06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3-13">
            <text:p>2019-03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19-05-03">
            <text:p>2019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P SPECIALE ELETTORALE">
            <text:p>UP SPECIALE ELETTORALE</text:p>
          </table:table-cell>
          <table:table-cell office:value-type="string" office:string-value="2020-08-28">
            <text:p>2020-08-2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2-06">
            <text:p>2019-02-0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0-23">
            <text:p>2019-10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07">
            <text:p>2020-10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08">
            <text:p>2021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21">
            <text:p>2022-06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3">
            <text:p>2022-12-1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1">
            <text:p>2020-12-1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27">
            <text:p>2021-01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13">
            <text:p>2024-03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5-09">
            <text:p>2024-05-0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1-16">
            <text:p>2024-01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0-25">
            <text:p>2022-10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04">
            <text:p>2024-04-0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7-07">
            <text:p>2021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06">
            <text:p>2021-10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14">
            <text:p>2024-02-1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9">
            <text:p>2025-01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7-08">
            <text:p>2025-07-0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1-06">
            <text:p>2018-11-0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6">
            <text:p>2017-12-0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04">
            <text:p>2022-05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11">
            <text:p>2019-07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12">
            <text:p>2020-0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15">
            <text:p>2017-02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5">
            <text:p>2022-01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22">
            <text:p>2017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2-13">
            <text:p>2019-02-1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03">
            <text:p>2019-12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2-24">
            <text:p>2021-02-2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09">
            <text:p>2021-02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6-18">
            <text:p>2021-06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0-19">
            <text:p>2021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0-19">
            <text:p>2022-10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23">
            <text:p>2022-11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2">
            <text:p>2022-01-1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6">
            <text:p>2022-07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06">
            <text:p>2018-06-0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9-26">
            <text:p>2018-09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5">
            <text:p>2022-07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1-19">
            <text:p>2019-11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8">
            <text:p>2020-11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6-19">
            <text:p>2024-06-1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6-10">
            <text:p>2020-06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3-03-21">
            <text:p>2023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07">
            <text:p>2018-11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04">
            <text:p>2025-06-04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03">
            <text:p>2025-12-0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06">
            <text:p>2024-03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1">
            <text:p>2025-12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0">
            <text:p>2024-03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9-24">
            <text:p>2025-09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7">
            <text:p>2024-12-1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8">
            <text:p>2024-12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2-19">
            <text:p>2025-02-1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1-12">
            <text:p>2021-01-1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3">
            <text:p>2021-04-1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08">
            <text:p>2021-09-0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7-26">
            <text:p>2017-07-2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7-07">
            <text:p>2022-07-0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5-11">
            <text:p>2022-05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05">
            <text:p>2019-06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6-19">
            <text:p>2019-06-1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22">
            <text:p>2019-05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7-24">
            <text:p>2019-07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9-20">
            <text:p>2017-09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11">
            <text:p>2021-05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2-14">
            <text:p>2022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11">
            <text:p>2022-01-1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12">
            <text:p>2022-10-1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8">
            <text:p>2019-09-18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10-03">
            <text:p>2018-10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5-06">
            <text:p>2020-05-0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29">
            <text:p>2020-04-29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9-26">
            <text:p>2024-09-2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5-22">
            <text:p>2024-05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21">
            <text:p>2025-01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8-02-21">
            <text:p>2018-02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8">
            <text:p>2025-05-2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0-17">
            <text:p>2024-10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0-09">
            <text:p>2025-10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1-09">
            <text:p>2025-01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6">
            <text:p>2023-07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03">
            <text:p>2025-04-0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1">
            <text:p>2021-09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03">
            <text:p>2021-11-0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3-28">
            <text:p>2018-03-2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01">
            <text:p>2021-12-0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11">
            <text:p>2017-01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25">
            <text:p>2019-09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31">
            <text:p>2017-05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08">
            <text:p>2022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28">
            <text:p>2020-01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3-04">
            <text:p>2020-03-0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17">
            <text:p>2020-06-1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09">
            <text:p>2020-09-0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6-23">
            <text:p>2021-06-2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6-18">
            <text:p>2025-06-1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2-16">
            <text:p>2020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0-05">
            <text:p>2023-10-0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22">
            <text:p>2022-11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07">
            <text:p>2024-03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2-07">
            <text:p>2024-02-0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2-16">
            <text:p>2025-12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11-15">
            <text:p>2023-11-15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1-22">
            <text:p>2025-01-2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4-16">
            <text:p>2025-04-1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2-05">
            <text:p>2017-12-0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2-14">
            <text:p>2018-02-14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23">
            <text:p>2022-03-2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1-14">
            <text:p>2022-11-1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15">
            <text:p>2023-03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5-08">
            <text:p>2019-05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3-27">
            <text:p>2019-03-27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12-14">
            <text:p>2021-1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3-08">
            <text:p>2022-03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1-20">
            <text:p>2018-11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04">
            <text:p>2025-02-0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07">
            <text:p>2017-06-07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4-23">
            <text:p>2024-04-2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9-25">
            <text:p>2024-09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10-16">
            <text:p>2024-10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1">
            <text:p>2024-06-11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7-10">
            <text:p>2019-07-1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05-24">
            <text:p>2022-05-2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6-06">
            <text:p>2024-06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9-09">
            <text:p>2025-09-0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07">
            <text:p>2025-05-0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7">
            <text:p>2018-06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03">
            <text:p>2017-05-0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3-20">
            <text:p>2019-03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6-26">
            <text:p>2019-06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04-03">
            <text:p>2019-04-03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09-28">
            <text:p>2022-09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29">
            <text:p>2020-01-29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9-04-17">
            <text:p>2019-04-1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1-31">
            <text:p>2017-01-3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12">
            <text:p>2017-04-1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4-27">
            <text:p>2017-04-2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10-18">
            <text:p>2017-10-1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5">
            <text:p>2023-02-1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2">
            <text:p>2022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1-14">
            <text:p>2020-01-1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3-15">
            <text:p>2017-03-1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7">
            <text:p>2024-03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2-07">
            <text:p>2018-02-07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7-11-22">
            <text:p>2017-11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4-16">
            <text:p>2020-04-16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05">
            <text:p>2022-10-0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2-13">
            <text:p>2024-02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11-16">
            <text:p>2023-11-16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5-03">
            <text:p>2023-05-03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31">
            <text:p>2021-03-3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1-31">
            <text:p>2018-01-3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2-11-09">
            <text:p>2022-1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0-17">
            <text:p>2018-10-1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14">
            <text:p>2018-03-1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10">
            <text:p>2018-07-1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20">
            <text:p>2018-09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23">
            <text:p>2019-01-23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9-10-16">
            <text:p>2019-10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6-13">
            <text:p>2018-06-13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11-26">
            <text:p>2025-11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21">
            <text:p>2020-10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1-08">
            <text:p>2022-11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0">
            <text:p>2023-0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22">
            <text:p>2023-02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0-09-22">
            <text:p>2020-09-2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2-23">
            <text:p>2021-02-23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1-07-26">
            <text:p>2021-07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28">
            <text:p>2017-02-28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6-23">
            <text:p>2020-06-23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5-10">
            <text:p>2017-05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17">
            <text:p>2021-03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3-31">
            <text:p>2021-03-3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11">
            <text:p>2023-01-1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2-14">
            <text:p>2023-02-1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8">
            <text:p>2022-06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1-24">
            <text:p>2023-01-2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10">
            <text:p>2020-11-10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4-13">
            <text:p>2023-04-13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7-24">
            <text:p>2024-07-24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9-27">
            <text:p>2017-09-2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6-12">
            <text:p>2024-06-12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7-04">
            <text:p>2023-07-04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3-21">
            <text:p>2018-03-21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9-12">
            <text:p>2018-09-12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7">
            <text:p>2024-04-17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4-29">
            <text:p>2025-04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3-06">
            <text:p>2025-03-06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28">
            <text:p>2021-04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2-19">
            <text:p>2017-12-19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1-27">
            <text:p>2022-01-27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1-09">
            <text:p>2018-01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12-18">
            <text:p>2018-12-1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2-23">
            <text:p>2022-02-23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12-05">
            <text:p>2018-12-0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4-16">
            <text:p>2019-04-1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9-11">
            <text:p>2019-09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1-15">
            <text:p>2020-01-15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1">
            <text:p>2019-12-11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29">
            <text:p>2020-07-29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5">
            <text:p>2021-05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5-25">
            <text:p>2022-05-25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3-22">
            <text:p>2017-03-22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12-17">
            <text:p>2019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3-10">
            <text:p>2021-03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4-14">
            <text:p>2021-04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7-07">
            <text:p>2020-07-0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02">
            <text:p>2020-12-02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9-22">
            <text:p>2021-09-22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6-21">
            <text:p>2017-06-21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9-19">
            <text:p>2023-09-19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3-07-04">
            <text:p>2023-07-04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9-20">
            <text:p>2023-09-20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02-18">
            <text:p>2025-02-18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06">
            <text:p>2025-05-06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5-05-22">
            <text:p>2025-05-22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8-07-25">
            <text:p>2018-07-25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8">
            <text:p>2024-04-18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4-03-21">
            <text:p>2024-03-21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5-26">
            <text:p>2021-05-26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17-12-20">
            <text:p>2017-12-20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9-21">
            <text:p>2022-09-21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5-12-17">
            <text:p>2025-12-17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11-10">
            <text:p>2021-11-10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04-16">
            <text:p>2024-04-16</text:p>
          </table:table-cell>
        </table:table-row>
        <table:table-row>
          <table:table-cell office:value-type="string" office:string-value="2024">
            <text:p>2024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4-12-12">
            <text:p>2024-12-1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2-15">
            <text:p>2020-12-1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7-28">
            <text:p>2021-07-28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10-04">
            <text:p>2017-10-04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6-09">
            <text:p>2022-06-09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8-06-20">
            <text:p>2018-06-20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1-09">
            <text:p>2019-01-09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1-25">
            <text:p>2017-01-25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22-12-01">
            <text:p>2022-12-0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3">
            <text:p>2023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3-03-22">
            <text:p>2023-03-22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0-04-07">
            <text:p>2020-04-07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02-26">
            <text:p>2020-02-26</text:p>
          </table:table-cell>
        </table:table-row>
        <table:table-row>
          <table:table-cell office:value-type="string" office:string-value="2018">
            <text:p>2018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SMALTIMENTO">
            <text:p>UDIENZA SMALTIMENTO</text:p>
          </table:table-cell>
          <table:table-cell office:value-type="string" office:string-value="2018-04-10">
            <text:p>2018-04-10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0-14">
            <text:p>2020-10-14</text:p>
          </table:table-cell>
        </table:table-row>
        <table:table-row>
          <table:table-cell office:value-type="string" office:string-value="2020">
            <text:p>2020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0-11-25">
            <text:p>2020-11-25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1-09-21">
            <text:p>2021-09-21</text:p>
          </table:table-cell>
        </table:table-row>
        <table:table-row>
          <table:table-cell office:value-type="string" office:string-value="2017">
            <text:p>2017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17-02-08">
            <text:p>2017-02-08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04-21">
            <text:p>2022-04-21</text:p>
          </table:table-cell>
        </table:table-row>
        <table:table-row>
          <table:table-cell office:value-type="string" office:string-value="2022">
            <text:p>2022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2-10-26">
            <text:p>2022-10-26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19">
            <text:p>2019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19-05-29">
            <text:p>2019-05-29</text:p>
          </table:table-cell>
        </table:table-row>
        <table:table-row>
          <table:table-cell office:value-type="string" office:string-value="2025">
            <text:p>2025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3">
            <text:p>3</text:p>
          </table:table-cell>
          <table:table-cell office:value-type="string" office:string-value="SEZIONE TERZA">
            <text:p>SEZIONE TERZA</text:p>
          </table:table-cell>
          <table:table-cell office:value-type="string" office:string-value="CAMERA DI CONSIGLIO RICONVOCATA">
            <text:p>CAMERA DI CONSIGLIO RICONVOCATA</text:p>
          </table:table-cell>
          <table:table-cell office:value-type="string" office:string-value="2025-02-18">
            <text:p>2025-02-18</text:p>
          </table:table-cell>
        </table:table-row>
        <table:table-row>
          <table:table-cell office:value-type="string" office:string-value="2021">
            <text:p>2021</text:p>
          </table:table-cell>
          <table:table-cell office:value-type="string" office:string-value="020">
            <text:p>020</text:p>
          </table:table-cell>
          <table:table-cell office:value-type="string" office:string-value="TAR PIEMONTE - TORINO">
            <text:p>TAR PIEMONTE - TORINO</text:p>
          </table:table-cell>
          <table:table-cell office:value-type="string" office:string-value="1">
            <text:p>1</text:p>
          </table:table-cell>
          <table:table-cell office:value-type="string" office:string-value="SEZIONE PRIMA">
            <text:p>SEZIONE PRIMA</text:p>
          </table:table-cell>
          <table:table-cell office:value-type="string" office:string-value="CAMERA DI CONSIGLIO">
            <text:p>CAMERA DI CONSIGLIO</text:p>
          </table:table-cell>
          <table:table-cell office:value-type="string" office:string-value="2021-05-12">
            <text:p>2021-05-1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