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UDIENZA">
            <text:p>ANNO_UDIENZA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CODICE_SEZIONE">
            <text:p>CODICE_SEZIONE</text:p>
          </table:table-cell>
          <table:table-cell table:style-name="pd1" office:value-type="string" office:string-value="NOME_SEZIONE">
            <text:p>NOME_SEZIONE</text:p>
          </table:table-cell>
          <table:table-cell table:style-name="pd1" office:value-type="string" office:string-value="TIPO_UDIENZA">
            <text:p>TIPO_UDIENZA</text:p>
          </table:table-cell>
          <table:table-cell table:style-name="pd1" office:value-type="string" office:string-value="DATA_UDIENZA">
            <text:p>DATA_UDIENZA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08">
            <text:p>2022-06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22">
            <text:p>2017-11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14">
            <text:p>2017-06-1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5-13">
            <text:p>2020-05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9-13">
            <text:p>2017-09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05">
            <text:p>2017-12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06">
            <text:p>2018-06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02-10">
            <text:p>2021-02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22">
            <text:p>2021-09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19">
            <text:p>2020-02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19">
            <text:p>2023-07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11">
            <text:p>2023-10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19">
            <text:p>2017-12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11">
            <text:p>2018-07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19">
            <text:p>2018-07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17">
            <text:p>2021-11-1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08">
            <text:p>2020-07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21">
            <text:p>2020-10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4-07">
            <text:p>2022-04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02">
            <text:p>2022-02-0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7-21">
            <text:p>2023-07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02">
            <text:p>2020-12-0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23">
            <text:p>2021-03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08">
            <text:p>2019-01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14">
            <text:p>2018-02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22">
            <text:p>2019-10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19">
            <text:p>2019-02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11">
            <text:p>2023-01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05">
            <text:p>2023-04-0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07">
            <text:p>2023-06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09">
            <text:p>2025-04-0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04">
            <text:p>2025-06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03">
            <text:p>2025-12-0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11">
            <text:p>2025-03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26">
            <text:p>2025-11-2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16">
            <text:p>2019-04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3-11">
            <text:p>2020-03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11">
            <text:p>2019-09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18">
            <text:p>2019-12-1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0-07">
            <text:p>2020-10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5-06">
            <text:p>2020-05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11-24">
            <text:p>2021-11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06">
            <text:p>2020-05-0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03">
            <text:p>2020-06-0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25">
            <text:p>2020-11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11-05">
            <text:p>2019-11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8-03">
            <text:p>2021-08-0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4-12">
            <text:p>2022-04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17">
            <text:p>2018-01-1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24">
            <text:p>2017-01-2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4-15">
            <text:p>2019-04-1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6-17">
            <text:p>2019-06-1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19">
            <text:p>2017-12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07">
            <text:p>2018-02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19">
            <text:p>2020-02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06">
            <text:p>2017-06-0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20">
            <text:p>2018-02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13">
            <text:p>2020-05-1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24">
            <text:p>2020-06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23">
            <text:p>2022-02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09">
            <text:p>2022-03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23">
            <text:p>2022-03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27">
            <text:p>2022-04-2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3-20">
            <text:p>2017-03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08">
            <text:p>2025-01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2-24">
            <text:p>2023-02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04">
            <text:p>2018-12-0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25">
            <text:p>2021-05-2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30">
            <text:p>2018-10-3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01">
            <text:p>2017-03-0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19">
            <text:p>2024-12-1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16">
            <text:p>2024-10-1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7-12">
            <text:p>2017-07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05">
            <text:p>2019-09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20">
            <text:p>2024-02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25">
            <text:p>2025-11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05">
            <text:p>2024-06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26">
            <text:p>2025-03-2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17">
            <text:p>2024-01-1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16">
            <text:p>2024-04-1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14">
            <text:p>2023-11-1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19">
            <text:p>2018-12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22">
            <text:p>2022-02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05">
            <text:p>2022-04-0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17">
            <text:p>2022-05-1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5-29">
            <text:p>2024-05-2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23">
            <text:p>2023-05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19">
            <text:p>2019-06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4-22">
            <text:p>2020-04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12">
            <text:p>2024-06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01">
            <text:p>2022-06-0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0-14">
            <text:p>2020-10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11-30">
            <text:p>2022-11-3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1-10">
            <text:p>2023-01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24">
            <text:p>2023-05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24">
            <text:p>2021-03-2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20">
            <text:p>2019-02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22">
            <text:p>2022-06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08">
            <text:p>2017-11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8-03">
            <text:p>2022-08-0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4-18">
            <text:p>2018-04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7-12">
            <text:p>2019-07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3-18">
            <text:p>2019-03-1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04">
            <text:p>2017-04-0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10-19">
            <text:p>2020-10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21">
            <text:p>2018-02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25">
            <text:p>2023-10-2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10">
            <text:p>2017-10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24">
            <text:p>2017-10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18">
            <text:p>2018-04-1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1-13">
            <text:p>2021-01-1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19">
            <text:p>2025-02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11-17">
            <text:p>2023-11-1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9-19">
            <text:p>2018-09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02">
            <text:p>2019-05-0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15">
            <text:p>2019-05-1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10">
            <text:p>2017-05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11">
            <text:p>2017-10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24">
            <text:p>2018-04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23">
            <text:p>2024-10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04">
            <text:p>2024-12-0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19">
            <text:p>2024-03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16">
            <text:p>2025-12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09">
            <text:p>2025-12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31">
            <text:p>2024-01-3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18">
            <text:p>2023-04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23">
            <text:p>2019-10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31">
            <text:p>2024-01-3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15">
            <text:p>2022-06-1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2-16">
            <text:p>2020-12-1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1-26">
            <text:p>2021-01-2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28">
            <text:p>2021-04-2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28">
            <text:p>2021-04-2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06">
            <text:p>2019-02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25">
            <text:p>2017-10-2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4-12">
            <text:p>2022-04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10">
            <text:p>2023-05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18">
            <text:p>2023-10-1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21">
            <text:p>2017-03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9-26">
            <text:p>2017-09-2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24">
            <text:p>2018-01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03">
            <text:p>2023-05-0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24">
            <text:p>2018-04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05">
            <text:p>2018-12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18">
            <text:p>2018-07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3-11">
            <text:p>2025-03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18">
            <text:p>2018-12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26">
            <text:p>2019-06-2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14">
            <text:p>2018-03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02">
            <text:p>2019-05-0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21">
            <text:p>2024-05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05">
            <text:p>2024-09-0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2-07">
            <text:p>2022-12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21">
            <text:p>2023-06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16">
            <text:p>2024-04-1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10">
            <text:p>2017-01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08">
            <text:p>2025-10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19">
            <text:p>2025-11-1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9-18">
            <text:p>2024-09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12">
            <text:p>2025-11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4-05-17">
            <text:p>2024-05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22">
            <text:p>2019-05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04">
            <text:p>2019-12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27">
            <text:p>2025-05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20">
            <text:p>2022-09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18">
            <text:p>2020-11-1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7-14">
            <text:p>2022-07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9-20">
            <text:p>2022-09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10">
            <text:p>2023-05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15">
            <text:p>2023-03-1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20">
            <text:p>2023-06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07">
            <text:p>2023-11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21">
            <text:p>2023-11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12">
            <text:p>2021-05-1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19">
            <text:p>2017-07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05-18">
            <text:p>2021-05-1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1-18">
            <text:p>2022-01-1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27">
            <text:p>2017-04-2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22">
            <text:p>2020-01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20">
            <text:p>2017-06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20">
            <text:p>2023-12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07">
            <text:p>2017-11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27">
            <text:p>2018-03-2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11">
            <text:p>2018-07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05">
            <text:p>2018-04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24">
            <text:p>2018-10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24">
            <text:p>2018-10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23">
            <text:p>2021-02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14">
            <text:p>2018-11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05">
            <text:p>2022-04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6-04">
            <text:p>2025-06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24">
            <text:p>2025-06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26">
            <text:p>2022-10-2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21">
            <text:p>2017-03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8-04-10">
            <text:p>2018-04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06">
            <text:p>2017-12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07">
            <text:p>2017-03-0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03">
            <text:p>2019-12-0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08">
            <text:p>2018-05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06">
            <text:p>2021-10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06-09">
            <text:p>2021-06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19">
            <text:p>2023-04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20">
            <text:p>2021-10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06">
            <text:p>2022-04-0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09">
            <text:p>2020-09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21">
            <text:p>2018-11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9-05">
            <text:p>2017-09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04">
            <text:p>2020-11-0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1-18">
            <text:p>2017-01-1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18-09-25">
            <text:p>2018-09-2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05">
            <text:p>2025-03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10">
            <text:p>2019-04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29">
            <text:p>2019-05-2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18">
            <text:p>2019-09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17">
            <text:p>2024-12-1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04">
            <text:p>2018-12-0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18">
            <text:p>2018-12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15">
            <text:p>2019-05-1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16">
            <text:p>2024-07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11">
            <text:p>2025-11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18">
            <text:p>2024-09-1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22">
            <text:p>2023-02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12">
            <text:p>2025-03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15">
            <text:p>2025-01-1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26">
            <text:p>2023-01-2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10">
            <text:p>2024-04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24">
            <text:p>2025-09-2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22">
            <text:p>2025-10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06">
            <text:p>2024-03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28">
            <text:p>2023-11-2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15">
            <text:p>2019-01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28">
            <text:p>2025-01-2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29">
            <text:p>2025-04-2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18">
            <text:p>2023-12-1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28">
            <text:p>2023-02-2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09">
            <text:p>2023-05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24">
            <text:p>2019-07-2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24">
            <text:p>2019-07-2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04">
            <text:p>2019-12-0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20">
            <text:p>2019-11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4-01">
            <text:p>2020-04-0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7-15">
            <text:p>2020-07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1-13">
            <text:p>2021-01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9-01">
            <text:p>2022-09-0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01">
            <text:p>2017-02-0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12">
            <text:p>2017-04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19">
            <text:p>2018-12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5-10-31">
            <text:p>2025-10-3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6-12">
            <text:p>2019-06-1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8-03">
            <text:p>2021-08-0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04">
            <text:p>2017-04-0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20">
            <text:p>2017-06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19">
            <text:p>2019-11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1-17">
            <text:p>2021-11-1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18">
            <text:p>2018-04-1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22">
            <text:p>2018-05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21">
            <text:p>2018-02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08">
            <text:p>2023-02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13">
            <text:p>2018-03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07">
            <text:p>2018-11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22">
            <text:p>2020-07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2-05-23">
            <text:p>2022-05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17">
            <text:p>2018-10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08">
            <text:p>2025-01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05">
            <text:p>2025-03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14">
            <text:p>2018-11-1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15">
            <text:p>2025-07-1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08">
            <text:p>2022-02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01">
            <text:p>2017-02-0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05">
            <text:p>2019-02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29">
            <text:p>2019-05-2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25">
            <text:p>2019-07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23">
            <text:p>2024-01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27">
            <text:p>2019-03-2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07">
            <text:p>2024-05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9-16">
            <text:p>2025-09-1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08">
            <text:p>2019-10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25">
            <text:p>2023-10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27">
            <text:p>2024-03-2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21">
            <text:p>2024-02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22">
            <text:p>2024-05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6-29">
            <text:p>2023-06-2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14">
            <text:p>2023-11-1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01-22">
            <text:p>2024-01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21">
            <text:p>2022-04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09">
            <text:p>2019-10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0-21">
            <text:p>2020-10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19">
            <text:p>2023-12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3-24">
            <text:p>2021-03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02">
            <text:p>2022-02-0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30">
            <text:p>2020-09-3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19">
            <text:p>2023-09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01">
            <text:p>2017-02-0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1-23">
            <text:p>2019-01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7-24">
            <text:p>2019-07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7-17">
            <text:p>2024-07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5-29">
            <text:p>2019-05-2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6-26">
            <text:p>2019-06-2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12-13">
            <text:p>2021-12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21">
            <text:p>2017-02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21">
            <text:p>2017-02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07">
            <text:p>2017-03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20">
            <text:p>2017-06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09">
            <text:p>2017-05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07">
            <text:p>2017-11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13">
            <text:p>2018-03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27">
            <text:p>2018-03-2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05">
            <text:p>2018-04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23">
            <text:p>2018-05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07">
            <text:p>2017-11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05">
            <text:p>2018-04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08">
            <text:p>2018-05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13">
            <text:p>2020-05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2-20">
            <text:p>2021-12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12">
            <text:p>2022-01-1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3-10">
            <text:p>2021-03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2-05-20">
            <text:p>2022-05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19">
            <text:p>2025-03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23">
            <text:p>2021-03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25">
            <text:p>2019-07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05">
            <text:p>2024-11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20">
            <text:p>2017-12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22">
            <text:p>2025-07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11">
            <text:p>2018-04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05">
            <text:p>2019-02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05">
            <text:p>2024-03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07">
            <text:p>2025-10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18">
            <text:p>2024-06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19">
            <text:p>2025-11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18">
            <text:p>2023-04-1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11">
            <text:p>2023-07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23">
            <text:p>2024-04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29">
            <text:p>2025-10-2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14">
            <text:p>2023-03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2-17">
            <text:p>2019-12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11">
            <text:p>2019-09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3-01">
            <text:p>2024-03-0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25">
            <text:p>2025-03-2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10-03">
            <text:p>2022-10-0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26">
            <text:p>2020-02-2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10">
            <text:p>2017-01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21">
            <text:p>2021-04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8-03">
            <text:p>2021-08-0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25">
            <text:p>2021-05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1-27">
            <text:p>2021-01-2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26">
            <text:p>2020-02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03">
            <text:p>2022-03-0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2-14">
            <text:p>2022-12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13">
            <text:p>2023-07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15">
            <text:p>2017-03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14">
            <text:p>2021-04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06">
            <text:p>2019-03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24">
            <text:p>2025-06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06-29">
            <text:p>2020-06-2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02-02">
            <text:p>2021-02-0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7-08">
            <text:p>2019-07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14">
            <text:p>2018-03-1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23">
            <text:p>2018-05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11">
            <text:p>2018-07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6-20">
            <text:p>2018-06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09">
            <text:p>2022-02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24">
            <text:p>2018-10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21">
            <text:p>2018-11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07-07">
            <text:p>2021-07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20">
            <text:p>2021-12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24">
            <text:p>2021-11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11-25">
            <text:p>2022-11-2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8">
            <text:p>2020-11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16">
            <text:p>2025-04-1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05">
            <text:p>2021-05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15">
            <text:p>2025-10-1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6-08">
            <text:p>2022-06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26">
            <text:p>2019-06-2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25">
            <text:p>2017-10-2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20">
            <text:p>2017-12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05">
            <text:p>2024-11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05">
            <text:p>2024-12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1-22">
            <text:p>2019-01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12-24">
            <text:p>2022-12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20">
            <text:p>2022-12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13">
            <text:p>2022-07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8-03">
            <text:p>2022-08-0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9-03">
            <text:p>2018-09-0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4-07">
            <text:p>2021-04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8-02-13">
            <text:p>2018-02-1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04-14">
            <text:p>2020-04-1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05-05">
            <text:p>2020-05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06-16">
            <text:p>2020-06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08">
            <text:p>2020-01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14">
            <text:p>2018-03-1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23">
            <text:p>2018-05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13">
            <text:p>2018-06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12">
            <text:p>2022-01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07">
            <text:p>2020-10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10">
            <text:p>2021-11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2-01">
            <text:p>2017-02-0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11-10">
            <text:p>2023-11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21">
            <text:p>2021-04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02">
            <text:p>2019-05-0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28">
            <text:p>2017-06-2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06">
            <text:p>2017-12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07">
            <text:p>2025-10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22">
            <text:p>2024-05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11-27">
            <text:p>2024-11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08">
            <text:p>2022-11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06">
            <text:p>2022-12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06">
            <text:p>2024-03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08">
            <text:p>2025-10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11-09">
            <text:p>2023-11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21">
            <text:p>2024-02-2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13">
            <text:p>2025-05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11-10">
            <text:p>2023-11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08">
            <text:p>2019-05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09">
            <text:p>2024-01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03">
            <text:p>2020-06-0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3-10">
            <text:p>2021-03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7-07">
            <text:p>2021-07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19">
            <text:p>2022-10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23">
            <text:p>2018-05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22">
            <text:p>2017-11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29">
            <text:p>2021-09-2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21">
            <text:p>2023-11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7-12-21">
            <text:p>2017-12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04">
            <text:p>2017-04-0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05">
            <text:p>2017-12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9-23">
            <text:p>2019-09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08">
            <text:p>2018-05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22">
            <text:p>2018-05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06">
            <text:p>2021-10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9-09">
            <text:p>2022-09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24">
            <text:p>2017-10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09">
            <text:p>2018-05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27">
            <text:p>2018-06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03">
            <text:p>2021-11-0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2-07">
            <text:p>2021-12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2-02">
            <text:p>2022-02-0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3-24">
            <text:p>2021-03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09">
            <text:p>2021-02-0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22">
            <text:p>2025-01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9-22">
            <text:p>2023-09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25">
            <text:p>2021-05-2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15">
            <text:p>2025-10-1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30">
            <text:p>2018-10-3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4-10">
            <text:p>2019-04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06">
            <text:p>2022-04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11">
            <text:p>2023-10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14">
            <text:p>2025-05-1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24">
            <text:p>2024-04-2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18">
            <text:p>2025-06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20">
            <text:p>2019-02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20">
            <text:p>2019-03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9-22">
            <text:p>2022-09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10">
            <text:p>2019-07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04">
            <text:p>2019-12-0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15">
            <text:p>2024-05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12-01">
            <text:p>2021-12-0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1-10">
            <text:p>2021-11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15">
            <text:p>2020-07-1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14">
            <text:p>2020-10-1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18">
            <text:p>2017-01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05">
            <text:p>2019-06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11-15">
            <text:p>2021-11-1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21">
            <text:p>2017-03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21">
            <text:p>2017-02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04">
            <text:p>2017-07-0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0-20">
            <text:p>2021-10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08">
            <text:p>2020-01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04-14">
            <text:p>2021-04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08">
            <text:p>2023-03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07">
            <text:p>2023-06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07">
            <text:p>2018-02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19">
            <text:p>2018-07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09">
            <text:p>2020-09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15">
            <text:p>2021-12-1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09">
            <text:p>2022-03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0">
            <text:p>2020-11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12">
            <text:p>2021-01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04">
            <text:p>2018-07-0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9-28">
            <text:p>2022-09-2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18">
            <text:p>2024-12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17">
            <text:p>2024-12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08">
            <text:p>2019-10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26">
            <text:p>2019-06-2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7-09">
            <text:p>2019-07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22">
            <text:p>2022-11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05">
            <text:p>2024-06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21">
            <text:p>2025-05-2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22">
            <text:p>2025-10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06">
            <text:p>2019-03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22">
            <text:p>2022-03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14">
            <text:p>2025-01-1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7-10">
            <text:p>2024-07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20">
            <text:p>2022-09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3-23">
            <text:p>2021-03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6-30">
            <text:p>2021-06-3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01">
            <text:p>2023-02-0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20">
            <text:p>2023-06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23">
            <text:p>2018-05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10">
            <text:p>2021-02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10">
            <text:p>2021-03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12-18">
            <text:p>2025-12-1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1-26">
            <text:p>2021-01-2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11">
            <text:p>2017-10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19">
            <text:p>2023-12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19">
            <text:p>2023-12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06">
            <text:p>2017-12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1-14">
            <text:p>2019-01-1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09-29">
            <text:p>2020-09-2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03-10">
            <text:p>2021-03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7-04">
            <text:p>2017-07-0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09">
            <text:p>2018-05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21">
            <text:p>2017-11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20">
            <text:p>2021-10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08">
            <text:p>2020-07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27">
            <text:p>2021-10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6-17">
            <text:p>2022-06-1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25">
            <text:p>2022-01-2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03">
            <text:p>2022-03-0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3-14">
            <text:p>2017-03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9-22">
            <text:p>2023-09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18">
            <text:p>2017-01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19">
            <text:p>2019-02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09">
            <text:p>2019-07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27">
            <text:p>2019-03-2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15">
            <text:p>2025-01-1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18">
            <text:p>2023-12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11">
            <text:p>2025-06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05">
            <text:p>2024-03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10">
            <text:p>2017-01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6-07">
            <text:p>2022-06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07">
            <text:p>2022-04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5-06">
            <text:p>2022-05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10-21">
            <text:p>2022-10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20">
            <text:p>2019-11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29">
            <text:p>2024-05-2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18">
            <text:p>2019-12-1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02">
            <text:p>2022-11-0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2-28">
            <text:p>2022-02-2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25">
            <text:p>2024-06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1-24">
            <text:p>2021-11-2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29">
            <text:p>2017-03-2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26">
            <text:p>2017-04-2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08">
            <text:p>2019-05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12">
            <text:p>2017-07-1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12">
            <text:p>2017-07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8-01-16">
            <text:p>2018-01-1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20">
            <text:p>2017-12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22">
            <text:p>2018-05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05-12">
            <text:p>2021-05-1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9-26">
            <text:p>2017-09-2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21">
            <text:p>2017-11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24">
            <text:p>2018-01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22">
            <text:p>2020-04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11-29">
            <text:p>2017-11-2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01">
            <text:p>2021-12-0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16">
            <text:p>2022-02-1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04">
            <text:p>2018-07-0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18">
            <text:p>2018-07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27">
            <text:p>2019-03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25">
            <text:p>2022-05-2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5-12-22">
            <text:p>2025-12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18">
            <text:p>2024-12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05">
            <text:p>2019-09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18">
            <text:p>2019-09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09-12">
            <text:p>2024-09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14">
            <text:p>2018-02-1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04">
            <text:p>2024-06-0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05">
            <text:p>2019-11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26">
            <text:p>2025-11-2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9-25">
            <text:p>2024-09-2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7-22">
            <text:p>2020-07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09">
            <text:p>2017-05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30">
            <text:p>2021-06-3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05">
            <text:p>2017-12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12">
            <text:p>2018-09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27">
            <text:p>2020-05-2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10">
            <text:p>2018-10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09">
            <text:p>2022-02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26">
            <text:p>2021-01-2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11">
            <text:p>2018-09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19">
            <text:p>2018-09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02">
            <text:p>2025-04-0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08">
            <text:p>2019-01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03">
            <text:p>2024-12-0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18">
            <text:p>2019-09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09">
            <text:p>2025-12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26">
            <text:p>2022-10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09">
            <text:p>2022-11-0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12">
            <text:p>2025-02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26">
            <text:p>2025-03-2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22">
            <text:p>2023-11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21">
            <text:p>2024-05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23">
            <text:p>2019-01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08">
            <text:p>2022-02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2-20">
            <text:p>2022-12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08">
            <text:p>2019-05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25">
            <text:p>2019-09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09">
            <text:p>2024-01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19">
            <text:p>2022-10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5-26">
            <text:p>2021-05-2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19">
            <text:p>2023-12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28">
            <text:p>2021-04-2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05">
            <text:p>2023-09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01">
            <text:p>2017-03-0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22">
            <text:p>2019-05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9-25">
            <text:p>2019-09-2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10">
            <text:p>2025-06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2-09">
            <text:p>2021-02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06-29">
            <text:p>2020-06-2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07">
            <text:p>2022-12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27">
            <text:p>2017-04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21">
            <text:p>2022-12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06">
            <text:p>2017-06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27">
            <text:p>2017-04-2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21">
            <text:p>2017-11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24">
            <text:p>2018-01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18">
            <text:p>2018-04-1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18">
            <text:p>2018-04-1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21">
            <text:p>2018-02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08">
            <text:p>2023-11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9-26">
            <text:p>2017-09-2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05">
            <text:p>2017-12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23">
            <text:p>2020-09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4-28">
            <text:p>2017-04-2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18-05-17">
            <text:p>2018-05-1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9-27">
            <text:p>2017-09-2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11">
            <text:p>2017-10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22">
            <text:p>2017-11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1-08">
            <text:p>2025-01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12">
            <text:p>2025-03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03">
            <text:p>2023-05-0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08">
            <text:p>2023-11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8-02">
            <text:p>2022-08-0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16">
            <text:p>2025-07-1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06">
            <text:p>2024-02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05">
            <text:p>2025-11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10">
            <text:p>2024-01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10">
            <text:p>2024-04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08">
            <text:p>2024-05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10">
            <text:p>2023-10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07">
            <text:p>2024-05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14">
            <text:p>2025-01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20">
            <text:p>2019-02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07">
            <text:p>2023-12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7-15">
            <text:p>2025-07-1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19">
            <text:p>2022-04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16">
            <text:p>2019-04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19">
            <text:p>2020-02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9-24">
            <text:p>2025-09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15">
            <text:p>2020-01-1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2-18">
            <text:p>2019-12-1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3-18">
            <text:p>2020-03-1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9-30">
            <text:p>2020-09-3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26">
            <text:p>2020-02-2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12">
            <text:p>2023-04-1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15">
            <text:p>2017-02-1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15">
            <text:p>2017-02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09">
            <text:p>2021-06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05">
            <text:p>2018-12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9-13">
            <text:p>2017-09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10-18">
            <text:p>2021-10-1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26">
            <text:p>2023-04-2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04">
            <text:p>2023-10-0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09">
            <text:p>2017-05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20">
            <text:p>2018-02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24">
            <text:p>2018-01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12">
            <text:p>2018-09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11">
            <text:p>2022-05-1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22">
            <text:p>2020-07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10-20">
            <text:p>2023-10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4-08">
            <text:p>2025-04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26">
            <text:p>2017-04-2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9-27">
            <text:p>2017-09-2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17">
            <text:p>2018-01-1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31">
            <text:p>2018-01-3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21">
            <text:p>2018-02-2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03">
            <text:p>2025-09-0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28">
            <text:p>2018-03-2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25">
            <text:p>2025-11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19">
            <text:p>2019-11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29">
            <text:p>2025-01-2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17">
            <text:p>2023-05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09">
            <text:p>2025-04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6-06">
            <text:p>2023-06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14">
            <text:p>2025-05-1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26">
            <text:p>2025-02-2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28">
            <text:p>2025-05-2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29">
            <text:p>2024-05-2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07">
            <text:p>2025-05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12-05">
            <text:p>2023-12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15">
            <text:p>2025-10-1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14">
            <text:p>2023-02-1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16">
            <text:p>2024-04-1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15">
            <text:p>2022-06-1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14">
            <text:p>2022-07-1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11">
            <text:p>2020-11-1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6-09">
            <text:p>2021-06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24">
            <text:p>2021-02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14">
            <text:p>2021-04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12">
            <text:p>2023-04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01">
            <text:p>2020-07-0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21">
            <text:p>2022-04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28">
            <text:p>2020-10-2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09">
            <text:p>2021-06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08">
            <text:p>2017-11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14">
            <text:p>2017-06-1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11-13">
            <text:p>2018-11-1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05-27">
            <text:p>2020-05-2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24">
            <text:p>2023-05-2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21">
            <text:p>2017-03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04">
            <text:p>2017-04-0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04">
            <text:p>2017-04-0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13">
            <text:p>2018-03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08">
            <text:p>2021-09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06">
            <text:p>2017-06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17">
            <text:p>2023-05-1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11">
            <text:p>2018-04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22">
            <text:p>2023-11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05">
            <text:p>2017-12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10">
            <text:p>2018-10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21">
            <text:p>2020-10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15">
            <text:p>2021-10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15">
            <text:p>2021-10-1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09">
            <text:p>2022-02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09">
            <text:p>2022-03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1-10">
            <text:p>2017-01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5-26">
            <text:p>2023-05-2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10-28">
            <text:p>2020-10-2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05">
            <text:p>2025-02-0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27">
            <text:p>2022-01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07">
            <text:p>2022-06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03">
            <text:p>2018-10-0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04">
            <text:p>2024-12-0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6-22">
            <text:p>2022-06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25">
            <text:p>2019-07-2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28">
            <text:p>2018-03-2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06">
            <text:p>2024-11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11">
            <text:p>2025-11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9-18">
            <text:p>2019-09-1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2-21">
            <text:p>2022-12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3-04-24">
            <text:p>2023-04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1-22">
            <text:p>2020-01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7-11">
            <text:p>2023-07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14">
            <text:p>2023-11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7-01">
            <text:p>2022-07-0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11-11">
            <text:p>2022-11-1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8-27">
            <text:p>2020-08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05">
            <text:p>2022-10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5-20">
            <text:p>2020-05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17">
            <text:p>2020-06-1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10">
            <text:p>2017-01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10">
            <text:p>2017-01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15">
            <text:p>2023-03-1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06">
            <text:p>2020-05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2-01">
            <text:p>2022-12-0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25">
            <text:p>2020-11-2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24">
            <text:p>2017-05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6-13">
            <text:p>2018-06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25">
            <text:p>2017-10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07">
            <text:p>2024-02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10">
            <text:p>2025-09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19">
            <text:p>2018-12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23">
            <text:p>2019-01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11">
            <text:p>2025-03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08">
            <text:p>2025-04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15">
            <text:p>2020-01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1-12">
            <text:p>2021-01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16">
            <text:p>2020-11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16">
            <text:p>2020-11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2-09">
            <text:p>2020-12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11-10">
            <text:p>2021-11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04">
            <text:p>2023-10-0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04">
            <text:p>2023-10-0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7-11">
            <text:p>2018-07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25">
            <text:p>2017-10-2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5-05-02">
            <text:p>2025-05-0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23">
            <text:p>2022-11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15">
            <text:p>2021-09-1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05">
            <text:p>2023-12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17">
            <text:p>2018-01-1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07">
            <text:p>2017-02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13">
            <text:p>2018-03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06">
            <text:p>2018-06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14">
            <text:p>2021-07-1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08">
            <text:p>2021-09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3-11">
            <text:p>2020-03-1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27">
            <text:p>2020-05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17">
            <text:p>2021-11-1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07">
            <text:p>2018-11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4-05">
            <text:p>2017-04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20">
            <text:p>2021-12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12">
            <text:p>2022-01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10-14">
            <text:p>2022-10-1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09">
            <text:p>2021-02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4-21">
            <text:p>2023-04-2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19">
            <text:p>2025-02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12-15">
            <text:p>2023-12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23">
            <text:p>2025-09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09">
            <text:p>2024-10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09">
            <text:p>2019-07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1-08">
            <text:p>2019-01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23">
            <text:p>2022-11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08">
            <text:p>2023-03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20">
            <text:p>2024-03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19">
            <text:p>2024-06-1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07">
            <text:p>2024-02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03">
            <text:p>2024-09-0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24">
            <text:p>2024-09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6-07">
            <text:p>2022-06-0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24">
            <text:p>2019-07-2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14">
            <text:p>2025-01-1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13">
            <text:p>2025-05-1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29">
            <text:p>2020-01-2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12-21">
            <text:p>2022-12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9-29">
            <text:p>2021-09-2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2-11">
            <text:p>2022-02-1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3-18">
            <text:p>2020-03-1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3-18">
            <text:p>2020-03-1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01">
            <text:p>2020-04-0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9-29">
            <text:p>2021-09-2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15">
            <text:p>2020-04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0-27">
            <text:p>2021-10-2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14">
            <text:p>2020-10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7-10">
            <text:p>2019-07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5-15">
            <text:p>2019-05-1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6-23">
            <text:p>2020-06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09">
            <text:p>2022-11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06-15">
            <text:p>2021-06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15">
            <text:p>2021-09-1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24">
            <text:p>2017-01-2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24">
            <text:p>2017-01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9-19">
            <text:p>2023-09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7-14">
            <text:p>2021-07-1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1-03">
            <text:p>2021-11-0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10-21">
            <text:p>2019-10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07">
            <text:p>2018-02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12-21">
            <text:p>2020-12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22">
            <text:p>2021-09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22">
            <text:p>2020-01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28">
            <text:p>2018-03-2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21">
            <text:p>2023-06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13">
            <text:p>2018-06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19">
            <text:p>2017-12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13">
            <text:p>2018-06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20">
            <text:p>2018-02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20">
            <text:p>2021-10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18">
            <text:p>2018-04-1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05">
            <text:p>2018-12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1-11">
            <text:p>2018-01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1-24">
            <text:p>2018-01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07">
            <text:p>2020-10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23">
            <text:p>2022-02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11">
            <text:p>2022-01-1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12">
            <text:p>2021-01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22">
            <text:p>2025-01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19">
            <text:p>2018-09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17">
            <text:p>2018-10-1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7-07">
            <text:p>2023-07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1-14">
            <text:p>2018-11-1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14">
            <text:p>2017-06-1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19">
            <text:p>2024-11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17">
            <text:p>2018-01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25">
            <text:p>2025-02-2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27">
            <text:p>2022-04-2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26">
            <text:p>2019-06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12">
            <text:p>2022-10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26">
            <text:p>2025-03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04">
            <text:p>2022-10-0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31">
            <text:p>2024-01-3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09">
            <text:p>2023-01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10">
            <text:p>2024-01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24">
            <text:p>2024-04-2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03">
            <text:p>2025-12-0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06">
            <text:p>2019-02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22">
            <text:p>2019-05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10">
            <text:p>2023-10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6-10">
            <text:p>2022-06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4-08">
            <text:p>2020-04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9-23">
            <text:p>2020-09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01">
            <text:p>2022-09-0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12">
            <text:p>2020-02-1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09">
            <text:p>2021-02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05">
            <text:p>2021-05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3-04">
            <text:p>2020-03-0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01">
            <text:p>2020-04-0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08">
            <text:p>2020-09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05">
            <text:p>2022-10-0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24">
            <text:p>2023-01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06">
            <text:p>2023-06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01">
            <text:p>2017-03-0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7-19">
            <text:p>2018-07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08">
            <text:p>2019-05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14">
            <text:p>2017-06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6-12">
            <text:p>2019-06-1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09">
            <text:p>2017-05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17">
            <text:p>2018-01-1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10">
            <text:p>2017-10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07">
            <text:p>2017-11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27">
            <text:p>2018-03-2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28">
            <text:p>2018-03-2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06">
            <text:p>2017-06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20">
            <text:p>2017-06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09">
            <text:p>2018-05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13">
            <text:p>2018-03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12">
            <text:p>2018-09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1-11">
            <text:p>2022-01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3-02">
            <text:p>2022-03-0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27">
            <text:p>2021-10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27">
            <text:p>2021-10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2-24">
            <text:p>2021-02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3-24">
            <text:p>2023-03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6-16">
            <text:p>2023-06-1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30">
            <text:p>2018-10-3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08">
            <text:p>2022-03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04">
            <text:p>2018-12-0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7-04">
            <text:p>2018-07-0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13">
            <text:p>2019-03-1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27">
            <text:p>2019-03-2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30">
            <text:p>2024-10-3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20">
            <text:p>2017-12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22">
            <text:p>2019-10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22">
            <text:p>2019-10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11">
            <text:p>2025-11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19">
            <text:p>2024-06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07">
            <text:p>2025-05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18">
            <text:p>2022-10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30">
            <text:p>2024-04-3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17">
            <text:p>2024-07-1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12-15">
            <text:p>2023-12-1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7-16">
            <text:p>2024-07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25">
            <text:p>2025-02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03">
            <text:p>2019-04-0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03">
            <text:p>2019-04-0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7-12">
            <text:p>2022-07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22">
            <text:p>2022-11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08">
            <text:p>2019-05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05">
            <text:p>2019-06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06">
            <text:p>2019-11-0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5-13">
            <text:p>2020-05-1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5-27">
            <text:p>2020-05-2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12">
            <text:p>2020-02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2-04">
            <text:p>2019-12-0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24">
            <text:p>2023-01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7-07">
            <text:p>2021-07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0-15">
            <text:p>2021-10-1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17">
            <text:p>2020-06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2-15">
            <text:p>2021-12-1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18">
            <text:p>2023-10-1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28">
            <text:p>2017-06-2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15">
            <text:p>2021-09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11-15">
            <text:p>2021-11-1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06">
            <text:p>2023-06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07">
            <text:p>2017-03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27">
            <text:p>2017-04-2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11">
            <text:p>2023-01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19">
            <text:p>2019-11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5-20">
            <text:p>2019-05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19">
            <text:p>2017-12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20">
            <text:p>2018-02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14">
            <text:p>2021-07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17">
            <text:p>2023-05-1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24">
            <text:p>2018-04-2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7-04">
            <text:p>2017-07-0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24">
            <text:p>2017-10-2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11-21">
            <text:p>2017-11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9-16">
            <text:p>2022-09-1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5-19">
            <text:p>2023-05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11">
            <text:p>2025-06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16">
            <text:p>2025-04-1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26">
            <text:p>2019-06-2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06">
            <text:p>2024-02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09">
            <text:p>2024-04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22">
            <text:p>2019-10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08">
            <text:p>2023-02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19">
            <text:p>2023-04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28">
            <text:p>2025-05-2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24">
            <text:p>2024-01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24">
            <text:p>2023-10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12">
            <text:p>2023-09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23">
            <text:p>2019-01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03">
            <text:p>2022-05-0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03">
            <text:p>2022-05-0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18">
            <text:p>2022-10-1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24">
            <text:p>2023-10-2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11">
            <text:p>2019-09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09">
            <text:p>2019-10-0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29">
            <text:p>2025-04-2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17">
            <text:p>2024-01-1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30">
            <text:p>2024-04-3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09">
            <text:p>2019-10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06">
            <text:p>2019-11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07">
            <text:p>2021-04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6-15">
            <text:p>2022-06-1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9-20">
            <text:p>2022-09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12">
            <text:p>2021-05-1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26">
            <text:p>2021-05-2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15">
            <text:p>2020-07-1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08">
            <text:p>2020-09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16">
            <text:p>2022-03-1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07">
            <text:p>2022-04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1">
            <text:p>2020-11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01">
            <text:p>2023-03-0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1-21">
            <text:p>2018-11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2-05">
            <text:p>2019-02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10-20">
            <text:p>2020-10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12-15">
            <text:p>2020-12-1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20">
            <text:p>2023-06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21">
            <text:p>2017-02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07">
            <text:p>2017-03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8-05-10">
            <text:p>2018-05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27">
            <text:p>2017-04-2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23">
            <text:p>2017-05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9-26">
            <text:p>2017-09-2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11">
            <text:p>2018-04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7-04">
            <text:p>2017-07-0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10">
            <text:p>2017-10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05">
            <text:p>2018-04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6-06">
            <text:p>2018-06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03">
            <text:p>2021-11-0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11">
            <text:p>2022-01-1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09">
            <text:p>2021-03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21">
            <text:p>2021-04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05">
            <text:p>2021-05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05">
            <text:p>2021-05-0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04">
            <text:p>2022-05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29">
            <text:p>2025-10-2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10">
            <text:p>2017-05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22">
            <text:p>2024-10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05">
            <text:p>2024-12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08">
            <text:p>2024-10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08">
            <text:p>2019-10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16">
            <text:p>2025-09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28">
            <text:p>2025-10-2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3-04-19">
            <text:p>2023-04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9-20">
            <text:p>2023-09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22">
            <text:p>2023-11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13">
            <text:p>2022-01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2-06">
            <text:p>2022-12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09">
            <text:p>2023-01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27">
            <text:p>2023-06-2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28">
            <text:p>2023-11-2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2-14">
            <text:p>2024-02-1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2-29">
            <text:p>2024-02-2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9-07">
            <text:p>2023-09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18">
            <text:p>2022-05-1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19">
            <text:p>2022-10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01">
            <text:p>2022-12-0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10">
            <text:p>2020-11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7-14">
            <text:p>2022-07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11-02">
            <text:p>2022-11-0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25">
            <text:p>2024-06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26">
            <text:p>2023-04-2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24">
            <text:p>2017-05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22">
            <text:p>2020-12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5-02">
            <text:p>2019-05-0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9-27">
            <text:p>2017-09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5-13">
            <text:p>2022-05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07">
            <text:p>2017-02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24">
            <text:p>2017-01-2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06">
            <text:p>2017-06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17">
            <text:p>2019-12-1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05">
            <text:p>2018-04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8-04">
            <text:p>2021-08-0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06">
            <text:p>2023-12-0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27">
            <text:p>2018-03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26">
            <text:p>2022-01-2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24">
            <text:p>2020-06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07">
            <text:p>2021-12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22">
            <text:p>2020-07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02">
            <text:p>2020-12-0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2-10">
            <text:p>2021-02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12">
            <text:p>2021-01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19-05-03">
            <text:p>2019-05-0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23">
            <text:p>2021-02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09">
            <text:p>2021-03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23">
            <text:p>2021-03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12">
            <text:p>2019-06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27">
            <text:p>2024-11-2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27">
            <text:p>2024-11-2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19">
            <text:p>2024-11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13">
            <text:p>2019-03-1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07">
            <text:p>2025-10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04">
            <text:p>2025-12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29">
            <text:p>2025-01-2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06">
            <text:p>2022-09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24">
            <text:p>2024-01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08">
            <text:p>2024-05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17">
            <text:p>2025-12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04">
            <text:p>2025-06-0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13">
            <text:p>2023-06-1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23">
            <text:p>2019-10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14">
            <text:p>2024-02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18">
            <text:p>2019-12-1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10">
            <text:p>2020-06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26">
            <text:p>2020-02-2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11">
            <text:p>2020-11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15">
            <text:p>2023-02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6-16">
            <text:p>2021-06-1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05">
            <text:p>2023-09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09">
            <text:p>2020-12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13">
            <text:p>2021-01-1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20">
            <text:p>2019-03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2-06">
            <text:p>2018-02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12">
            <text:p>2022-10-1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07">
            <text:p>2021-07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24">
            <text:p>2017-01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7-13">
            <text:p>2023-07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20">
            <text:p>2017-12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8-04">
            <text:p>2021-08-0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14">
            <text:p>2018-02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20">
            <text:p>2023-09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08">
            <text:p>2020-04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27">
            <text:p>2018-06-2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10">
            <text:p>2020-06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23">
            <text:p>2022-02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23">
            <text:p>2022-03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23">
            <text:p>2021-02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22">
            <text:p>2022-02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13">
            <text:p>2019-03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20">
            <text:p>2024-11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7-13">
            <text:p>2022-07-1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12">
            <text:p>2019-06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31">
            <text:p>2018-01-3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19">
            <text:p>2024-12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7-22">
            <text:p>2025-07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25">
            <text:p>2022-05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20">
            <text:p>2023-12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23">
            <text:p>2025-04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23">
            <text:p>2025-04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21">
            <text:p>2025-05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14">
            <text:p>2024-02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13">
            <text:p>2023-06-1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05">
            <text:p>2025-11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19">
            <text:p>2019-06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19">
            <text:p>2019-06-1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13">
            <text:p>2024-03-1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3-04">
            <text:p>2020-03-0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3-16">
            <text:p>2022-03-1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19">
            <text:p>2022-04-1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06">
            <text:p>2024-11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16">
            <text:p>2024-10-1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14">
            <text:p>2017-06-1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11">
            <text:p>2018-04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24">
            <text:p>2018-04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09">
            <text:p>2024-10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23">
            <text:p>2024-04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14">
            <text:p>2023-03-1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23">
            <text:p>2024-01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6-20">
            <text:p>2023-06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26">
            <text:p>2023-09-2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17">
            <text:p>2025-12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11">
            <text:p>2025-03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01-22">
            <text:p>2024-01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05">
            <text:p>2019-06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11">
            <text:p>2025-02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06">
            <text:p>2019-11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20">
            <text:p>2019-11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7-08">
            <text:p>2020-07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10">
            <text:p>2023-01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04">
            <text:p>2020-11-0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10">
            <text:p>2021-02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6-09">
            <text:p>2021-06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29">
            <text:p>2024-02-2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21">
            <text:p>2023-11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05">
            <text:p>2023-12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15">
            <text:p>2017-03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26">
            <text:p>2021-05-2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19">
            <text:p>2019-06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10-08">
            <text:p>2019-10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8-05-10">
            <text:p>2018-05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3-18">
            <text:p>2019-03-1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24">
            <text:p>2017-01-2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07">
            <text:p>2017-02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25">
            <text:p>2023-01-2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07">
            <text:p>2017-03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21">
            <text:p>2017-03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23">
            <text:p>2017-05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08">
            <text:p>2018-05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05">
            <text:p>2020-02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20">
            <text:p>2017-06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11-18">
            <text:p>2022-11-1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08">
            <text:p>2018-05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07">
            <text:p>2021-12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26">
            <text:p>2022-01-2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8">
            <text:p>2020-11-1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12-19">
            <text:p>2018-12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1-27">
            <text:p>2021-01-2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03">
            <text:p>2018-10-0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17">
            <text:p>2022-05-1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18">
            <text:p>2017-01-1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17">
            <text:p>2018-10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02">
            <text:p>2019-05-0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29">
            <text:p>2017-03-2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13">
            <text:p>2024-11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30">
            <text:p>2024-10-3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08">
            <text:p>2017-11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25">
            <text:p>2023-01-2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12">
            <text:p>2022-07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17">
            <text:p>2024-01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20">
            <text:p>2019-03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16">
            <text:p>2022-03-1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10">
            <text:p>2019-07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25">
            <text:p>2019-09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27">
            <text:p>2024-03-2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24">
            <text:p>2020-06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6-27">
            <text:p>2023-06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14">
            <text:p>2022-12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5-10">
            <text:p>2022-05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12-06">
            <text:p>2022-12-0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2-02">
            <text:p>2020-12-0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23">
            <text:p>2021-02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3-09">
            <text:p>2021-03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2-22">
            <text:p>2020-12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6-17">
            <text:p>2022-06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14">
            <text:p>2021-04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6-01">
            <text:p>2022-06-0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29">
            <text:p>2017-03-2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6-27">
            <text:p>2018-06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24">
            <text:p>2021-02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10">
            <text:p>2018-10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4-16">
            <text:p>2019-04-1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22">
            <text:p>2017-11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10">
            <text:p>2025-06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29">
            <text:p>2021-09-2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07">
            <text:p>2017-02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06">
            <text:p>2017-12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04">
            <text:p>2017-07-0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21">
            <text:p>2017-11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16">
            <text:p>2021-06-1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14">
            <text:p>2018-03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08">
            <text:p>2023-11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3-11">
            <text:p>2020-03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07">
            <text:p>2017-11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10">
            <text:p>2018-10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05">
            <text:p>2018-12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4-19">
            <text:p>2017-04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7-22">
            <text:p>2022-07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7-21">
            <text:p>2023-07-2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05">
            <text:p>2025-02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02">
            <text:p>2025-04-0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19">
            <text:p>2025-03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22">
            <text:p>2022-03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27">
            <text:p>2019-03-2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15">
            <text:p>2017-03-1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24">
            <text:p>2017-05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18">
            <text:p>2018-12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4-10">
            <text:p>2019-04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29">
            <text:p>2019-05-2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13">
            <text:p>2024-03-1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18">
            <text:p>2025-06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20">
            <text:p>2024-03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23">
            <text:p>2023-05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04">
            <text:p>2024-06-0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22">
            <text:p>2019-05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10">
            <text:p>2019-07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9-24">
            <text:p>2024-09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16">
            <text:p>2022-11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26">
            <text:p>2020-02-2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4-15">
            <text:p>2020-04-1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0-28">
            <text:p>2020-10-2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10">
            <text:p>2021-02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17">
            <text:p>2020-06-1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25">
            <text:p>2022-01-2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16">
            <text:p>2022-02-1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02">
            <text:p>2022-11-0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22">
            <text:p>2020-12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19">
            <text:p>2018-12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28">
            <text:p>2022-09-2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5-22">
            <text:p>2018-05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11">
            <text:p>2017-10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05">
            <text:p>2019-11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23">
            <text:p>2017-05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10">
            <text:p>2018-01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27">
            <text:p>2018-03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30">
            <text:p>2021-06-3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31">
            <text:p>2018-01-3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31">
            <text:p>2018-01-3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22">
            <text:p>2023-03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06">
            <text:p>2023-09-0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10">
            <text:p>2018-01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22">
            <text:p>2020-04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10">
            <text:p>2021-11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5-27">
            <text:p>2022-05-2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02">
            <text:p>2020-12-0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12-09">
            <text:p>2020-12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26">
            <text:p>2021-01-2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1-20">
            <text:p>2023-01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07">
            <text:p>2021-04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10-13">
            <text:p>2023-10-1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10">
            <text:p>2019-04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13">
            <text:p>2024-11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06">
            <text:p>2017-12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22">
            <text:p>2025-07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20">
            <text:p>2024-11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14">
            <text:p>2023-02-1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18">
            <text:p>2024-06-1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08">
            <text:p>2022-03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9-23">
            <text:p>2025-09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04">
            <text:p>2023-04-0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1-08">
            <text:p>2020-01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5-06">
            <text:p>2022-05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09">
            <text:p>2019-10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12">
            <text:p>2020-02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03">
            <text:p>2022-05-0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1">
            <text:p>2020-11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12">
            <text:p>2017-04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26">
            <text:p>2025-02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21">
            <text:p>2022-06-2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12">
            <text:p>2025-03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19">
            <text:p>2024-03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27">
            <text:p>2025-05-2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25">
            <text:p>2025-06-2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04">
            <text:p>2025-12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18">
            <text:p>2025-12-1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04">
            <text:p>2022-10-0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16">
            <text:p>2019-04-1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26">
            <text:p>2023-01-2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05">
            <text:p>2020-02-0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9-26">
            <text:p>2023-09-2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07">
            <text:p>2023-12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9-30">
            <text:p>2022-09-3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29">
            <text:p>2020-01-2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29">
            <text:p>2020-01-2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1-29">
            <text:p>2020-01-2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6-23">
            <text:p>2021-06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20">
            <text:p>2020-05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18">
            <text:p>2022-05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4-03">
            <text:p>2019-04-0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6-03">
            <text:p>2025-06-0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3-27">
            <text:p>2019-03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07">
            <text:p>2022-09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11-10">
            <text:p>2020-11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9-27">
            <text:p>2017-09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23">
            <text:p>2021-06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10">
            <text:p>2023-05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11-18">
            <text:p>2019-11-1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20">
            <text:p>2018-06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08">
            <text:p>2021-09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6-24">
            <text:p>2022-06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01">
            <text:p>2021-12-0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5-26">
            <text:p>2023-05-2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16">
            <text:p>2020-12-1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5-10">
            <text:p>2017-05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1-09-08">
            <text:p>2021-09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12-15">
            <text:p>2023-12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25">
            <text:p>2025-06-2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12">
            <text:p>2025-11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03">
            <text:p>2024-12-0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08">
            <text:p>2019-10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10-21">
            <text:p>2024-10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25">
            <text:p>2022-05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2-05">
            <text:p>2019-02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12">
            <text:p>2025-02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12">
            <text:p>2024-06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04">
            <text:p>2023-04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7-16">
            <text:p>2025-07-1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09">
            <text:p>2024-04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15">
            <text:p>2019-01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25">
            <text:p>2025-03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06">
            <text:p>2019-03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27">
            <text:p>2022-01-2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28">
            <text:p>2023-03-2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14">
            <text:p>2022-07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01">
            <text:p>2023-02-0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25">
            <text:p>2020-11-2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12-12">
            <text:p>2022-12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01">
            <text:p>2023-03-0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09">
            <text:p>2020-12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26">
            <text:p>2017-04-2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10">
            <text:p>2021-02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04">
            <text:p>2024-09-0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06-23">
            <text:p>2020-06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23">
            <text:p>2017-05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24">
            <text:p>2017-10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30">
            <text:p>2021-06-3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22">
            <text:p>2023-02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03">
            <text:p>2023-05-0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10">
            <text:p>2018-01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07">
            <text:p>2018-02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27">
            <text:p>2018-03-2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23">
            <text:p>2020-09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15">
            <text:p>2021-12-1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8">
            <text:p>2020-11-1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10-20">
            <text:p>2023-10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07">
            <text:p>2021-04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11">
            <text:p>2025-06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14">
            <text:p>2018-11-1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09">
            <text:p>2025-09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22">
            <text:p>2019-01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01">
            <text:p>2017-02-0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1-14">
            <text:p>2018-11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29">
            <text:p>2019-05-2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12">
            <text:p>2017-04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09">
            <text:p>2019-07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08">
            <text:p>2024-10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12">
            <text:p>2019-06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16">
            <text:p>2025-12-1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22">
            <text:p>2023-03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7-19">
            <text:p>2023-07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22">
            <text:p>2022-09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15">
            <text:p>2024-05-1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28">
            <text:p>2023-02-2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28">
            <text:p>2023-03-2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10">
            <text:p>2024-07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11">
            <text:p>2025-02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6-21">
            <text:p>2022-06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08">
            <text:p>2022-11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28">
            <text:p>2025-01-2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23">
            <text:p>2019-10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6-08">
            <text:p>2023-06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7-01">
            <text:p>2020-07-0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9-19">
            <text:p>2023-09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2-01">
            <text:p>2021-12-0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2-01">
            <text:p>2021-12-0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6-15">
            <text:p>2022-06-1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05">
            <text:p>2019-06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25">
            <text:p>2024-09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5-02">
            <text:p>2019-05-0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11">
            <text:p>2017-10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5-13">
            <text:p>2022-05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07">
            <text:p>2017-02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07">
            <text:p>2023-11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20">
            <text:p>2017-12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25">
            <text:p>2023-01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9-22">
            <text:p>2021-09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10">
            <text:p>2017-10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24">
            <text:p>2018-01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20">
            <text:p>2018-02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10-13">
            <text:p>2020-10-1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17">
            <text:p>2019-12-1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31">
            <text:p>2018-01-3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05">
            <text:p>2023-04-0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22">
            <text:p>2023-11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21">
            <text:p>2017-11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08">
            <text:p>2020-04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20">
            <text:p>2018-02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22">
            <text:p>2018-05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26">
            <text:p>2018-09-2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7-15">
            <text:p>2020-07-1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11-10">
            <text:p>2023-11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15">
            <text:p>2017-02-1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23">
            <text:p>2024-10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12">
            <text:p>2019-06-1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28">
            <text:p>2017-06-2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19">
            <text:p>2024-11-1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04">
            <text:p>2024-06-0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06">
            <text:p>2023-12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18">
            <text:p>2025-12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08">
            <text:p>2025-04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9-07">
            <text:p>2023-09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09">
            <text:p>2024-01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11-03">
            <text:p>2021-11-0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1-11">
            <text:p>2022-01-1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3-04">
            <text:p>2020-03-0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01">
            <text:p>2023-03-0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16">
            <text:p>2022-11-1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7-11">
            <text:p>2018-07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18">
            <text:p>2017-01-1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26">
            <text:p>2021-05-2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24">
            <text:p>2018-10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1-07">
            <text:p>2018-11-0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1-15">
            <text:p>2019-01-1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07">
            <text:p>2022-09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19">
            <text:p>2017-07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5-05">
            <text:p>2021-05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09-22">
            <text:p>2020-09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07">
            <text:p>2022-12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8-03-15">
            <text:p>2018-03-1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23">
            <text:p>2017-05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19">
            <text:p>2019-11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03">
            <text:p>2019-12-0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0-06">
            <text:p>2021-10-0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09-15">
            <text:p>2020-09-1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20">
            <text:p>2018-06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9-26">
            <text:p>2017-09-2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10">
            <text:p>2018-01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07">
            <text:p>2018-02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26">
            <text:p>2018-09-2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10">
            <text:p>2020-06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26">
            <text:p>2022-01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12-02">
            <text:p>2022-12-0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16">
            <text:p>2020-12-1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21">
            <text:p>2021-04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22">
            <text:p>2024-10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11-18">
            <text:p>2024-11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28">
            <text:p>2025-10-2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11">
            <text:p>2022-05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2-03">
            <text:p>2019-12-0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09">
            <text:p>2025-04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20">
            <text:p>2024-02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09">
            <text:p>2023-05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27">
            <text:p>2023-06-2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15">
            <text:p>2019-01-1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06">
            <text:p>2019-02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06">
            <text:p>2019-02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5-08">
            <text:p>2024-05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04">
            <text:p>2022-05-0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23">
            <text:p>2019-10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1-15">
            <text:p>2020-01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5-12">
            <text:p>2021-05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29">
            <text:p>2024-02-2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09">
            <text:p>2018-05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19">
            <text:p>2019-06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11">
            <text:p>2022-01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10">
            <text:p>2023-01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15">
            <text:p>2023-02-1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6">
            <text:p>2020-11-1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10">
            <text:p>2017-05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10">
            <text:p>2017-05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9-26">
            <text:p>2018-09-2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1">
            <text:p>011</text:p>
          </table:table-cell>
          <table:table-cell office:value-type="string" office:string-value="TAR CAMPANIA - SALERNO">
            <text:p>TAR CAMPANIA - SALER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27">
            <text:p>2021-01-27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