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UDIENZA">
            <text:p>ANNO_UDIENZA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CODICE_SEZIONE">
            <text:p>CODICE_SEZIONE</text:p>
          </table:table-cell>
          <table:table-cell table:style-name="pd1" office:value-type="string" office:string-value="NOME_SEZIONE">
            <text:p>NOME_SEZIONE</text:p>
          </table:table-cell>
          <table:table-cell table:style-name="pd1" office:value-type="string" office:string-value="TIPO_UDIENZA">
            <text:p>TIPO_UDIENZA</text:p>
          </table:table-cell>
          <table:table-cell table:style-name="pd1" office:value-type="string" office:string-value="DATA_UDIENZA">
            <text:p>DATA_UDIENZA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2-04">
            <text:p>2024-12-0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7-19">
            <text:p>2023-07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04">
            <text:p>2023-10-0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4-20">
            <text:p>2017-04-2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1-07">
            <text:p>2018-11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1-11">
            <text:p>2017-01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3-22">
            <text:p>2017-03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12-01">
            <text:p>2022-12-0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1-05">
            <text:p>2020-11-0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09">
            <text:p>2018-05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28">
            <text:p>2021-04-2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09">
            <text:p>2021-06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17">
            <text:p>2018-10-1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09">
            <text:p>2019-01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08">
            <text:p>2019-05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25">
            <text:p>2023-01-2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18">
            <text:p>2019-09-1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3-18">
            <text:p>2020-03-1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19">
            <text:p>2025-02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05">
            <text:p>2025-03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08">
            <text:p>2024-05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4-05">
            <text:p>2023-04-0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2-24">
            <text:p>2021-02-2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2-06">
            <text:p>2019-02-0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22">
            <text:p>2025-10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4-19">
            <text:p>2023-04-1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3-27">
            <text:p>2018-03-2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4-18">
            <text:p>2018-04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24">
            <text:p>2024-01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08">
            <text:p>2024-05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10">
            <text:p>2021-02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04">
            <text:p>2024-04-0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7-19">
            <text:p>2017-07-1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5-12">
            <text:p>2021-05-1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9-23">
            <text:p>2020-09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15">
            <text:p>2021-12-1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6-01">
            <text:p>2022-06-0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19">
            <text:p>2018-09-1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04">
            <text:p>2021-11-0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09">
            <text:p>2024-10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12-06">
            <text:p>2023-12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20">
            <text:p>2024-03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26">
            <text:p>2024-06-2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18">
            <text:p>2024-09-1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11-30">
            <text:p>2021-11-3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3-09">
            <text:p>2022-03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10">
            <text:p>2023-05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22">
            <text:p>2017-02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1-22">
            <text:p>2017-11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3-12">
            <text:p>2024-03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06">
            <text:p>2019-02-0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1-22">
            <text:p>2025-01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1-23">
            <text:p>2022-11-2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22">
            <text:p>2025-01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1-11">
            <text:p>2017-01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1-21">
            <text:p>2018-11-2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1-09">
            <text:p>2019-01-0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1-08">
            <text:p>2020-01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1-17">
            <text:p>2021-11-1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12-15">
            <text:p>2022-12-1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6-21">
            <text:p>2017-06-2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5-23">
            <text:p>2018-05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06">
            <text:p>2021-10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4-19">
            <text:p>2023-04-1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0-19">
            <text:p>2022-10-1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21">
            <text:p>2020-10-2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26">
            <text:p>2024-06-2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9-20">
            <text:p>2023-09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1-25">
            <text:p>2017-01-2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08">
            <text:p>2017-02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23">
            <text:p>2022-02-2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7-17">
            <text:p>2019-07-1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23">
            <text:p>2022-03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22">
            <text:p>2021-09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21">
            <text:p>2018-11-2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17">
            <text:p>2019-04-1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1-25">
            <text:p>2023-01-2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20">
            <text:p>2024-11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10">
            <text:p>2024-01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20">
            <text:p>2024-03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04">
            <text:p>2023-10-0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20">
            <text:p>2023-12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05-25">
            <text:p>2023-05-2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21">
            <text:p>2025-05-2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12-05">
            <text:p>2018-12-0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1-12">
            <text:p>2021-01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3-20">
            <text:p>2019-03-2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5-29">
            <text:p>2019-05-2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06">
            <text:p>2022-04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5-10">
            <text:p>2017-05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14">
            <text:p>2017-11-1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2-01">
            <text:p>2017-12-0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05">
            <text:p>2018-12-0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1-25">
            <text:p>2023-01-2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03">
            <text:p>2019-04-0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04">
            <text:p>2019-09-0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22">
            <text:p>2024-05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1-11">
            <text:p>2017-01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4-18">
            <text:p>2018-04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1-09">
            <text:p>2019-01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09">
            <text:p>2022-02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2-01">
            <text:p>2021-12-0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3-23">
            <text:p>2022-03-2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9-13">
            <text:p>2017-09-1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20">
            <text:p>2017-12-2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1-24">
            <text:p>2018-01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10">
            <text:p>2023-05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9-21">
            <text:p>2022-09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1-11">
            <text:p>2023-01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19">
            <text:p>2025-03-1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2-05">
            <text:p>2018-12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5-08">
            <text:p>2019-05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9-08">
            <text:p>2020-09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4-13">
            <text:p>2021-04-1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28">
            <text:p>2023-06-2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6-07">
            <text:p>2017-06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0-04">
            <text:p>2017-10-0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16">
            <text:p>2025-04-1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14">
            <text:p>2022-12-1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22">
            <text:p>2023-03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20">
            <text:p>2020-02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2-04">
            <text:p>2024-12-0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21">
            <text:p>2024-02-2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21">
            <text:p>2024-02-2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12">
            <text:p>2024-06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09">
            <text:p>2024-10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20">
            <text:p>2024-11-2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1-04">
            <text:p>2021-11-0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09">
            <text:p>2022-03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14">
            <text:p>2023-06-1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5-24">
            <text:p>2017-05-2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22">
            <text:p>2017-11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20">
            <text:p>2018-06-2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07">
            <text:p>2018-11-0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23">
            <text:p>2019-01-2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7-15">
            <text:p>2025-07-1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4-05">
            <text:p>2023-04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22">
            <text:p>2025-01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25">
            <text:p>2025-06-2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5-07">
            <text:p>2019-05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2-09">
            <text:p>2022-02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5-25">
            <text:p>2022-05-2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6-15">
            <text:p>2022-06-1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11">
            <text:p>2022-05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22">
            <text:p>2017-03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9-21">
            <text:p>2022-09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12-14">
            <text:p>2022-12-1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5-20">
            <text:p>2020-05-2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11">
            <text:p>2025-06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23">
            <text:p>2018-05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17">
            <text:p>2021-11-1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1-10">
            <text:p>2023-01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22">
            <text:p>2020-01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01">
            <text:p>2020-04-0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06">
            <text:p>2024-11-0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20">
            <text:p>2020-05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07">
            <text:p>2024-02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24">
            <text:p>2024-01-2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05">
            <text:p>2025-03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11">
            <text:p>2025-06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10-17">
            <text:p>2018-10-1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1-20">
            <text:p>2019-11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01">
            <text:p>2017-12-0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1-14">
            <text:p>2017-11-1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06">
            <text:p>2019-03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24">
            <text:p>2023-05-2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9-17">
            <text:p>2025-09-1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02">
            <text:p>2019-10-0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06">
            <text:p>2023-12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18">
            <text:p>2024-04-1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2-20">
            <text:p>2023-12-2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2-17">
            <text:p>2025-12-1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2-19">
            <text:p>2020-02-1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0-20">
            <text:p>2021-10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2-22">
            <text:p>2017-02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21">
            <text:p>2022-04-2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19">
            <text:p>2025-11-1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5-24">
            <text:p>2017-05-2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4-05">
            <text:p>2017-04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5-06">
            <text:p>2024-05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08">
            <text:p>2023-03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2-14">
            <text:p>2022-12-1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23">
            <text:p>2024-10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6-13">
            <text:p>2023-06-1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06">
            <text:p>2024-03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06">
            <text:p>2024-03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7-17">
            <text:p>2024-07-1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4-13">
            <text:p>2021-04-1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2-20">
            <text:p>2019-02-2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3-04">
            <text:p>2020-03-0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16">
            <text:p>2018-03-1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6-06">
            <text:p>2018-06-0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9-19">
            <text:p>2018-09-1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06">
            <text:p>2020-05-0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09">
            <text:p>2025-01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22">
            <text:p>2023-11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08">
            <text:p>2025-10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5-28">
            <text:p>2019-05-2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3-24">
            <text:p>2021-03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4-28">
            <text:p>2021-04-2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6-09">
            <text:p>2021-06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9-22">
            <text:p>2021-09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12-02">
            <text:p>2020-12-0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4-05">
            <text:p>2017-04-0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06">
            <text:p>2018-06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26">
            <text:p>2019-06-2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12-04">
            <text:p>2024-12-0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20">
            <text:p>2019-11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07">
            <text:p>2024-02-0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02">
            <text:p>2020-12-0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2-18">
            <text:p>2024-12-1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18">
            <text:p>2023-10-1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22">
            <text:p>2023-11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2-03">
            <text:p>2025-12-0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07">
            <text:p>2025-05-0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1-18">
            <text:p>2020-11-1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2-16">
            <text:p>2020-12-1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3-06">
            <text:p>2019-03-0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6-23">
            <text:p>2021-06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3-04">
            <text:p>2020-03-0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2-15">
            <text:p>2021-12-1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12">
            <text:p>2022-01-1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24">
            <text:p>2023-05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11">
            <text:p>2018-07-1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20">
            <text:p>2019-03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11">
            <text:p>2023-01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1-09">
            <text:p>2022-11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06">
            <text:p>2019-11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11-22">
            <text:p>2017-11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7-19">
            <text:p>2017-07-1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2-05">
            <text:p>2020-02-0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7-15">
            <text:p>2020-07-1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15">
            <text:p>2021-07-1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2-04">
            <text:p>2025-02-0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23">
            <text:p>2019-10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07">
            <text:p>2020-10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18">
            <text:p>2024-04-1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08">
            <text:p>2023-11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3-06">
            <text:p>2025-03-0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22">
            <text:p>2025-10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2-22">
            <text:p>2023-02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5-07">
            <text:p>2025-05-0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6-26">
            <text:p>2019-06-2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0-23">
            <text:p>2019-10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25">
            <text:p>2022-05-2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10-05">
            <text:p>2022-10-0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04">
            <text:p>2017-10-0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24">
            <text:p>2018-01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0-21">
            <text:p>2020-10-2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20">
            <text:p>2021-10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01">
            <text:p>2022-12-0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9-03">
            <text:p>2025-09-0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5-05-02">
            <text:p>2025-05-0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9-04">
            <text:p>2024-09-0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05">
            <text:p>2025-02-0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24">
            <text:p>2021-02-2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7-16">
            <text:p>2025-07-1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7-05">
            <text:p>2017-07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0-02">
            <text:p>2019-10-0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1-26">
            <text:p>2022-01-2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2-20">
            <text:p>2017-12-2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27">
            <text:p>2018-03-2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5-09">
            <text:p>2018-05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01">
            <text:p>2021-12-0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2-01">
            <text:p>2022-12-0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10">
            <text:p>2020-06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23">
            <text:p>2020-09-2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9-17">
            <text:p>2025-09-1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4-05">
            <text:p>2018-04-0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2-10">
            <text:p>2021-02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1-26">
            <text:p>2022-01-2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3-08">
            <text:p>2017-03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5-26">
            <text:p>2022-05-2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07">
            <text:p>2018-02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2-21">
            <text:p>2018-02-2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02">
            <text:p>2025-04-0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16">
            <text:p>2025-04-1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6-29">
            <text:p>2022-06-2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3-08">
            <text:p>2023-03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2-18">
            <text:p>2024-12-1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19">
            <text:p>2023-07-1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5-26">
            <text:p>2021-05-2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7-15">
            <text:p>2021-07-1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11-04">
            <text:p>2021-11-0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1-22">
            <text:p>2020-01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07">
            <text:p>2022-09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21">
            <text:p>2022-09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2-09">
            <text:p>2022-02-0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0-07">
            <text:p>2020-10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7-11">
            <text:p>2018-07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25">
            <text:p>2025-06-2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03">
            <text:p>2018-10-0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08">
            <text:p>2023-02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22">
            <text:p>2023-02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09">
            <text:p>2025-01-0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3-05">
            <text:p>2025-03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19">
            <text:p>2025-02-1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04">
            <text:p>2024-04-0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11-19">
            <text:p>2025-11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05">
            <text:p>2025-11-0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7-15">
            <text:p>2021-07-1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12-16">
            <text:p>2020-12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2-03">
            <text:p>2025-12-0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1-09">
            <text:p>2020-01-0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08">
            <text:p>2017-03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6-21">
            <text:p>2017-06-2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4-22">
            <text:p>2020-04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4-05">
            <text:p>2018-04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20">
            <text:p>2019-02-2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05">
            <text:p>2020-11-0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6-06">
            <text:p>2018-06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4-17">
            <text:p>2019-04-1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6-23">
            <text:p>2021-06-2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1-25">
            <text:p>2017-01-2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7-19">
            <text:p>2017-07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04">
            <text:p>2019-12-0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24">
            <text:p>2020-06-2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1-02">
            <text:p>2025-01-0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27">
            <text:p>2021-01-2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4-20">
            <text:p>2017-04-2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2-20">
            <text:p>2020-02-2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08">
            <text:p>2021-09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17">
            <text:p>2019-07-1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3-22">
            <text:p>2023-03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2-02">
            <text:p>2020-12-0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2-19">
            <text:p>2018-12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4-03">
            <text:p>2019-04-0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3-24">
            <text:p>2021-03-2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1-06">
            <text:p>2019-11-0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0-08-29">
            <text:p>2020-08-2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24">
            <text:p>2021-03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05">
            <text:p>2023-04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29">
            <text:p>2019-05-2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7-16">
            <text:p>2025-07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7-16">
            <text:p>2025-07-1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3-04">
            <text:p>2020-03-0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10">
            <text:p>2024-01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19">
            <text:p>2025-03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18">
            <text:p>2023-10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06">
            <text:p>2024-11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2-06">
            <text:p>2023-12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6-11">
            <text:p>2019-06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4-06">
            <text:p>2022-04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05">
            <text:p>2022-10-0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4-20">
            <text:p>2017-04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7-05">
            <text:p>2017-07-0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6-10">
            <text:p>2020-06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7-17">
            <text:p>2024-07-1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19">
            <text:p>2018-12-1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0-03">
            <text:p>2018-10-0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08">
            <text:p>2023-11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5-09-15">
            <text:p>2025-09-1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7-15">
            <text:p>2020-07-1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8-02">
            <text:p>2021-08-0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1-12">
            <text:p>2022-01-1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5-11">
            <text:p>2022-05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5-10">
            <text:p>2017-05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6-07">
            <text:p>2017-06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7-05">
            <text:p>2017-07-0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31">
            <text:p>2017-10-3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5-06">
            <text:p>2020-05-0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3-16">
            <text:p>2018-03-1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4-05">
            <text:p>2018-04-0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4-18">
            <text:p>2018-04-1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07">
            <text:p>2025-05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12">
            <text:p>2021-05-1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19">
            <text:p>2023-04-1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19">
            <text:p>2022-10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05">
            <text:p>2025-02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22">
            <text:p>2024-05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12">
            <text:p>2024-06-1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12">
            <text:p>2021-01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23">
            <text:p>2024-10-2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2-22">
            <text:p>2017-02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26">
            <text:p>2022-01-2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12-09">
            <text:p>2020-12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2-04">
            <text:p>2019-12-0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2-18">
            <text:p>2019-12-1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6-15">
            <text:p>2022-06-1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10">
            <text:p>2018-01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12-19">
            <text:p>2023-12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02">
            <text:p>2025-04-0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26">
            <text:p>2021-05-2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2-20">
            <text:p>2024-02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4-04">
            <text:p>2024-04-0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0-05">
            <text:p>2022-10-0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09">
            <text:p>2020-09-0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16">
            <text:p>2020-12-1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15">
            <text:p>2022-06-1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6-24">
            <text:p>2020-06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29">
            <text:p>2021-07-2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05">
            <text:p>2018-09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18">
            <text:p>2019-12-1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10">
            <text:p>2021-03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3-27">
            <text:p>2018-03-2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11-07">
            <text:p>2018-11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1-12">
            <text:p>2021-01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08">
            <text:p>2025-10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05">
            <text:p>2025-11-0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29">
            <text:p>2022-06-2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1-12-15">
            <text:p>2021-12-1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2-21">
            <text:p>2022-02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7-15">
            <text:p>2022-07-1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1-09-13">
            <text:p>2021-09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09">
            <text:p>2022-11-0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5-03-27">
            <text:p>2025-03-2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6-25">
            <text:p>2024-06-2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7-15">
            <text:p>2022-07-1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2-08">
            <text:p>2023-02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15">
            <text:p>2020-07-1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7-17">
            <text:p>2024-07-1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04">
            <text:p>2024-09-0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19">
            <text:p>2025-11-1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1-27">
            <text:p>2021-01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3-10">
            <text:p>2021-03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20">
            <text:p>2023-09-2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9-18">
            <text:p>2019-09-1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5-26">
            <text:p>2021-05-2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0-06">
            <text:p>2021-10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2-23">
            <text:p>2022-02-2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0-31">
            <text:p>2017-10-3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21">
            <text:p>2018-02-2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9-23">
            <text:p>2020-09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6-20">
            <text:p>2018-06-2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13">
            <text:p>2021-04-1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21">
            <text:p>2025-05-2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23">
            <text:p>2021-06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0-17">
            <text:p>2018-10-1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14">
            <text:p>2023-06-1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28">
            <text:p>2023-06-2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23">
            <text:p>2022-11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1-11">
            <text:p>2023-01-1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22">
            <text:p>2020-04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18">
            <text:p>2020-11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9-18">
            <text:p>2024-09-1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9-07">
            <text:p>2023-09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06">
            <text:p>2023-09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1-23">
            <text:p>2019-01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5-06">
            <text:p>2020-05-0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5-20">
            <text:p>2020-05-2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11-18">
            <text:p>2020-11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6-12">
            <text:p>2019-06-1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4-21">
            <text:p>2022-04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2-08">
            <text:p>2017-02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2-17">
            <text:p>2025-12-1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15">
            <text:p>2022-07-1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1-10">
            <text:p>2018-01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2-07">
            <text:p>2018-02-0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12">
            <text:p>2019-06-1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09">
            <text:p>2020-01-0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05">
            <text:p>2020-02-05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