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3">
            <text:p>2021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26">
            <text:p>2021-10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24">
            <text:p>2018-07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7">
            <text:p>2018-02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27">
            <text:p>2021-07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6">
            <text:p>2021-10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2">
            <text:p>2019-03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0">
            <text:p>2020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30">
            <text:p>2021-03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8">
            <text:p>2017-07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7">
            <text:p>2021-07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5">
            <text:p>2022-03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3">
            <text:p>2018-10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9">
            <text:p>2022-03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10">
            <text:p>2019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0">
            <text:p>2018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4">
            <text:p>2018-07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8">
            <text:p>2022-10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6">
            <text:p>2019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23">
            <text:p>2019-07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0">
            <text:p>2020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3">
            <text:p>2021-09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0">
            <text:p>2018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6">
            <text:p>2022-09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2">
            <text:p>2019-02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3">
            <text:p>2021-09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1">
            <text:p>2025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9">
            <text:p>2018-10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6">
            <text:p>2019-03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8">
            <text:p>2020-07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30">
            <text:p>2021-03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30">
            <text:p>2021-03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8">
            <text:p>2021-09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1">
            <text:p>2020-0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6">
            <text:p>2023-09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6">
            <text:p>2019-02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21">
            <text:p>2018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6">
            <text:p>2019-03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8">
            <text:p>2024-06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3">
            <text:p>2019-07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9">
            <text:p>2022-03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6">
            <text:p>2018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8">
            <text:p>2022-10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19">
            <text:p>2022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2">
            <text:p>2025-09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4">
            <text:p>2018-09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28">
            <text:p>2020-07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5">
            <text:p>2022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29">
            <text:p>2022-07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23">
            <text:p>2024-07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6">
            <text:p>2024-0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2">
            <text:p>2019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9">
            <text:p>2022-07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24">
            <text:p>2020-03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6">
            <text:p>2021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7">
            <text:p>2018-02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5">
            <text:p>2024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5">
            <text:p>2024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4">
            <text:p>2025-11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6">
            <text:p>2018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10">
            <text:p>2019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6">
            <text:p>2020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0">
            <text:p>2020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8">
            <text:p>2017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21">
            <text:p>2021-1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8">
            <text:p>2024-06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5">
            <text:p>2022-1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6">
            <text:p>2018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1">
            <text:p>2020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3">
            <text:p>2021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6">
            <text:p>2018-11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0">
            <text:p>2020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1">
            <text:p>2025-10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9">
            <text:p>2018-10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7">
            <text:p>2021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5">
            <text:p>2017-09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7">
            <text:p>2021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6">
            <text:p>2024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4">
            <text:p>2025-11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1">
            <text:p>2017-04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6">
            <text:p>2022-04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2">
            <text:p>2019-03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6">
            <text:p>2019-05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6">
            <text:p>2022-04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0">
            <text:p>2019-09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21">
            <text:p>2021-1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8">
            <text:p>2021-09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3">
            <text:p>2024-07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6">
            <text:p>2023-09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3">
            <text:p>2018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8">
            <text:p>028</text:p>
          </table:table-cell>
          <table:table-cell office:value-type="string" office:string-value="TAR UMBRIA - PERUGIA">
            <text:p>TAR UMBRIA - PERUG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