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TIPO_SENTENZA">
            <text:p>TIPO_SENTENZA</text:p>
          </table:table-cell>
          <table:table-cell table:style-name="pd1" office:value-type="string" office:string-value="NUMERO_SENTENZE">
            <text:p>NUMERO_SENTENZE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ISTRUZIONE PUBBLICA">
            <text:p>SILENZIO DELLA PUBBLICA AMMINISTRAZIONE -&gt; ISTRUZION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ITUTI DI VIGILANZA -&gt; AUTORIZZAZIONI - RILASCIO">
            <text:p>ISTITUTI DI VIGILANZA -&gt; AUTORIZZAZIONI -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RELATIVI A BENI CULTURALI -&gt; AGGIUDICAZIONE">
            <text:p>APPALTI RELATIVI A BENI CULTURAL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ESCA -&gt; ALTRO">
            <text:p>PES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RISARCIMENTO DANNI">
            <text:p>URBANIST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SI CIVICI -&gt; ALTRO">
            <text:p>USI CIV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CONCESSIONE EDILIZIA -&gt; CONCESSIONE IN SANATORIA">
            <text:p>EDILIZIA ED URBANISTICA -&gt; CONCESSIONE EDILIZIA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CERTIFICAZIONI AMBIENTALI">
            <text:p>AMBIENTE -&gt; CERTIFICAZIONI AMBIENT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RISARCIMENTO DEL DANNO">
            <text:p>COMUNE E PROVINCIA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REVISIONE PREZZI">
            <text:p>SILENZIO DELLA PUBBLICA AMMINISTRAZIONE -&gt; REVISIONE PREZ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RMI">
            <text:p>SILENZIO DELLA PUBBLICA AMMINISTRAZIONE -&gt; 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RIFIUTI ">
            <text:p>SILENZIO DELLA PUBBLICA AMMINISTRAZIONE -&gt; RIFIUTI 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SANITARI">
            <text:p>CONCORSI -&gt; CONCORSI SAN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ITUTI DI VIGILANZA -&gt; ALTRO">
            <text:p>ISTITUTI DI VIGILANZ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ALTRI -&gt; PREZZI E TARIFFE">
            <text:p>SERVIZI PUBBLICI -&gt; ALTRI -&gt; PREZZI E TARIFF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PETTACOLO -&gt; AUTORIZZAZIONI">
            <text:p>SPETTACOLO -&gt; AUTORIZZ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PESCA">
            <text:p>SILENZIO DELLA PUBBLICA AMMINISTRAZIONE -&gt; PES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 -&gt; GEOMETRI -&gt; ALTRO">
            <text:p>PROFESSIONI E MESTIERI -&gt; GEOMET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BENI PAESAGGISTICI">
            <text:p>SILENZIO DELLA PUBBLICA AMMINISTRAZIONE -&gt; BENI PAESAGGIST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COMUNI -&gt; ALTRO">
            <text:p>CONCORSI -&gt; CONCORSI 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URBANISTICA">
            <text:p>SILENZIO DELLA PUBBLICA AMMINISTRAZIONE -&gt;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SILO">
            <text:p>STRANIERI -&gt; ASI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BILANCIO">
            <text:p>COMUNI -&gt; BILAN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ACQUISIZIONE SANANTE">
            <text:p>ESPROPRIAZIONE PER PUBBLICA UTILITÀ -&gt; ACQUISIZIONE SAN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INSEGNE E PUBBLICITÀ">
            <text:p>AUTORIZZAZIONI E CONCESSIONI AMMINISTRATIVE -&gt; INSEGNE E PUBBLIC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IMPIEGATI COMUNALI">
            <text:p>COMUNI -&gt; IMPIEGATI COMUN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ONOPOLI E DAZI -&gt; ALTRO">
            <text:p>MONOPOLI E DA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CARBURANTI">
            <text:p>SERVIZI PUBBLICI -&gt; CARBURA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ALTRO">
            <text:p>CACC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COOPERATIVE EDILIZIE">
            <text:p>EDILIZIA ECONOMICA E POPOLARE (O RESIDENZIALE PUBBLICA) -&gt; COOPERATIVE EDILIZ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LTRO">
            <text:p>APPALTI SCUOL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AZIENDE SPECIALI ED ISTITUZIONALI (COSTIT., ORG.NE, ATTIVITA')">
            <text:p>COMUNE E PROVINCIA -&gt; AZIENDE SPECIALI ED ISTITUZIONALI (COSTIT., ORG.NE, ATTIVITA'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STATO GIURIDICO">
            <text:p>GUARDIA DI FINANZA -&gt; STATO GIURID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POLIZIA DI STATO">
            <text:p>SILENZIO DELLA PUBBLICA AMMINISTRAZIONE -&gt; POLIZIA DI ST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IDRICO">
            <text:p>INQUINAMENTO -&gt; ID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CONTRATTO">
            <text:p>APPALTI SCUOLA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IANO NAZIONALE DI RIPRESA E RESILIENZA (PNRR) -&gt; APPALTI MISTI">
            <text:p>PIANO NAZIONALE DI RIPRESA E RESILIENZA (PNRR) -&gt; APPALTI MIST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STATO GIURIDICO">
            <text:p>GUARDIA DI FINANZA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E PESCA">
            <text:p>CACCIA E PES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COMUNI -&gt; ALTRO">
            <text:p>CONCORSI -&gt; CONCORSI 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ONERI DI URBANIZZAZIONE">
            <text:p>EDILIZIA -&gt; CONCESSIONE EDILIZIA E PERMESSO DI COSTRUIRE -&gt; ONERI DI URBAN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ALTRO">
            <text:p>ELEZ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PIANO PAESAGGISTICO (PROCEDIMENTO E COORDINAMENTO CON ALTRI STRUMENTI DI PIANIFICAZIONE)">
            <text:p>BENI PAESAGGISTICI -&gt; PIANO PAESAGGISTICO (PROCEDIMENTO E COORDINAMENTO CON ALTRI STRUMENTI DI PIANIFICAZION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MILITARI">
            <text:p>SILENZIO DELLA PUBBLICA AMMINISTRAZIONE -&gt; MIL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INFORMATIVA ANTIMAFIA">
            <text:p>SILENZIO DELLA PUBBLICA AMMINISTRAZIONE -&gt; INFORMA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WHITE LIST">
            <text:p>INFORMATIVA ANTIMAFIA -&gt; WHITE LIST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VENZIONI URBANISTICHE">
            <text:p>EDILIZIA -&gt; CONVENZIONI URBANIS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ATEGORIE PROTETTE">
            <text:p>PUBBLICO IMPIEGO -&gt; CATEGORIE PROTET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IMPIEGATI CIVILI DELLO STATO -&gt; CONCORSO (AMMISSIONE,PROCEDIMENTO)">
            <text:p>PUBBLICO IMPIEGO -&gt; IMPIEGATI CIVILI DELLO STATO -&gt; CONCORSO (AMMISSIONE,PROCEDIMENT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ALTRO">
            <text:p>SERVIZ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ERTIFICATO DI AGIBILITÀ">
            <text:p>EDILIZIA -&gt; CONCESSIONE EDILIZIA E PERMESSO DI COSTRUIRE -&gt; CERTIFICATO DI AG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ELETTROMAGNETICO">
            <text:p>INQUINAMENTO -&gt; ELETTROMAGNE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BENI PAESAGGISTICI">
            <text:p>SILENZIO DELLA PUBBLICA AMMINISTRAZIONE -&gt; BENI PAESAGGIST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REGIONI -&gt; ALTRO">
            <text:p>CONCORSI -&gt; CONCORSI REGIO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PROVVEDIMENTI DEL COMMISSARIO AD ACTA">
            <text:p>ESECUZIONE DEL GIUDICATO -&gt; PROVVEDIMENTI DEL COMMISSARIO AD AC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IANO NAZIONALE DI RIPRESA E RESILIENZA (PNRR) -&gt; SERVIZI PUBBLICI">
            <text:p>PIANO NAZIONALE DI RIPRESA E RESILIENZA (PNRR) -&gt; 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RGANIZZAZIONE DEGLI UFFICI">
            <text:p>COMUNI -&gt; ORGANIZZAZIONE DEGLI UFF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TTADINANZA">
            <text:p>SILENZIO DELLA PUBBLICA AMMINISTRAZIONE -&gt; CITTADINA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EDILIZIA RESIDENZIALE PUBBLICA -&gt; ASSEGNAZIONE ALLOGGI">
            <text:p>EDILIZIA ED URBANISTICA -&gt; EDILIZIA RESIDENZIALE PUBBLICA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MMISSIONE ALTRO CONCORRENTE">
            <text:p>APPALTI PUBBLICI DI LAVOR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MMISSIONE ALTRO CONCORRENTE">
            <text:p>APPALTI SCUOLA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NCORSI">
            <text:p>SILENZIO DELLA PUBBLICA AMMINISTRAZIONE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RISARCIMENTO DANNI">
            <text:p>ESPROPRIAZIONE PER PUBBLICA UTILITÀ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 ECONOMICA POPOLARE (O RESIDENZIALE PUBBLICA)">
            <text:p>SILENZIO DELLA PUBBLICA AMMINISTRAZIONE -&gt; EDILIZIA ECONOMICA POPOLARE (O RESIDENZIALE PUBBLIC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NTI PUBBLICI">
            <text:p>SILENZIO DELLA PUBBLICA AMMINISTRAZIONE -&gt; ENT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ENERGIE RINNOVABILI (PROCEDIMENTO DI AUTORIZZAZIONE ALLA REALIZZAZIONE DI IMPIANTI )">
            <text:p>AMBIENTE -&gt; ENERGIE RINNOVABILI (PROCEDIMENTO DI AUTORIZZAZIONE ALLA REALIZZAZIONE DI IMPIANTI )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IMITERI">
            <text:p>SILENZIO DELLA PUBBLICA AMMINISTRAZIONE -&gt; CIMIT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INDENNITÀ DI ESPROPRIAZIONE">
            <text:p>ESPROPRIAZIONE PER PUBBLICA UTILITÀ -&gt; INDENNITÀ DI ESPROPRI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OCCUPAZIONE">
            <text:p>ESPROPRIAZIONE PER PUBBLICA UTILITÀ -&gt; OCCUP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PETTACOLO">
            <text:p>SILENZIO DELLA PUBBLICA AMMINISTRAZIONE -&gt; SPETTACOL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ENSIONI -&gt; ALTRO">
            <text:p>PENS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PPALTI PUBBLICI DI SERVIZI">
            <text:p>SILENZIO DELLA PUBBLICA AMMINISTRAZIONE -&gt; APPALTI PUBBLICI DI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DISTRIBUTORI DI CARBURANTE">
            <text:p>AUTORIZZAZIONI E CONCESSIONI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TRASFERIMENTO">
            <text:p>CARABINIERI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CONTRATTO">
            <text:p>APPALTI MIST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TRIBUTI">
            <text:p>COMUNI -&gt; TRIBU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RIFIUTI -&gt; ALTRO">
            <text:p>RIFIU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NNULLAMENTO GARA">
            <text:p>APPALTI SANITÀ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AMMISSIONE ALTRO CONCORRENTE">
            <text:p>APPALTI PUBBLICI DI FORNITURE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DEMANIO E PATRIMONIO">
            <text:p>SILENZIO DELLA PUBBLICA AMMINISTRAZIONE -&gt; DEMANIO E PATRIMONI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CULTURALI -&gt; VALORIZZAZIONE DEI BENI CULTURALI">
            <text:p>BENI CULTURALI -&gt; VALORIZZAZIONE DEI BENI CULTU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PATRIMONIO INDISPONIBILE">
            <text:p>DEMANIO E PATRIMONIO -&gt; PATRIMONIO INDISPONIBI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ALTRO">
            <text:p>INFORMATIVA ANTIMAF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ER L'EDILIZIA ECONOMICA E POPOLARE">
            <text:p>URBANISTICA -&gt; PIANO PER L'EDILIZIA ECONOMICA E POP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VITTIME DEL DOVERE">
            <text:p>VITTIME DEL DOV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ITTADINANZA -&gt; ALTRO">
            <text:p>CITTADINANZ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TRASFERIMENTO">
            <text:p>FARMAC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RISARCIMENTO DANNI">
            <text:p>ACCESSO AI DOCUMENT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REGOLAMENTO EDILIZIO">
            <text:p>EDILIZIA ED URBANISTICA -&gt; REGOLAMENTO EDIL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PIANO DI RECUPERO">
            <text:p>EDILIZIA ED 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CONTRATTO">
            <text:p>APPALTI PUBBLICI DI LAVORI -&gt; CONTRAT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EDILIZIA RESIDENZIALE PUBBLICA">
            <text:p>EDILIZIA ED URBANISTICA -&gt; EDILIZIA RESIDENZIALE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OLIZIA PENITENZIARIA -&gt; TRASFERIMENTO">
            <text:p>POLIZIA PENITENZIARIA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INFERMITÀ, LESIONI ED EQUO INDENNIZZO">
            <text:p>GUARDIA DI FINANZA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SEGNANTI -&gt; ABILITAZIONE">
            <text:p>INSEGNANTI -&gt; ABILI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STABILIZZAZIONE">
            <text:p>PUBBLICO IMPIEGO -&gt; STABIL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AVANZAMENTI E PROMOZIONI">
            <text:p>CARABINIERI -&gt; AVANZAMENTI E PROMO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SCIOGLIMENTO CONSIGLIO COMUNALE">
            <text:p>COMUNI -&gt; SCIOGLIMENTO CONSIGLIO COMU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SEGNANTI -&gt; TRATTAMENTO ECONOMICO">
            <text:p>INSEGNANTI -&gt; TRATTAMENTO ECONOM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ANUTENZIONE ORDINARIA">
            <text:p>EDILIZIA -&gt; CONCESSIONE EDILIZIA E PERMESSO DI COSTRUIRE -&gt; MANUTENZIONE ORDINA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PROVINCE">
            <text:p>SILENZIO DELLA PUBBLICA AMMINISTRAZIONE -&gt; PROVINC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PIANO DI LOTTIZZAZIONE">
            <text:p>EDILIZIA ED 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SANITARI -&gt; ALTRO">
            <text:p>CONCORSI -&gt; CONCORSI SAN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REGIONALI">
            <text:p>ELEZIONI -&gt; ELEZIONI REGIONAL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 E ARTIGIANATO -&gt; TRASFERIMENTO ESERCIZIO COMMERCIALE">
            <text:p>COMMERCIO E ARTIGIANATO -&gt; TRASFERIMENTO ESERCIZIO COMMERCI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ENSIONI -&gt; ALTRO">
            <text:p>PENS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AMBITI TERRITORIALI DI CACCIA">
            <text:p>CACCIA -&gt; AMBITI TERRITORIALI DI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VITTIME DEL DOVERE -&gt; ALTRO">
            <text:p>VITTIME DEL DOVE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RIFIUTI -&gt; SMALTIMENTO">
            <text:p>RIFIUTI -&gt; SMALT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FARMACIA COMUNALE">
            <text:p>FARMACIA -&gt; FARMACIA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IANO NAZIONALE DI RIPRESA E RESILIENZA (PNRR) -&gt; APPALTI PUBBLICI DI LAVORI">
            <text:p>PIANO NAZIONALE DI RIPRESA E RESILIENZA (PNRR) -&gt; APPALTI PUBBLICI DI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AGGIUDICAZIONE">
            <text:p>APPALTI MIST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PPALTI SANITÀ">
            <text:p>SILENZIO DELLA PUBBLICA AMMINISTRAZIONE -&gt; APPALTI SA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UNIVERSITARI -&gt; AMMISSIONE">
            <text:p>CONCORSI -&gt; CONCORSI UNIVERSITAR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COMUNI -&gt; BANDO">
            <text:p>CONCORSI -&gt; CONCORSI COMUN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UTILIZZAZIONE ARENILE">
            <text:p>URBANISTICA -&gt; PIANO UTILIZZAZIONE AREN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RISARCIMENTO DANNI">
            <text:p>APPALTI PUBBLICI DI SERVIZ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PETTACOLO -&gt; AUTORIZZAZIONI">
            <text:p>SPETTACOLO -&gt; AUTORIZZ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NIVERSITÀ -&gt; ALTRO">
            <text:p>UNIVERS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LTRO">
            <text:p>EDILIZIA -&gt; ABUS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OLIZIA DI STATO -&gt; ALTRO">
            <text:p>POLIZIA DI STA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ALTRO">
            <text:p>PATENTE DI GUID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SORZI E COOPERATIVE -&gt; ALTRO">
            <text:p>CONSORZI E COOPE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STATO GIURIDICO">
            <text:p>PUBBLICO IMPIEGO -&gt; STATO GIURID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BANDO">
            <text:p>APPALTI SCUOLA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OLIZIA PENITENZIARIA -&gt; RISARCIMENTO DANNI">
            <text:p>POLIZIA PENITENZIAR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QUOTE LATTE -&gt; ALTRO">
            <text:p>QUOTE LAT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BENI PUBBLICI">
            <text:p>DEMANIO E PATRIMONIO -&gt; BEN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4">
            <text:p>2020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2">
            <text:p>2020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REGIONI">
            <text:p>SILENZIO DELLA PUBBLICA AMMINISTRAZIONE -&gt; REG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SPROPRIAZIONE PER PUBBLICA UTILITÀ">
            <text:p>SILENZIO DELLA PUBBLICA AMMINISTRAZIONE -&gt; ESPROPRIAZIONE PER PUBBLICA UT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OCCUPAZIONE ABUSIVA">
            <text:p>EDILIZIA ECONOMICA E POPOLARE (O RESIDENZIALE PUBBLICA) -&gt; OCCUPAZIONE ABUSIV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VVOCATI LIBERO FORO -&gt; ALTRO">
            <text:p>AVVOCATI LIBERO FOR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REGIONALI -&gt; OPERAZIONI ELETTORALI">
            <text:p>ELEZIONI -&gt; ELEZIONI REGIO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REGIONALI">
            <text:p>ELEZIONI -&gt; ELEZIONI REGIONAL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USI CIVICI">
            <text:p>SILENZIO DELLA PUBBLICA AMMINISTRAZIONE -&gt; USI CIV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INFERMITÀ, LESIONI ED EQUO INDENNIZZO">
            <text:p>CARABINIERI -&gt; INFERMITÀ, LESIONI ED EQUO INDENNIZZ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 -&gt; ESERCENTI PROFESSIONI SANITARIE -&gt; ALTRO">
            <text:p>PROFESSIONI E MESTIERI -&gt; ESERCENTI PROFESSIONI SANITARI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">
            <text:p>ELEZIONI -&gt; ELEZIONI COMU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DISTRIBUTORI DI CARBURANTE">
            <text:p>AUTORIZZAZIONI E CONCESSIONI AMMINISTRATIVE -&gt; DISTRIBUTORI DI CARBURA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VINCOLO PAESAGGISTICO">
            <text:p>BENI PAESAGGISTICI -&gt; VINCOLO PAESAGGIST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TELEFONIA MOBILE">
            <text:p>SERVIZI PUBBLICI -&gt; TELECOMUNICAZIONI -&gt;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ICUREZZA PUBBLICA">
            <text:p>SILENZIO DELLA PUBBLICA AMMINISTRAZIONE -&gt; SICUREZZA PUBBL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GNALAZIONE CERTIFICATA DI INIZIO ATTIVITÀ (TRANNE IN EDILIZIA) -&gt; ALTRO">
            <text:p>SEGNALAZIONE CERTIFICATA DI INIZIO ATTIVITÀ (TRANNE IN EDILIZIA) -&gt; ALTRO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PROVINCE">
            <text:p>CONCORSI -&gt; CONCORSI PROVINC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ALTRO">
            <text:p>URBANIST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SFERIMENTO">
            <text:p>PUBBLICO IMPIEGO -&gt; TRASFERI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IANO NAZIONALE DI RIPRESA E RESILIENZA (PNRR) -&gt; SERVIZI PUBBLICI">
            <text:p>PIANO NAZIONALE DI RIPRESA E RESILIENZA (PNRR) -&gt; 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SEGNANTI -&gt; ALTRO">
            <text:p>INSEGNA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CONSIGLIERE COMUNALE">
            <text:p>COMUNI -&gt; CONSIGLIERE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PPALTI PUBBLICI DI SERVIZI">
            <text:p>SILENZIO DELLA PUBBLICA AMMINISTRAZIONE -&gt; APPALTI PUBBLICI DI SERVIZ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SI CIVICI -&gt; ALTRO">
            <text:p>USI CIV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UNIVERSITARI">
            <text:p>CONCORSI -&gt; CONCORSI UNIVERSITA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ESCLUSIONE">
            <text:p>APPALTI SCUOLA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ANTENNE">
            <text:p>SERVIZI PUBBLICI -&gt; TELECOMUNICAZIONI -&gt; ANTEN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DI RECUPERO">
            <text:p>URBANISTICA -&gt; PIANO DI RECUPE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VALUTAZIONE">
            <text:p>MILITARI -&gt; VALUT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MMISSIONE ALTRO CONCORRENTE">
            <text:p>APPALTI PUBBLICI DI SERVIZI -&gt; AMMISSIONE ALTRO CONCORR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 BREVE">
            <text:p>SENTENZA BREV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LTRO">
            <text:p>APPALTI SCUOL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OLIZIA PENITENZIARIA -&gt; PROCEDIMENTO DISCIPLINARE">
            <text:p>POLIZIA PENITENZIARIA -&gt; PROCEDIMENTO DISCIPLIN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2">
            <text:p>2019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3">
            <text:p>2020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 BREVE">
            <text:p>SENTENZA BREVE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IMPIEGATI COMUNALI E PROVINCIALI">
            <text:p>PUBBLICO IMPIEGO -&gt; IMPIEGATI COMUNALI E PROVINCIAL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9">
            <text:p>2020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0">
            <text:p>2020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11">
            <text:p>2020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8">
            <text:p>2021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">
            <text:p>DEMANIO STATALE, REGIO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">
            <text:p>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ABUSI -&gt; CONDONO (ART.31 L.N. 47/1985 E SUCC. MOD.)">
            <text:p>EDILIZIA ED URBANISTICA -&gt; ABUSI -&gt; CONDONO (ART.31 L.N. 47/1985 E SUCC. MOD.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ARABINIERI -&gt; VALUTAZIONE">
            <text:p>CARABINIERI -&gt; VALUT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 -&gt; ABUSI">
            <text:p>EDILIZIA ED URBANISTIC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PUBBLICO IMPIEGO">
            <text:p>SILENZIO DELLA PUBBLICA AMMINISTRAZIONE -&gt; PUBBLICO IMPIEG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CONCORSO PER L'ASSEGNAZIONE">
            <text:p>FARMACIA -&gt; CONCORSO PER L'ASSEGN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ARCHEGGI">
            <text:p>URBANISTICA -&gt; PARCHEGG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SENTENZA">
            <text:p>SENTENZA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">
            <text:p>ACCESSO AI DOCUMENT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STATALE, REGIONALE -&gt; CONCESSIONE">
            <text:p>DEMANIO STATALE, REGIONALE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 -&gt; BENI DEMANIALI E PATRIMONIALI -&gt; CONCESSIONE">
            <text:p>COMUNE E PROVINCIA -&gt; BENI DEMANIALI E PATRIMONIALI -&gt; CONCES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SSESSORE COMUNALE">
            <text:p>COMUNI -&gt; ASSESSORE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SEGRETARIO COMUNALE">
            <text:p>COMUNI -&gt; SEGRETARIO COMUNAL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0">
            <text:p>2022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COMUNI">
            <text:p>SILENZIO DELLA PUBBLICA AMMINISTRAZIONE -&gt; COMU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9">
            <text:p>2023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">
            <text:p>SENTENZA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TÀ PORTUALI -&gt; ALTRO">
            <text:p>AUTORITÀ PORTU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INDUSTRIA">
            <text:p>SILENZIO DELLA PUBBLICA AMMINISTRAZIONE -&gt; INDUST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GRICOLTURA E FORESTE -&gt; COOPERATIVE E IMPRESE AGRICOLE">
            <text:p>AGRICOLTURA E FORESTE -&gt; COOPERATIVE E IMPRESE AGRICO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 -&gt; ALTRO">
            <text:p>AMBIENT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ALTRO">
            <text:p>DEMANIO E PATRIMONIO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-&gt; ALTRO">
            <text:p>ENTI PUBBLIC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MILITARI -&gt; ALTRO">
            <text:p>MILITAR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ORDINANZE CONTINGIBILI E URGENTI -&gt; ALTRO">
            <text:p>ORDINANZE CONTINGIBILI E URGENT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DUSTRIA -&gt; ALTRO">
            <text:p>INDUSTR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MBIENTE">
            <text:p>SILENZIO DELLA PUBBLICA AMMINISTRAZIONE -&gt; 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 -&gt; ESPERTI CONTABILI -&gt; ALTRO">
            <text:p>PROFESSIONI E MESTIERI -&gt; ESPERTI CONTABI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4">
            <text:p>2023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FARMACIA -&gt; SEDI FARMACEUTICHE">
            <text:p>FARMACIA -&gt; SEDI FARMACEUTICH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ERVIZI PUBBLICI">
            <text:p>SERVIZI PUBBL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DONO">
            <text:p>EDILIZIA -&gt; CONDON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SEGNANTI -&gt; INSEGNANTI DI SOSTEGNO">
            <text:p>INSEGNANTI -&gt; INSEGNANTI DI SOSTEG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SENTENZA">
            <text:p>SENTENZA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CONCESSIONE">
            <text:p>DEMANIO E PATRIMONIO -&gt; CONCESSIONE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BENI CULTURALI -&gt; ALTRO">
            <text:p>BENI CULTURAL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SI CIVICI -&gt; ALTRO">
            <text:p>USI CIVICI -&gt; ALTR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E E PROVINCIA">
            <text:p>COMUNE E PROVINC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ALTRO">
            <text:p>SILENZIO DELLA PUBBLICA AMMINISTRAZIONE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MBIENTE">
            <text:p>AMBIENT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DIPENDENTI NON SANITARI ASL E OSPEDALIERI -&gt; COMMISSIONE GIUDICATRICE">
            <text:p>CONCORSI -&gt; CONCORSI DIPENDENTI NON SANITARI ASL E OSPEDALIERI -&gt; COMMISSIONE GIUDICATRICE</text:p>
          </table:table-cell>
          <table:table-cell office:value-type="string" office:string-value="SENTENZA BREVE">
            <text:p>SENTENZA BREV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URBANISTICA -&gt; PIANO PARTICOLAREGGIATO">
            <text:p>URBANISTICA -&gt; PIANO PARTICOLAREGGI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RISARCIMENTO DANNI">
            <text:p>COMUNI -&gt; RISARCIMENTO DAN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GIOCHI, LOTTERIE E SCOMMESSE -&gt; AUTORIZZAZIONE">
            <text:p>GIOCHI, LOTTERIE E SCOMMESSE -&gt; AUTORIZZAZ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DEMANIO E PATRIMONIO -&gt; DEMANIO MARITTIMO">
            <text:p>DEMANIO E PATRIMONIO -&gt; DEMANIO MARITTIM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PPALTI MISTI -&gt; ESCLUSIONE">
            <text:p>APPALTI MISTI -&gt; ESCLUSION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EDILIZIA">
            <text:p>SILENZIO DELLA PUBBLICA AMMINISTRAZIONE -&gt; EDILIZIA</text:p>
          </table:table-cell>
          <table:table-cell office:value-type="string" office:string-value="SENTENZA">
            <text:p>SENTENZA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9">
            <text:p>202409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string" office:string-value="SENTENZA BREVE">
            <text:p>SENTENZA BREV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INQUINAMENTO -&gt; ALTRO">
            <text:p>INQUINAMENTO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SILENZIO DELLA PUBBLICA AMMINISTRAZIONE -&gt; BENI PAESAGGISTICI">
            <text:p>SILENZIO DELLA PUBBLICA AMMINISTRAZIONE -&gt; BENI PAESAGGISTIC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CONCORSI -&gt; CONCORSI COMUNI -&gt; CONCORSI INTERNI">
            <text:p>CONCORSI -&gt; CONCORSI COMUNI -&gt; CONCORSI INTERNI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AUTORIZZAZIONI DI POLIZIA">
            <text:p>AUTORIZZAZIONI E CONCESSIONI AMMINISTRATIVE -&gt; AUTORIZZAZIONI DI POLIZIA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string" office:string-value="SENTENZA">
            <text:p>SENTENZ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