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03">
            <text:p>2019-10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17">
            <text:p>2020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28">
            <text:p>2022-06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7">
            <text:p>2020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24">
            <text:p>2025-07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8">
            <text:p>2017-05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9-30">
            <text:p>2025-09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16">
            <text:p>2023-06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4">
            <text:p>2025-10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9">
            <text:p>2025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3">
            <text:p>2017-07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0">
            <text:p>2025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31">
            <text:p>2022-05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0">
            <text:p>2022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04">
            <text:p>2020-11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9">
            <text:p>2023-1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3">
            <text:p>2019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20">
            <text:p>2021-07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06">
            <text:p>2025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5">
            <text:p>2023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18">
            <text:p>2018-05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5">
            <text:p>2022-1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0">
            <text:p>2022-07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0">
            <text:p>2021-07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1-20">
            <text:p>2023-0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4">
            <text:p>2017-05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2-10">
            <text:p>2018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3">
            <text:p>2019-10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3">
            <text:p>2019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5">
            <text:p>2023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4-26">
            <text:p>2023-04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16">
            <text:p>2023-06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31">
            <text:p>2022-05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7">
            <text:p>2020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9">
            <text:p>2025-1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4-21">
            <text:p>2023-04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9">
            <text:p>2025-1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2-17">
            <text:p>2023-0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28">
            <text:p>2023-04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4">
            <text:p>2025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4">
            <text:p>2020-11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3">
            <text:p>2017-07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9-01">
            <text:p>2020-09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7">
            <text:p>2017-09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0">
            <text:p>2025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4">
            <text:p>2017-05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9">
            <text:p>2025-1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19">
            <text:p>2023-05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19">
            <text:p>2023-05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0">
            <text:p>2021-07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0">
            <text:p>2021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20">
            <text:p>2022-07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03">
            <text:p>2019-10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2">
            <text:p>2023-09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31">
            <text:p>2023-03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28">
            <text:p>2023-04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8">
            <text:p>2020-08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5-05">
            <text:p>2023-05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9">
            <text:p>2023-11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8">
            <text:p>2017-05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2-10">
            <text:p>2023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3">
            <text:p>2019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