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62">
            <text:p>162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67">
            <text:p>267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76">
            <text:p>276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09">
            <text:p>209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99">
            <text:p>199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45">
            <text:p>245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08">
            <text:p>208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44">
            <text:p>244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70">
            <text:p>170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33">
            <text:p>233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66">
            <text:p>266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96">
            <text:p>196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90">
            <text:p>190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03">
            <text:p>203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9">
            <text:p>219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66">
            <text:p>266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92">
            <text:p>192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7">
            <text:p>217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3">
            <text:p>213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04">
            <text:p>204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50">
            <text:p>250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95">
            <text:p>195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21">
            <text:p>221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5">
            <text:p>215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73">
            <text:p>173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20">
            <text:p>220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23">
            <text:p>223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55">
            <text:p>155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27">
            <text:p>227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28">
            <text:p>228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213">
            <text:p>213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14">
            <text:p>014</text:p>
          </table:table-cell>
          <table:table-cell office:value-type="string" office:string-value="TRIESTE">
            <text:p>TRIESTE</text:p>
          </table:table-cell>
          <table:table-cell office:value-type="float" office:value="168">
            <text:p>168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