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SENTENZA">
            <text:p>ANNO_SENTENZA</text:p>
          </table:table-cell>
          <table:table-cell table:style-name="pd1" office:value-type="string" office:string-value="MESE_SENTENZA">
            <text:p>MESE_SENT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LASSIFICAZIONE_RICORSO">
            <text:p>CLASSIFICAZIONE_RICORSO</text:p>
          </table:table-cell>
          <table:table-cell table:style-name="pd1" office:value-type="string" office:string-value="TIPO_SENTENZA">
            <text:p>TIPO_SENTENZA</text:p>
          </table:table-cell>
          <table:table-cell table:style-name="pd1" office:value-type="string" office:string-value="NUMERO_SENTENZE">
            <text:p>NUMERO_SENTENZE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DUSTRIA">
            <text:p>INDUST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MMISSIONE ALTRO CONCORRENTE">
            <text:p>APPALTI PUBBLICI DI LAVORI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TRIBUTI">
            <text:p>PROVINCE -&gt; 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NEMATOGRAFIA, TEATRO, SPETTACOLI, SPORT, TURISMO">
            <text:p>CINEMATOGRAFIA, TEATRO, SPETTACOLI, SPORT, TURISM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NEMATOGRAFIA, TEATRO, SPETTACOLI, SPORT, TURISMO">
            <text:p>CINEMATOGRAFIA, TEATRO, SPETTACOLI, SPORT, TURISM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IUTI DI STATO -&gt; ALTRO">
            <text:p>AIUTI DI STAT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REVOCA">
            <text:p>APPALTI PUBBLICI DI FORNITURE -&gt; REVO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NNULLAMENTO GARA">
            <text:p>APPALTI PUBBLICI DI FORNITURE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CONSIGLIO COMUNALE">
            <text:p>COMUNI -&gt; CONSIGLI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CORSI -&gt; CONCORSI PROVINCE -&gt; ALTRO">
            <text:p>CONCORSI -&gt; CONCORSI PROVINCE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IOCHI, LOTTERIE E SCOMMESSE -&gt; AUTORIZZAZIONE">
            <text:p>GIOCHI, LOTTERIE E SCOMMESSE -&gt; AUTORIZZ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ROGRAMMA PLURIENNALE DI ATTUAZIONE">
            <text:p>URBANISTICA -&gt; PROGRAMMA PLURIENNALE DI ATTU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RCOLAZIONE STRADALE -&gt; ALTRO">
            <text:p>CIRCOLAZIONE STRADAL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REGOLAMENTI COMUNALI">
            <text:p>COMUNI -&gt; REGOLAMENTI COMU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CORSI -&gt; CONCORSI PROVINCE -&gt; ESCLUSIONE">
            <text:p>CONCORSI -&gt; CONCORSI PROVINCE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IOCHI, LOTTERIE E SCOMMESSE -&gt; APPARECCHI DA GIOCO">
            <text:p>GIOCHI, LOTTERIE E SCOMMESSE -&gt; APPARECCHI DA GIO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-&gt; ALTRO">
            <text:p>ENTI PUBBLIC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IMPIEGATI PROVINCIALI">
            <text:p>PROVINCE -&gt; IMPIEGATI PROVINC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CONTRIBUTI">
            <text:p>SANITÀ PUBBLICA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ACUSTICO">
            <text:p>URBANISTICA -&gt; PIANO ACU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BANDO">
            <text:p>APPALTI PUBBLICI DI LAVOR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ALTRO">
            <text:p>MILITA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CCIA -&gt; ALTRO">
            <text:p>CACCIA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ACUSTICO">
            <text:p>URBANISTICA -&gt; PIANO ACU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ANUTENZIONE ORDINARIA">
            <text:p>EDILIZIA -&gt; CONCESSIONE EDILIZIA E PERMESSO DI COSTRUIRE -&gt; MANUTENZIONE ORDIN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NIMALI -&gt; ABBATTIMENTO">
            <text:p>ANIMALI -&gt; ABBATT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 -&gt; RISARCIMENTO DEL DANNO">
            <text:p>AGRICOLTURA E FORESTE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 -&gt; RISARCIMENTO DEL DANNO">
            <text:p>PROFESSIONI E MESTIERI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PAESAGGISTICI -&gt; PIANO PAESAGGISTICO (PROCEDIMENTO E COORDINAMENTO CON ALTRI STRUMENTI DI PIANIFICAZIONE)">
            <text:p>BENI PAESAGGISTICI -&gt; PIANO PAESAGGISTICO (PROCEDIMENTO E COORDINAMENTO CON ALTRI STRUMENTI DI PIANIFICAZION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ELEVISIONE E RADIO -&gt; ALTRO">
            <text:p>TELEVISIONE E RADI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GIUNTA PROVINCIALE">
            <text:p>PROVINCE -&gt; GIUNTA PROVIN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SICUREZZA PUBBLICA">
            <text:p>SILENZIO DELLA PUBBLICA AMMINISTRAZIONE -&gt; SICUREZZA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URISMO -&gt; AUTORIZZAZIONI">
            <text:p>TURISMO -&gt; AUTORIZZ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IOCHI, LOTTERIE E SCOMMESSE -&gt; APPARECCHI DA GIOCO">
            <text:p>GIOCHI, LOTTERIE E SCOMMESSE -&gt; APPARECCHI DA GIO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DECADENZA">
            <text:p>AUTORIZZAZIONI E CONCESSIONI AMMINISTRATIVE -&gt; DECAD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PAESAGGISTICI -&gt; ATTIVITÀ EDILIZIA">
            <text:p>BENI PAESAGGISTICI -&gt; ATTIVITÀ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LEZIONI -&gt; ELEZIONI PROVINCIALI -&gt; LISTE">
            <text:p>ELEZIONI -&gt; ELEZIONI PROVINCIALI -&gt; LIS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TRIBUTI">
            <text:p>COMUNI -&gt; 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LEZIONI -&gt; ELEZIONI PROVINCIALI -&gt; OPERAZIONI ELETTORALI">
            <text:p>ELEZIONI -&gt; ELEZIONI PROVINCI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NEMATOGRAFIA, TEATRO, SPETTACOLI, SPORT, TURISMO">
            <text:p>CINEMATOGRAFIA, TEATRO, SPETTACOLI, SPORT, TURISM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SOSPENSIONE">
            <text:p>PATENTE DI GUIDA -&gt; SOSPEN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 -&gt; RISARCIMENTO DEL DANNO">
            <text:p>APPALTI PUBBLICI DI LAVORI, SERVIZI E FORNITURE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-&gt; RISARCIMENTO DANNI">
            <text:p>ENTI PUBBLIC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SORZI E COOPERATIVE -&gt; ALTRO">
            <text:p>CONSORZI E COOPE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 -&gt; AZIENDE SPECIALI ED ISTITUZIONALI (COSTIT., ORG.NE, ATTIVITA')">
            <text:p>COMUNE E PROVINCIA -&gt; AZIENDE SPECIALI ED ISTITUZIONALI (COSTIT., ORG.NE, ATTIVITA'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ESPULSIONE">
            <text:p>STRANIERI -&gt; ESPUL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FORESTE -&gt; ALTRO">
            <text:p>FORES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 -&gt; DOTTORI COMMERCIALISTI">
            <text:p>PROFESSIONI E MESTIERI -&gt; DOTTORI COMMERCIALIS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ERGIA ELETTRICA -&gt; ALTRO">
            <text:p>ENERGIA ELETTR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TERRITORIALE DI COORDINAMENTO">
            <text:p>URBANISTICA -&gt; PIANO TERRITORIALE DI COORDIN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CORSI -&gt; ALTRO">
            <text:p>CONCORS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VITICOLTURA">
            <text:p>AGRICOLTURA -&gt; VITICOLTUR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BONIFICA">
            <text:p>AMBIENTE -&gt; BONIF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">
            <text:p>ACCESSO AI DOCU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 E ARTIGIANATO -&gt; AUTORIZZAZIONE (RILASCIO)">
            <text:p>COMMERCIO E ARTIGIANATO -&gt; AUTORIZZAZIONE (RILASCIO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TRIBUTI">
            <text:p>PROVINCE -&gt; TRIBUT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CCIA -&gt; ALTRO">
            <text:p>CACC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NEMATOGRAFIA, TEATRO, SPETTACOLI, SPORT, TURISMO">
            <text:p>CINEMATOGRAFIA, TEATRO, SPETTACOLI, SPORT, TURISM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DUSTRIA">
            <text:p>INDUST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INCOLO PAESAGGISTICO">
            <text:p>AMBIENTE -&gt; VINCOLO PAESAGGI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TRIBUTI">
            <text:p>COMUNI -&gt; 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 -&gt; ESERCENTI PROFESSIONI SANITARIE -&gt; ALTRO">
            <text:p>PROFESSIONI E MESTIERI -&gt; ESERCENTI PROFESSIONI SANITARI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TERRITORIALE DI COORDINAMENTO">
            <text:p>URBANISTICA -&gt; PIANO TERRITORIALE DI COORDIN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SSOCIAZIONI E FONDAZIONI -&gt; ALTRO">
            <text:p>ASSOCIAZIONI E FONDAZ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IOCHI, LOTTERIE E SCOMMESSE -&gt; AUTORIZZAZIONE">
            <text:p>GIOCHI, LOTTERIE E SCOMMESSE -&gt; AUTOR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ENERGIA ELETTRICA">
            <text:p>AUTORIZZAZIONI E CONCESSIONI AMMINISTRATIVE -&gt; ENERGIA ELETTRICA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AVANZAMENTI E PROMOZIONI">
            <text:p>MILITARI -&gt; AVANZAMENTI E PROMO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IANO NAZIONALE DI RIPRESA E RESILIENZA (PNRR) -&gt; APPALTI PUBBLICI DI FORNITURE">
            <text:p>PIANO NAZIONALE DI RIPRESA E RESILIENZA (PNRR) -&gt; APPALTI PUBBLICI DI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CULTURALI -&gt; TUTELA DEI BENI CULTURALI">
            <text:p>BENI CULTURALI -&gt; TUTELA DEI BENI CULTU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RCOLAZIONE STRADALE -&gt; ALTRO">
            <text:p>CIRCOLAZIONE STRADAL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NNULLAMENTO GARA">
            <text:p>APPALTI PUBBLICI DI LAVORI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ELEVISIONE E RADIO -&gt; ALTRO">
            <text:p>TELEVISIONE E RADI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FORESTE -&gt; ALTRO">
            <text:p>FORES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CCIA -&gt; AMBITI TERRITORIALI DI CACCIA">
            <text:p>CACCIA -&gt; AMBITI TERRITORIALI DI CAC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URISMO -&gt; ALTRO">
            <text:p>TURISM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SERVIZI DI TRASPORTO PUBBLICO LOCALE">
            <text:p>SERVIZI PUBBLICI -&gt; SERVIZI DI TRASPORTO PUBBLICO LOC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CONCORSO/ RECLUTAMENTO">
            <text:p>CARABINIERI -&gt; CONCORSO/ RECLUT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TRIBUTI">
            <text:p>COMUNI -&gt; 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DUSTRIA">
            <text:p>INDUST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STRATEGICA AMBIENTALE (V.A.S.)">
            <text:p>AMBIENTE -&gt; VALUTAZIONE STRATEGICA AMBIENTALE (V.A.S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PAESAGGISTICI -&gt; PIANO PAESAGGISTICO (PROCEDIMENTO E COORDINAMENTO CON ALTRI STRUMENTI DI PIANIFICAZIONE)">
            <text:p>BENI PAESAGGISTICI -&gt; PIANO PAESAGGISTICO (PROCEDIMENTO E COORDINAMENTO CON ALTRI STRUMENTI DI PIANIFICAZION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ACUSTICO">
            <text:p>URBANISTICA -&gt; PIANO ACU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IMPIEGATI DI ALTRI ENTI PUBBLICI -&gt; TRATTAMENTO DI FINE RAPPORTO">
            <text:p>PUBBLICO IMPIEGO -&gt; IMPIEGATI DI ALTRI ENTI PUBBLICI -&gt; TRATTAMENTO DI FINE RAPPOR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TRIBUTI">
            <text:p>COMUNI -&gt; 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PIANO PAESISTICO">
            <text:p>AMBIENTE -&gt; PIANO PAESI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URISMO -&gt; CONTRIBUTI">
            <text:p>TURISMO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CCIA -&gt; ALTRO">
            <text:p>CACC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OLIZIA PENITENZIARIA -&gt; SOSPENSIONE CAUTELARE">
            <text:p>POLIZIA PENITENZIARIA -&gt; SOSPENSIONE CAUTE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ALTRO">
            <text:p>MILITA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MISTI -&gt; ALTRO">
            <text:p>APPALTI MIS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NIMALI -&gt; ALTRO">
            <text:p>ANIMAL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BONIFICA">
            <text:p>AMBIENTE -&gt; BONIF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SORZI E COOPERATIVE -&gt; CONSORZI DI BONIFICA">
            <text:p>CONSORZI E COOPERATIVE -&gt; CONSORZI DI BONIF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SINDACO">
            <text:p>COMUNI -&gt; SINDA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OCCUPAZIONE SUOLO PUBBLICO -&gt; PAGAMENTO CANONI">
            <text:p>COMUNI -&gt; OCCUPAZIONE SUOLO PUBBLICO -&gt; PAGAMENTO CAN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GIUNTA PROVINCIALE">
            <text:p>PROVINCE -&gt; GIUNTA PROVIN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À -&gt; DICHIARAZIONE DI PUBBLICA UTILITÀ">
            <text:p>ESPROPRIAZIONE PER PUBBLICA UTILITÀ -&gt; DICHIARAZIONE DI PUBBLICA UT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IANO NAZIONALE DI RIPRESA E RESILIENZA (PNRR) -&gt; APPALTI PUBBLICI DI SERVIZI">
            <text:p>PIANO NAZIONALE DI RIPRESA E RESILIENZA (PNRR) -&gt; APPALTI PUBBLICI DI SERVIZ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SORZI E COOPERATIVE -&gt; ALTRO">
            <text:p>CONSORZI E COOPE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IANO NAZIONALE DI RIPRESA E RESILIENZA (PNRR) -&gt; APPALTI PUBBLICI DI FORNITURE">
            <text:p>PIANO NAZIONALE DI RIPRESA E RESILIENZA (PNRR) -&gt; APPALTI PUBBLICI DI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ROGRAMMA PLURIENNALE DI ATTUAZIONE">
            <text:p>URBANISTICA -&gt; PROGRAMMA PLURIENNALE DI ATTU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ACUSTICO">
            <text:p>URBANISTICA -&gt; PIANO ACU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NIVERSITÀ -&gt; SCUOLE DI SPECIALIZZAZIONE">
            <text:p>UNIVERSITÀ -&gt; SCUOLE DI SPECIAL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VALUTAZIONE">
            <text:p>MILITARI -&gt; VALUT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AGISTRATI ORDINARI -&gt; INCARICHI EXTRAISTITUZIONALI">
            <text:p>MAGISTRATI ORDINARI -&gt; INCARICHI EXTRAISTITU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 -&gt; APPALTO CONCORSO -&gt; OPERE PUBBLICHE">
            <text:p>APPALTI PUBBLICI DI LAVORI, SERVIZI E FORNITURE -&gt; APPALTO CONCORSO -&gt; OPERE PUBBL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RISARCIMENTO DANNI">
            <text:p>URBANISTICA -&gt; RISARCIMENTO DAN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RISARCIMENTO DANNI">
            <text:p>URBANISTIC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SORZI E COOPERATIVE -&gt; CONSORZI DI BONIFICA">
            <text:p>CONSORZI E COOPERATIVE -&gt; CONSORZI DI BONIF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IOCHI, LOTTERIE E SCOMMESSE -&gt; AUTORIZZAZIONE">
            <text:p>GIOCHI, LOTTERIE E SCOMMESSE -&gt; AUTORIZZAZION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VALUTAZIONE">
            <text:p>MILITARI -&gt; VALUT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">
            <text:p>ISTRUZIONE PUBBLICA -&gt; STUD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CONTRIBUTI">
            <text:p>SANITÀ PUBBLICA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URISMO -&gt; ALTRO">
            <text:p>TURISM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NIVERSITÀ -&gt; PROFESSORI UNIVERSITARI">
            <text:p>UNIVERSITÀ -&gt; PROFESSORI UNIVERS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CORSI -&gt; CONCORSI DIPENDENTI NON SANITARI ASL E OSPEDALIERI -&gt; GRADUATORIA">
            <text:p>CONCORSI -&gt; CONCORSI DIPENDENTI NON SANITARI ASL E OSPEDALIERI -&gt; GRADU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CCIA -&gt; ALTRO">
            <text:p>CACC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NTICHITÀ E BELLE ARTI -&gt; ALTRO">
            <text:p>ANTICHITÀ E BELLE AR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PER L'EDILIZIA ECONOMICA E POPOLARE">
            <text:p>URBANISTICA -&gt; PIANO PER L'EDILIZIA ECONOMICA E POP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NEMATOGRAFIA, TEATRO, SPETTACOLI, SPORT, TURISMO">
            <text:p>CINEMATOGRAFIA, TEATRO, SPETTACOLI, SPORT, TURISM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FARMACIA">
            <text:p>SILENZIO DELLA PUBBLICA AMMINISTRAZIONE -&gt; FARMA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CCIA -&gt; ALTRO">
            <text:p>CACC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NTICHITÀ E BELLE ARTI -&gt; ALIENAZIONE">
            <text:p>ANTICHITÀ E BELLE ARTI -&gt; ALIEN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NEMATOGRAFIA, TEATRO, SPETTACOLI, SPORT, TURISMO">
            <text:p>CINEMATOGRAFIA, TEATRO, SPETTACOLI, SPORT, TURISM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COMMISSIONE DI GARA">
            <text:p>APPALTI PUBBLICI DI SERVIZI -&gt; COMMISSIONE DI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ERGIA ELETTRICA -&gt; ALTRO">
            <text:p>ENERGIA ELETTRIC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NECESSITÀ">
            <text:p>EDILIZIA -&gt; CONCESSIONE EDILIZIA E PERMESSO DI COSTRUIRE -&gt; NECESS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CONTRIBUTI">
            <text:p>SANITÀ PUBBLICA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PAESAGGISTICI -&gt; ATTIVITÀ EDILIZIA">
            <text:p>BENI PAESAGGISTICI -&gt; ATTIVITÀ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FORESTE -&gt; CONTRIBUTI">
            <text:p>FORESTE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SORZI E COOPERATIVE -&gt; CONSORZI AGRARI">
            <text:p>CONSORZI E COOPERATIVE -&gt; CONSORZI AGR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IOCHI, LOTTERIE E SCOMMESSE -&gt; AUTORIZZAZIONE">
            <text:p>GIOCHI, LOTTERIE E SCOMMESSE -&gt; AUTORIZZAZIONE</text:p>
          </table:table-cell>
          <table:table-cell office:value-type="string" office:string-value="SENTENZA">
            <text:p>SENTENZA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CERTIFICAZIONI AMBIENTALI">
            <text:p>AMBIENTE -&gt; CERTIFICAZIONI AMBIENT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 E ARTIGIANATO -&gt; AUTORIZZAZIONE (DECADENZA O REVOCA)">
            <text:p>COMMERCIO E ARTIGIANATO -&gt; AUTORIZZAZIONE (DECADENZA O REVOCA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DENUNCIA DI INIZIO ATTIVITÀ (ESCLUSA DIA IN EDILIZIA) -&gt; ALTRO">
            <text:p>DENUNCIA DI INIZIO ATTIVITÀ (ESCLUSA DIA IN EDILIZIA)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CORSI -&gt; CONCORSI SCUOLA DOCENTI -&gt; AMMISSIONE">
            <text:p>CONCORSI -&gt; CONCORSI SCUOLA DOC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CULTURALI -&gt; TUTELA DEI BENI CULTURALI">
            <text:p>BENI CULTURALI -&gt; TUTELA DEI BENI CULTU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SEGNANTI -&gt; ALTRO">
            <text:p>INSEGNANT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UARDIA DI FINANZA -&gt; ALTRO">
            <text:p>GUARDIA DI FINA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OLIZIA PENITENZIARIA -&gt; PROCEDIMENTO DISCIPLINARE">
            <text:p>POLIZIA PENITENZIARIA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AMMINISTRATIVE -&gt; ENERGIA ELETTRICA">
            <text:p>AUTORIZZAZIONI E CONCESSIONI AMMINISTRATIVE -&gt; ENERGIA ELETTRIC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URISMO -&gt; AUTORIZZAZIONI">
            <text:p>TURISMO -&gt; AUTORIZZ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CUOLA PUBBLICA -&gt; SCUOLA MATERNA (DELL'INFANZIA)">
            <text:p>ISTRUZIONE PUBBLICA -&gt; SCUOLA PUBBLICA -&gt; SCUOLA MATERNA (DELL'INFANZIA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ACUSTICO">
            <text:p>URBANISTICA -&gt; PIANO ACUSTIC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NTICHITÀ E BELLE ARTI -&gt; VINCOLO STORICO E ARTISTICO">
            <text:p>ANTICHITÀ E BELLE ARTI -&gt; VINCOLO STORICO E ARTI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DUSTRIA">
            <text:p>INDUST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CCIA -&gt; ALTRO">
            <text:p>CACC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LEZIONI -&gt; ELEZIONI PROVINCIALI -&gt; LISTE">
            <text:p>ELEZIONI -&gt; ELEZIONI PROVINCIALI -&gt; LI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ILENZIO DELLA PUBBLICA AMMINISTRAZIONE -&gt; URBANISTICA">
            <text:p>SILENZIO DELLA PUBBLICA AMMINISTRAZIONE -&gt;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SSOCIAZIONI E FONDAZIONI -&gt; ALTRO">
            <text:p>ASSOCIAZIONI E FONDAZ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O UTILIZZAZIONE ARENILE">
            <text:p>URBANISTICA -&gt; PIANO UTILIZZAZIONE AREN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PAESAGGISTICI -&gt; SANZIONI">
            <text:p>BENI PAESAGGISTICI -&gt; SAN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FORESTE -&gt; RISARCIMENTO DANNI">
            <text:p>FORESTE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SENTENZA">
            <text:p>SENTENZA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URISMO -&gt; ALTRO">
            <text:p>TURISM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ALTRO">
            <text:p>MILITAR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CORSI -&gt; CONCORSI PROVINCE -&gt; GRADUATORIA">
            <text:p>CONCORSI -&gt; CONCORSI PROVINCE -&gt; GRADU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GIUNTA PROVINCIALE">
            <text:p>PROVINCE -&gt; GIUNTA PROVINCI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URISMO -&gt; AUTORIZZAZIONI">
            <text:p>TURISMO -&gt; AUTORIZZAZIONI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GIUNTA COMUNALE">
            <text:p>COMUNI -&gt; GIUNTA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NCORSI -&gt; CONCORSI UNIVERSITARI">
            <text:p>CONCORSI -&gt; CONCORSI UNIVERS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CCIA -&gt; ABILITAZIONE ESERCIZIO ATTIVITÀ VENATORIA">
            <text:p>CACCIA -&gt; ABILITAZIONE ESERCIZIO ATTIVITÀ VE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BENI CULTURALI -&gt; ALTRO">
            <text:p>BENI CULTURAL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NIMALI -&gt; SANZIONI">
            <text:p>ANIMALI -&gt; SAN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INSEGNANTI -&gt; ALTRO">
            <text:p>INSEGNANT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IANO NAZIONALE DI RIPRESA E RESILIENZA (PNRR) -&gt; APPALTI PUBBLICI DI SERVIZI">
            <text:p>PIANO NAZIONALE DI RIPRESA E RESILIENZA (PNRR) -&gt; APPALTI PUBBLICI DI SERVIZ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TURISMO -&gt; CONTRIBUTI">
            <text:p>TURISMO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PPALTI MISTI -&gt; ALTRO">
            <text:p>APPALTI MIS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NERGIA ELETTRICA -&gt; ALTRO">
            <text:p>ENERGIA ELETTR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SERVIZI PUBBLICI -&gt; SERVIZI DI TRASPORTO PUBBLICO LOCALE">
            <text:p>SERVIZI PUBBLICI -&gt; SERVIZI DI TRASPORTO PUBBLICO LOC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GIOCHI, LOTTERIE E SCOMMESSE -&gt; AUTORIZZAZIONE">
            <text:p>GIOCHI, LOTTERIE E SCOMMESSE -&gt; AUTOR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6">
            <text:p>006</text:p>
          </table:table-cell>
          <table:table-cell office:value-type="string" office:string-value="TAR TRENTINO ALTO ADIGE - BOLZANO">
            <text:p>TAR TRENTINO ALTO ADIGE - BOLZANO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