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315">
            <text:p>2315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10">
            <text:p>1210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208">
            <text:p>2208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937">
            <text:p>1937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131">
            <text:p>2131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16">
            <text:p>1216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877">
            <text:p>1877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79">
            <text:p>1279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95">
            <text:p>1295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760">
            <text:p>1760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48">
            <text:p>1248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937">
            <text:p>1937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129">
            <text:p>2129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598">
            <text:p>1598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311">
            <text:p>2311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055">
            <text:p>2055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715">
            <text:p>1715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522">
            <text:p>1522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273">
            <text:p>2273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273">
            <text:p>2273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303">
            <text:p>2303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380">
            <text:p>2380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101">
            <text:p>2101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823">
            <text:p>1823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375">
            <text:p>1375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64">
            <text:p>1264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955">
            <text:p>1955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129">
            <text:p>2129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72">
            <text:p>1272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62">
            <text:p>1262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771">
            <text:p>1771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438">
            <text:p>1438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564">
            <text:p>1564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06">
            <text:p>1206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800">
            <text:p>1800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613">
            <text:p>1613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973">
            <text:p>1973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249">
            <text:p>1249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546">
            <text:p>1546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317">
            <text:p>1317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087">
            <text:p>2087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840">
            <text:p>1840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444">
            <text:p>1444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2349">
            <text:p>2349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15">
            <text:p>015</text:p>
          </table:table-cell>
          <table:table-cell office:value-type="string" office:string-value="GENOVA">
            <text:p>GENOVA</text:p>
          </table:table-cell>
          <table:table-cell office:value-type="float" office:value="1963">
            <text:p>1963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