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TIPO_SENTENZA">
            <text:p>TIPO_SENTENZA</text:p>
          </table:table-cell>
          <table:table-cell table:style-name="pd1" office:value-type="string" office:string-value="NUMERO_SENTENZE">
            <text:p>NUMERO_SENTENZE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ASSESSORE REGIONALE">
            <text:p>REGIONI -&gt; ASSESSORE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TRASPORTI -&gt; PREZZI E TARIFFE">
            <text:p>SERVIZI PUBBLICI -&gt; TRASPORTI -&gt; PREZZI E TARIFF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FORESTE -&gt; AGENTE FORESTALE">
            <text:p>FORESTE -&gt; AGENTE FOREST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E AUTORIZZAZIONI DI PUBBLICA SICUREZZA">
            <text:p>SICUREZZA PUBBLICA -&gt; ALTRE AUTORIZZAZIONI DI PUBBLICA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MPIEGATI DI ALTRI ENTI PUBBLICI -&gt; TRATTAMENTO DI FINE RAPPORTO">
            <text:p>PUBBLICO IMPIEGO -&gt; IMPIEGATI DI ALTRI ENTI PUBBLICI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EDICINALI -&gt; ALTRO">
            <text:p>MEDICINAL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ECONOMICO E INDENNITÀ -&gt; INTERESSI E RIVALUTAZIONE">
            <text:p>PUBBLICO IMPIEGO -&gt; TRATTAMENTO ECONOMICO E INDENNITÀ -&gt; INTERESSI E RIVALU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 E ARTIGIANATO -&gt; LICENZA DI COMMERCIO">
            <text:p>COMMERCIO E ARTIGIANATO -&gt; LICENZA DI COMMER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PORT -&gt; ALTRO">
            <text:p>SPORT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ENSIONI -&gt; ALTRO">
            <text:p>PENS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BANDO">
            <text:p>CONCORSI -&gt; CONCORSI REGION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EDICINALI -&gt; AUTORIZZAZIONE AL COMMERCIO">
            <text:p>MEDICINALI -&gt; AUTORIZZAZIONE AL COMMER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ED URBANISTICA -&gt; CONCESSIONE EDILIZIA">
            <text:p>EDILIZIA ED URBANISTICA -&gt; CONCESS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MANIO E PATRIMONIO -&gt; BENI STORICI E ARTISTICI">
            <text:p>DEMANIO E PATRIMONIO -&gt; BENI STORICI E ARTISTIC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NEL SETTORE DELLA DIFESA -&gt; ESCLUSIONE">
            <text:p>APPALTI NEL SETTORE DELLA DIFESA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DIFENSORE CIVICO">
            <text:p>REGIONI -&gt; DIFENSORE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RABINIERI -&gt; PENSIONI">
            <text:p>CARABINIERI -&gt; PEN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LEVA MILITARE">
            <text:p>LEVA MILIT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SCUOLA MATERNA (DELL'INFANZIA)">
            <text:p>ISTRUZIONE PUBBLICA -&gt; SCUOLA PUBBLICA -&gt; SCUOLA MATERNA (DELL'INFANZIA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RABINIERI -&gt; PENSIONI">
            <text:p>CARABINIERI -&gt; PEN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AMMINISTRATIVE -&gt; AUTOSTRADE">
            <text:p>AUTORIZZAZIONI E CONCESSIONI AMMINISTRATIVE -&gt; AUTOSTRAD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