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325">
            <text:p>3325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165">
            <text:p>3165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338">
            <text:p>3338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864">
            <text:p>2864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879">
            <text:p>2879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740">
            <text:p>2740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457">
            <text:p>3457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733">
            <text:p>2733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407">
            <text:p>3407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049">
            <text:p>3049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405">
            <text:p>3405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272">
            <text:p>3272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191">
            <text:p>3191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802">
            <text:p>2802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178">
            <text:p>3178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329">
            <text:p>3329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423">
            <text:p>3423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100">
            <text:p>3100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772">
            <text:p>2772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909">
            <text:p>2909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437">
            <text:p>3437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199">
            <text:p>3199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556">
            <text:p>3556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878">
            <text:p>2878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461">
            <text:p>3461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940">
            <text:p>2940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484">
            <text:p>3484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077">
            <text:p>3077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761">
            <text:p>2761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271">
            <text:p>3271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771">
            <text:p>2771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146">
            <text:p>3146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836">
            <text:p>2836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361">
            <text:p>3361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359">
            <text:p>3359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307">
            <text:p>3307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072">
            <text:p>3072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780">
            <text:p>2780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419">
            <text:p>3419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824">
            <text:p>2824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2792">
            <text:p>2792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361">
            <text:p>3361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243">
            <text:p>3243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458">
            <text:p>3458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22">
            <text:p>022</text:p>
          </table:table-cell>
          <table:table-cell office:value-type="string" office:string-value="LECCE">
            <text:p>LECCE</text:p>
          </table:table-cell>
          <table:table-cell office:value-type="float" office:value="3087">
            <text:p>3087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