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DEPOSITO">
            <text:p>ANNO_DEPOSI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LASSIFICAZIONE_RICORSO">
            <text:p>CLASSIFICAZIONE_RICORSO</text:p>
          </table:table-cell>
          <table:table-cell table:style-name="pd1" office:value-type="string" office:string-value="NUMERO_RICORSI_PERVENUTI">
            <text:p>NUMERO_RICORSI_PERVENUTI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TRASFERIMENTO -&gt; D'UFFICIO">
            <text:p>PUBBLICO IMPIEGO -&gt; TRASFERIMENTO -&gt; D'UFFI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NIVERSITÀ -&gt; PROFESSORI UNIVERSITARI">
            <text:p>UNIVERSITÀ -&gt; PROFESS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I -&gt; OCCUPAZIONE SUOLO PUBBLICO -&gt; CONCESSIONE">
            <text:p>COMUNI -&gt; OCCUPAZIONE SUOLO PUBBLICO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DEMANIO E PATRIMONIO -&gt; RISARCIMENTO DANNI">
            <text:p>DEMANIO E PATRIMONI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IANO NAZIONALE DI RIPRESA E RESILIENZA (PNRR) -&gt; FERROVIE, TRANVIE, FILOVIE">
            <text:p>PIANO NAZIONALE DI RIPRESA E RESILIENZA (PNRR) -&gt; FERROVIE, TRANVIE, FILOVI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ITTADINANZA -&gt; CONCESSIONE">
            <text:p>CITTADINANZA -&gt;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OVINCE -&gt; ALTRO">
            <text:p>PROVINC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ERVIZIO SANITARIO NAZIONALE">
            <text:p>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ACQUE (TUTELA DELLE)">
            <text:p>AMBIENTE -&gt; ACQUE (TUTELA DELL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DEMANIO STATALE, REGIONALE -&gt; ALIENAZIONE">
            <text:p>DEMANIO STATALE, REGIONALE -&gt; ALIE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MINISTERI -&gt; AMMISSIONE">
            <text:p>CONCORSI -&gt; CONCORSI MINISTER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CITTADINI EXTRACOMUNITARI">
            <text:p>STRANIERI -&gt; CITTADINI EXTRACOMUN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TURISMO -&gt; ALTRO">
            <text:p>TURISM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PARCHI E RISERVE NATURALI">
            <text:p>AMBIENTE -&gt; PARCHI E RISERVE NA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ERVIZI PUBBLICI -&gt; SERVIZI SOCIO-ASSISTENZIALI">
            <text:p>SERVIZI PUBBLICI -&gt; SERVIZI SOCIO-ASSISTENZ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NDUSTRIA -&gt; ALTRO">
            <text:p>INDUST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OVINCE -&gt; ALTRO">
            <text:p>PROVINC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DEMANIO STATALE, REGIONALE -&gt; SDEMANIALIZZAZIONE">
            <text:p>DEMANIO STATALE, REGIONALE -&gt; SDEMANIAL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OPERE DI URBANIZZAZIONE">
            <text:p>EDILIZIA -&gt; CONCESSIONE EDILIZIA E PERMESSO DI COSTRUIRE -&gt; OPERE DI URBAN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LENZIO DELLA PUBBLICA AMMINISTRAZIONE -&gt; ACCESSO AI DOCUMENTI">
            <text:p>SILENZIO DELLA PUBBLICA AMMINISTRAZIONE -&gt; ACCESSO AI DOCU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TRATTAMENTO ECONOMICO E INDENNITÀ -&gt; STIPENDIO">
            <text:p>PUBBLICO IMPIEGO -&gt; TRATTAMENTO ECONOMICO E INDENNITÀ -&gt; STIPENDI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TRATTATIVA PRIVATA -&gt; FORNITURE">
            <text:p>APPALTI PUBBLICI DI LAVORI, SERVIZI E FORNITURE -&gt; TRATTATIVA PRIVATA -&gt;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 -&gt; SERVIZI PUBBLICI (COSTIT.,ORG.NE,ATTIVITA')">
            <text:p>COMUNE E PROVINCIA -&gt; SERVIZI PUBBLICI (COSTIT.,ORG.NE,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INQUADRAMENTO IN RUOLO">
            <text:p>PUBBLICO IMPIEGO -&gt; INQUADRAMENTO IN RUOL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TÀ AMM.VE INDIPENDENTI ED AUT. EQUIPARATE -&gt; AUTORITÀ GARANTE DELLA CONCORRENZA E DEL MERCATO">
            <text:p>AUTORITÀ AMM.VE INDIPENDENTI ED AUT. EQUIPARATE -&gt; AUTORITÀ GARANTE DELLA CONCORRENZA E DEL MER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NNULLAMENTO GARA">
            <text:p>APPALTI PUBBLICI DI LAVOR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DECADENZA">
            <text:p>AUTORIZZAZIONI E CONCESSIONI AMMINISTRATIVE -&gt; DECAD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INSEDIAMENTI PRODUTTIVI">
            <text:p>URBANISTICA -&gt; PIANO INSEDIAMENTI PROD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ITUTI DI VIGILANZA -&gt; AUTORIZZAZIONI - REVOCA">
            <text:p>ISTITUTI DI VIGILANZA -&gt; AUTORIZZAZIONI -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REGOLAMENTO EDILIZIO">
            <text:p>EDILIZIA -&gt; REGOLAMENTO EDIL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NQUINAMENTO -&gt; LAVORAZIONI E INDUSTRIE INSALUBRI">
            <text:p>INQUINAMENTO -&gt; LAVORAZIONI E INDUSTRIE INSALUB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REGIONI -&gt; ORGANI DELLA REGIONE">
            <text:p>REGIONI -&gt; ORGANI DELLA REG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ERVIZI PUBBLICI -&gt; TELECOMUNICAZIONI">
            <text:p>SERVIZI PUBBLICI -&gt; TELECOMUNIC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 -&gt; CONTROLLI SUGLI ATTI">
            <text:p>COMUNE E PROVINCIA -&gt; CONTROLLI SUGLI AT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CONTRATTO">
            <text:p>APPALTI PUBBLICI DI SERVIZI -&gt; CONTRAT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LENZIO DELLA PUBBLICA AMMINISTRAZIONE -&gt; AGRICOLTURA">
            <text:p>SILENZIO DELLA PUBBLICA AMMINISTRAZIONE -&gt; AGRICOLTU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7">
            <text:p>7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TRATTATIVA PRIVATA">
            <text:p>APPALTI PUBBLICI DI LAVORI, SERVIZI E FORNITURE -&gt; TRATTATIV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ALTRO">
            <text:p>MIL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ONOPOLI E DAZI -&gt; RIVENDITA GENERI DI MONOPOLIO">
            <text:p>MONOPOLI E DAZI -&gt; RIVENDITA GENERI DI MONOPOL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ECADENZA">
            <text:p>EDILIZIA -&gt; CONCESSIONE EDILIZIA E PERMESSO DI COSTRUIRE -&gt; DECAD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À -&gt; ALTRO">
            <text:p>ESPROPRIAZIONE PER PUBBLICA UTIL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ORDINAMENTO GIUDIZIARIO -&gt; ALTRO">
            <text:p>ORDINAMENTO GIUDIZIAR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TELEVISIONE E RADIO -&gt; ALTRO">
            <text:p>TELEVISIONE E RADI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D URBANISTICA -&gt; CONCESSIONE EDILIZIA -&gt; SILENZO ASSENSO">
            <text:p>EDILIZIA ED URBANISTICA -&gt; CONCESSIONE EDILIZIA -&gt; SILENZO ASSEN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CONOMICA E POPOLARE (O RESIDENZIALE PUBBLICA) -&gt; REVOCA E DECADENZA DELL'ASSEGNAZIONE">
            <text:p>EDILIZIA ECONOMICA E POPOLARE (O RESIDENZIALE PUBBLICA) -&gt; REVOCA E DECADENZA DELL'ASSEG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NON ASSEGNATA">
            <text:p>NON ASSEGN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NQUINAMENTO -&gt; ALTRO">
            <text:p>INQUINAMEN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 -&gt; ORARIO E CALENDARIO DI VENDITA">
            <text:p>COMMERCIO, ARTIGIANATO -&gt; ORARIO E CALENDARIO DI VEN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GUARDIA DI FINANZA -&gt; PROCEDIMENTO DISCIPLINARE">
            <text:p>GUARDIA DI FINANZA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ROGETTI DI RIQUALIFICAZIONE">
            <text:p>URBANISTICA -&gt; PROGETTI DI RIQUAL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PETTACOLO -&gt; CONTRIBUTI">
            <text:p>SPETTACOL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UBBLICA -&gt; ALTRO">
            <text:p>ISTRUZIONE PUBBLICA -&gt; SCUOL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ALTRO">
            <text:p>SANITÀ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CCIA -&gt; REGOLAMENTI">
            <text:p>CACCIA -&gt; REGOL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RISARCIMENTO DANNI">
            <text:p>MILITA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PENITENZIARIA -&gt; INFERMITÀ, LESIONI ED EQUO INDENNIZZO">
            <text:p>POLIZIA PENITENZIARIA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GRICOLTURA -&gt; CONTRIBUTI E AGEVOLAZIONI">
            <text:p>AGRICOLTUR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OVINCE -&gt; CONSIGLIERE PROVINCIALE">
            <text:p>PROVINCE -&gt; CONSIGLIERE PROVIN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LENZIO DELLA PUBBLICA AMMINISTRAZIONE -&gt; STRANIERI">
            <text:p>SILENZIO DELLA PUBBLICA AMMINISTRAZIONE -&gt; STRA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 -&gt; BENI DEMANIALI E PATRIMONIALI">
            <text:p>COMUNE E PROVINCIA -&gt; BENI DEMANIALI E PATRIMON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6">
            <text:p>26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IMITERI -&gt; ALTRO">
            <text:p>CIMIT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D URBANISTICA -&gt; PIANO REGOLATORE GENERALE">
            <text:p>EDILIZIA ED URBANISTICA -&gt; PIANO REGOLATORE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CCIA -&gt; LIMITI E DIVIETI DI CACCIA">
            <text:p>CACCIA -&gt; LIMITI E DIVIETI DI CAC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RISARCIMENTO DEL DANNO">
            <text:p>PUBBLICO IMPIEG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LENZIO DELLA PUBBLICA AMMINISTRAZIONE -&gt; POLIZIA PENITENZIARIA">
            <text:p>SILENZIO DELLA PUBBLICA AMMINISTRAZIONE -&gt; POLIZIA PENITENZ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STATO GIURIDICO">
            <text:p>POLIZIA DI STATO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 -&gt; CONSIGLIO COMUNALE E PROVINCIALE (SCIOGL.,SOSP.,ETC.)">
            <text:p>COMUNE E PROVINCIA -&gt; CONSIGLIO COMUNALE E PROVINCIALE (SCIOGL.,SOSP.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RISARCIMENTO DANNI">
            <text:p>AUTORIZZAZIONI E CONCESSIONI AMMINISTRATIV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PROVINCE -&gt; ALTRO">
            <text:p>CONCORSI -&gt; CONCORSI PROVINC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TRATTAMENTO DI FINE RAPPORTO">
            <text:p>PUBBLICO IMPIEG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ATENTE DI GUIDA -&gt; SOSPENSIONE">
            <text:p>PATENTE DI GUIDA -&gt; SOSPEN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PROVINCE -&gt; COMMISSIONE GIUDICATRICE">
            <text:p>CONCORSI -&gt; CONCORSI PROVINCE -&gt; COMMISSIONE GIUDICATRIC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STRUTTURE SANITARIE PUBBLICHE">
            <text:p>SANITÀ PUBBLICA -&gt; STRUTTURE SANITARI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LEZIONI -&gt; ELEZIONI PROVINCIALI -&gt; LISTE">
            <text:p>ELEZIONI -&gt; ELEZIONI PROVINCI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OVINCE -&gt; ALTRO">
            <text:p>PROVINC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LENZIO DELLA PUBBLICA AMMINISTRAZIONE -&gt; PREVIDENZA E ASSISTENZA">
            <text:p>SILENZIO DELLA PUBBLICA AMMINISTRAZIONE -&gt; PREVIDENZA E ASSISTEN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NIMALI -&gt; RISARCIMENTO DANNI">
            <text:p>ANIMAL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-&gt; STUDENTI -&gt; AMMISSIONE">
            <text:p>ISTRUZIONE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1">
            <text:p>1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9">
            <text:p>9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 E ARTIGIANATO -&gt; CONTRIBUTI">
            <text:p>COMMERCIO E ARTIGIANAT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NQUINAMENTO -&gt; IDRICO">
            <text:p>INQUINAMENTO -&gt; ID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SANITÀ -&gt; RISARCIMENTO DANNI">
            <text:p>APPALTI SAN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COMUNI -&gt; ESCLUSIONE">
            <text:p>CONCORSI -&gt; CONCORSI COMUN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I -&gt; OCCUPAZIONE SUOLO PUBBLICO -&gt; PAGAMENTO CANONI">
            <text:p>COMUNI -&gt; OCCUPAZIONE SUOLO PUBBLICO -&gt; PAGAMENTO CAN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GUARDIA DI FINANZA -&gt; TRATTAMENTO ECONOMICO E INDENNITÀ">
            <text:p>GUARDIA DI FINANZA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NIMALI -&gt; RISARCIMENTO DANNI">
            <text:p>ANIMAL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PROVINCE -&gt; ALTRO">
            <text:p>CONCORSI -&gt; CONCORSI PROVINC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AUTORIZZAZIONE UNICA AMBIENTALE">
            <text:p>AMBIENTE -&gt; AUTORIZZAZIONE UNICA AMBIENT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IFICAZIONE">
            <text:p>URBANISTICA -&gt; PIANIF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CONOMICA E POPOLARE (O RESIDENZIALE PUBBLICA) -&gt; ALTRO">
            <text:p>EDILIZIA ECONOMICA E POPOLARE (O RESIDENZIALE PUBBLICA)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SANITÀ -&gt; ALTRO">
            <text:p>APPALTI SANITÀ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PORT -&gt; CONTRIBUTI">
            <text:p>SPORT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NQUINAMENTO -&gt; ACUSTICO">
            <text:p>INQUINAMENTO -&gt; ACUST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I -&gt; REGOLAMENTI COMUNALI">
            <text:p>COMUNI -&gt; REGOLAMENTI COMU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ALTRO">
            <text:p>STRA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RISARCIMENTO DANNI">
            <text:p>AMBIENT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D URBANISTICA">
            <text:p>EDILIZIA ED URBAN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TRIBUTI DI CONCESSIONE">
            <text:p>EDILIZIA -&gt; CONCESSIONE EDILIZIA E PERMESSO DI COSTRUIRE -&gt; CONTRIBUTI DI CONCE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APPALTO CONCORSO -&gt; OPERE PUBBLICHE">
            <text:p>APPALTI PUBBLICI DI LAVORI, SERVIZI E FORNITURE -&gt; APPALTO CONCORSO -&gt; OPERE PUBBL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1">
            <text:p>2017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NERGIA ELETTRICA -&gt; ALTRO">
            <text:p>ENERGIA ELETTR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UBBLICA -&gt; SCUOLA ELEMENTARE (PRIMARIA)">
            <text:p>ISTRUZIONE PUBBLICA -&gt; SCUOLA PUBBLICA -&gt; SCUOLA ELEMENTARE (PRIMARIA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INSEGNE E PUBBLICITA'">
            <text:p>AUTORIZZAZIONI E CONCESSIONI -&gt; INSEGNE E PUBBL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FARMACIA -&gt; ALTRO">
            <text:p>FARMAC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D URBANISTICA -&gt; PROGRAMMA DI FABBRICAZIONE E RICOSTRUZIONE">
            <text:p>EDILIZIA ED URBANISTICA -&gt; PROGRAMMA DI FABBRICAZIONE E RICOSTRU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INSEGNANTI SCUOLA MEDIA SUPERIORE">
            <text:p>PUBBLICO IMPIEGO -&gt; INSEGNANTI SCUOLA MEDIA SUPERI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NTI PUBBLICI IN GENERALE">
            <text:p>ENTI PUBBLICI IN GENE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LEZIONI -&gt; ELEZIONI COMUNALI -&gt; LISTE">
            <text:p>ELEZIONI -&gt; ELEZIONI COMUNALI -&gt; LIS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GUARDIA DI FINANZA -&gt; TRASFERIMENTO">
            <text:p>GUARDIA DI FINANZA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DIRIGENTI">
            <text:p>PUBBLICO IMPIEGO -&gt; DIRI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PORTO D'ARMI">
            <text:p>ARMI -&gt; PORTO D'ARM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ITTADINANZA -&gt; ALTRO">
            <text:p>CITTADIN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VALUTAZIONE">
            <text:p>MILITARI -&gt; VALU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OFESSIONI E MESTIERI">
            <text:p>PROFESSIONI E MEST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CONOMICA E POPOLARE (O RESIDENZIALE PUBBLICA) -&gt; CONTRIBUTI E AGEVOLAZIONI">
            <text:p>EDILIZIA ECONOMICA E POPOLARE (O RESIDENZIALE PUBBLICA)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CONOMICA E POPOLARE (O RESIDENZIALE PUBBLICA) -&gt; PROGRAMMI COSTRUTTIVI">
            <text:p>EDILIZIA ECONOMICA E POPOLARE (O RESIDENZIALE PUBBLICA) -&gt; PROGRAMMI COSTRUTTIV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URBANISTICO COMUNALE">
            <text:p>URBANISTICA -&gt; PIANO URBANISTICO COMUNAL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ZIENDA SANITARIA LOCALE -&gt; ALTRO">
            <text:p>AZIENDA SANITARIA LOCAL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ERVIZI PUBBLICI -&gt; ELETTRICITA'">
            <text:p>SERVIZI PUBBLICI -&gt; ELETTRIC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NIVERSITÀ -&gt; PROFESSORI UNIVERSITARI -&gt; RICERCATORI UNIVERSITARI">
            <text:p>UNIVERSITÀ -&gt; PROFESSORI UNIVERSITARI -&gt; RICERCATORI UNIVERSIT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IMPIEGATI CIVILI DELLO STATO -&gt; TRATTAMENTO DI FINE RAPPORTO">
            <text:p>PUBBLICO IMPIEGO -&gt; IMPIEGATI CIVILI DELLO STATO -&gt; TRATTAMENTO DI FINE RAPPOR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ATTIVITA' EDILIZIA (NULLAOSTA; PROVVEDIMENTI DELLE AUTORITA' PREPOSTE ALLA TUTELA DELL' AMBIENTE)">
            <text:p>AMBIENTE -&gt; ATTIVITA' EDILIZIA (NULLAOSTA; PROVVEDIMENTI DELLE AUTORITA' PREPOSTE ALLA TUTELA DELL' AMBIENTE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RISOLUZIONE">
            <text:p>APPALTI PUBBLICI DI LAVOR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NIVERSITÀ -&gt; PROFESSORI UNIVERSITARI -&gt; CONCORSO">
            <text:p>UNIVERSITÀ -&gt; PROFESSORI UNIVERSITARI -&gt; CONCOR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RIFIUTI -&gt; DISCARICHE">
            <text:p>RIFIUTI -&gt; DISCARICH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">
            <text:p>ISTR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RABINIERI -&gt; ALTRO">
            <text:p>CARABINIE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ALTRI ENTI">
            <text:p>CONCORSI -&gt; CONCORSI ALTRI 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RISARCIMENTO DANNI">
            <text:p>APPALTI PUBBLICI DI LAVOR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AUTORIZZAZIONE INTEGRATA AMBIENTALE (A.I.A.)">
            <text:p>AMBIENTE -&gt; AUTORIZZAZIONE INTEGRATA AMBIENTALE (A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SCUOLA DOCENTI -&gt; ESCLUSIONE">
            <text:p>CONCORSI -&gt; CONCORSI SCUOLA DOCENT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SANITÀ -&gt; BANDO">
            <text:p>APPALTI SANITÀ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GUARDIA DI FINANZA -&gt; ALTRO">
            <text:p>GUARDIA DI FIN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309">
            <text:p>2023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OFESSIONI E MESTIERI -&gt; ABILITAZIONI ALL'ESERCIZIO">
            <text:p>PROFESSIONI E MESTIERI -&gt; ABILITAZIONI ALL'ESERCIZ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ERVIZI PUBBLICI -&gt; RISARCIMENTO DANNI">
            <text:p>SERVIZI PUBBLIC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AGISTRATI ORDINARI -&gt; ALTRO">
            <text:p>MAGISTRATI ORDIN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 -&gt; ESERCIZIO COMMERCIALE -&gt; AMPLIAMENTO E TRASFERIMENTO DELL'ESERCIZIO COMMERCIALE">
            <text:p>COMMERCIO, ARTIGIANATO -&gt; ESERCIZIO COMMERCIALE -&gt; AMPLIAMENTO E TRASFERIMENTO DELL'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PATENTE DI GUIDA">
            <text:p>AUTORIZZAZIONI E CONCESSIONI -&gt; PATENTE DI GUID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MISTI -&gt; REVOCA">
            <text:p>APPALTI MIST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OVINCE -&gt; ALTRO">
            <text:p>PROVINC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NIVERSITÀ -&gt; STUDENTI">
            <text:p>UNIVERSITÀ -&gt; STUD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 E ARTIGIANATO -&gt; ORDINE DI CHIUSURA E CESSAZIONE ATTIVITÀ">
            <text:p>COMMERCIO E ARTIGIANATO -&gt; ORDINE DI CHIUSURA E CESSAZIONE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D URBANISTICA -&gt; ABUSI -&gt; DEMOLIZIONE E RIDUZIONE RIPRISTINO">
            <text:p>EDILIZIA ED URBANISTICA -&gt; ABUSI -&gt; DEMOLIZIONE E RIDUZIONE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TERRITORIALE DI COORDINAMENTO">
            <text:p>URBANISTICA -&gt; PIANO TERRITORIALE DI COORDIN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CONCORSO">
            <text:p>POLIZIA DI STATO -&gt;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8">
            <text:p>8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DI LOTTIZZAZIONE">
            <text:p>URBANISTICA -&gt; PIANO DI LOTT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LENZIO DELLA PUBBLICA AMMINISTRAZIONE -&gt; CIRCOLAZIONE STRADALE">
            <text:p>SILENZIO DELLA PUBBLICA AMMINISTRAZIONE -&gt; CIRCOLAZIONE STRAD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A'">
            <text:p>ESPROPRIAZIONE PER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TURISMO -&gt; CONTRIBUTI">
            <text:p>TURISMO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BENI PAESAGGISTICI -&gt; AUTORIZZAZIONE PAESAGGISTICA">
            <text:p>BENI PAESAGGISTICI -&gt; AUTORIZZAZIONE PAESAGGIST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IMPIEGATI DEL SERVIZIO SANITARIO NAZIONALE">
            <text:p>PUBBLICO IMPIEGO -&gt; IMPIEGATI DEL SERVIZIO SANITARIO NAZIO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ACQUISIZIONE GRATUITA">
            <text:p>EDILIZIA -&gt; ABUSI -&gt; ACQUISIZIONE GRATU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EMERSIONE DA LAVORO IRREGOLARE">
            <text:p>STRANIERI -&gt; EMERSIONE DA LAVORO IRREGOL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PENITENZIARIA -&gt; ALTRO">
            <text:p>POLIZIA PENITENZIAR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 CIVICO">
            <text:p>ACCESSO AI DOCUMENTI -&gt; ACCESSO CIV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ITTADINANZA -&gt; RISARCIMENTO DANNI">
            <text:p>CITTADINANZ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UNIVERSITARI -&gt; ALTRO">
            <text:p>CONCORSI -&gt; CONCORSI UNIVERSITA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PORT -&gt; CONTRIBUTI">
            <text:p>SPORT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 E ARTIGIANATO -&gt; ALTRO">
            <text:p>COMMERCIO E ARTIGIANAT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DENUNCIA DI INIZIO ATTIVITÀ">
            <text:p>EDILIZIA -&gt; DENUNCIA DI INIZIO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INFERMITÀ, LESIONI ED EQUO INDENNIZZO">
            <text:p>POLIZIA DI STATO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LICITAZIONE PRIVATA">
            <text:p>APPALTI PUBBLICI DI LAVORI, SERVIZI E FORNITURE -&gt; LICITAZIONE PRIVAT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DEMANIO STATALE, REGIONALE -&gt; ALIENAZIONE">
            <text:p>DEMANIO STATALE, REGIONALE -&gt; ALIEN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2">
            <text:p>2018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NTI PUBBLICI -&gt; ALTRO">
            <text:p>ENTI PUBBLIC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LEZIONI -&gt; ALTRO">
            <text:p>ELEZIO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NNULLAMENTO GARA">
            <text:p>APPALTI PUBBLICI DI SERVIZI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 -&gt; ESERCIZIO COMMERCIALE -&gt; AUTORIZZAZIONE DI COMMERCIO (RILASCIO)">
            <text:p>COMMERCIO, ARTIGIANATO -&gt; ESERCIZIO COMMERCIALE -&gt; AUTORIZZAZIONE DI COMMERCIO (RILASCI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I -&gt; OCCUPAZIONE SUOLO PUBBLICO -&gt; PAGAMENTO CANONI">
            <text:p>COMUNI -&gt; OCCUPAZIONE SUOLO PUBBLICO -&gt; PAGAMENTO CAN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DECISIONI DEL GIUDICE AMMINISTRATIVO">
            <text:p>ESECUZIONE DEL GIUDICATO -&gt; DECISIONI DEL GIUDICE AMMINISTR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ANNULLAMENTO GARA">
            <text:p>APPALTI PUBBLICI DI FORNITURE -&gt; ANNULLAMENTO GAR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TRASFERIMENTO">
            <text:p>POLIZIA DI STATO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ERVIZI PUBBLICI">
            <text:p>SERVIZI PUBBLIC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3">
            <text:p>2020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ITTADINANZA -&gt; ALTRO">
            <text:p>CITTADINA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PPALTI MENSA">
            <text:p>APPALTI PUBBLICI DI SERVIZI -&gt; APPALTI MENS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BANDO">
            <text:p>APPALTI PUBBLICI DI FORNITURE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STRUTTURE SANITARIE PRIVATE, CONVENZIONATE O ACCREDITATE">
            <text:p>SANITÀ PUBBLICA -&gt; STRUTTURE SANITARIE PRIVATE, CONVENZIONATE O ACCREDITA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LENZIO DELLA PUBBLICA AMMINISTRAZIONE -&gt; ANIMALI">
            <text:p>SILENZIO DELLA PUBBLICA AMMINISTRAZIONE -&gt; ANIM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PORT -&gt; CONTRIBUTI">
            <text:p>SPORT -&gt; CONTRIBU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6">
            <text:p>6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VALUTAZIONE DI IMPATTO AMBIENTALE (V.I.A.)">
            <text:p>AMBIENTE -&gt; VALUTAZIONE DI IMPATTO AMBIENTALE (V.I.A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IANO NAZIONALE DI RIPRESA E RESILIENZA (PNRR) -&gt; APPALTI MISTI">
            <text:p>PIANO NAZIONALE DI RIPRESA E RESILIENZA (PNRR) -&gt; APPALTI MIS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À -&gt; DECRETO DI ESPROPRIO">
            <text:p>ESPROPRIAZIONE PER PUBBLICA UTILITÀ -&gt; DECRETO DI ESPROP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MINISTERI -&gt; ESCLUSIONE">
            <text:p>CONCORSI -&gt; CONCORSI MINISTE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APPALTO CONCORSO">
            <text:p>APPALTI PUBBLICI DI LAVORI, SERVIZI E FORNITURE -&gt; APPALTO CONCOR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NIMALI -&gt; ALTRO">
            <text:p>ANIMAL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2">
            <text:p>22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ALTRO">
            <text:p>APPALTI PUBBLICI DI FORNITU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VINCOLO PAESAGGISTICO -&gt; VALUTAZIONE DI IMPATTO AMBIENTALE">
            <text:p>AMBIENTE -&gt; VINCOLO PAESAGGISTICO -&gt; VALUTAZIONE DI IMPATTO AMBIENT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 -&gt; TRIBUTI LOCALI">
            <text:p>COMUNE E PROVINCIA -&gt; TRIBUTI LOC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NTI PUBBLICI IN GENERALE -&gt; ATTIVITA'">
            <text:p>ENTI PUBBLICI IN GENERALE -&gt; ATTIV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4">
            <text:p>14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INSEGNANTI SCUOLA MATERNA">
            <text:p>PUBBLICO IMPIEGO -&gt; INSEGNANTI SCUOLA MATER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ORDINANZE CONTINGIBILI E URGENTI">
            <text:p>ORDINANZE CONTINGIBILI E URG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1">
            <text:p>2023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DETENZIONE DI ARMI, MUNIZIONI E MATERIALE ESPLODENTE">
            <text:p>ARMI -&gt; DETENZIONE DI ARMI, MUNIZIONI E MATERIALE ESPLOD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BENI CULTURALI -&gt; DICHIARAZIONE DI INTERESSE CULTURALE">
            <text:p>BENI CULTURALI -&gt; DICHIARAZIONE DI INTERESSE CULTUR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ATENTE DI GUIDA -&gt; REVISIONE">
            <text:p>PATENTE DI GUIDA -&gt; REVI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8">
            <text:p>2020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REGIONI -&gt; CONTRIBUTI E FINANZIAMENTI">
            <text:p>REGIONI -&gt; CONTRIBUTI E FINANZI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ESAMI">
            <text:p>ISTRUZIONE PUBBLICA -&gt; STUDENTI -&gt; ESAM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IMPIEGATI COMUNALI E PROVINCIALI -&gt; CONCORSO (AMMISSIONE,PROCEDIMENTO)">
            <text:p>PUBBLICO IMPIEGO -&gt; IMPIEGATI COMUNALI E PROVINCIALI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REVOCA">
            <text:p>APPALTI PUBBLICI DI SERVIZI -&gt; REVO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I -&gt; ALTRO">
            <text:p>COMUN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UBBLICA">
            <text:p>ISTRUZIONE PUBBLICA -&gt; SCUOLA PUBBL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LEZIONI -&gt; ELEZIONI COMUNALI -&gt; OPERAZIONI ELETTORALI">
            <text:p>ELEZIONI -&gt; ELEZIONI COMUNALI -&gt; OPERAZIONI ELETTORAL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LTRO">
            <text:p>EDILIZI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PROVINCE">
            <text:p>CONCORSI -&gt; CONCORSI PROVINC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SCUOLA DOCENTI -&gt; GRADUATORIA">
            <text:p>CONCORSI -&gt; CONCORSI SCUOLA DOCENTI -&gt; GRADUATORI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ATENTE DI GUIDA -&gt; GIUDIZIO DI IDONEITÀ">
            <text:p>PATENTE DI GUIDA -&gt; GIUDIZIO DI IDONE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ITTADINANZA -&gt; PERDITA">
            <text:p>CITTADINANZA -&gt; PERDIT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IMITERI -&gt; CONCESSIONE DI AREE CIMITERIALI">
            <text:p>CIMITERI -&gt; CONCESSIONE DI AREE CIMITERI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6">
            <text:p>2019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ALTRO">
            <text:p>URBANIST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DONO">
            <text:p>EDILIZIA -&gt; CONDO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ALTRO">
            <text:p>ISTRUZIONE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CCIA -&gt; CALENDARIO VENATORIO">
            <text:p>CACCIA -&gt; CALENDARIO VENATOR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MINIERE, CAVE E TORBIERE">
            <text:p>AUTORIZZAZIONI E CONCESSIONI -&gt; MINIERE, CAVE E TORBIE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INSEGNANTI SCUOLA MEDIA SUPERIORE -&gt; CONCORSO (AMMISSIONE,PROCEDIMENTO)">
            <text:p>PUBBLICO IMPIEGO -&gt; INSEGNANTI SCUOLA MEDIA SUPERIORE -&gt; CONCORSO (AMMISSIONE,PROCEDIMENT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PARCHI NATURALI">
            <text:p>AMBIENTE -&gt; PARCHI NATUR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RISARCIMENTO DANNI">
            <text:p>EDILIZ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1">
            <text:p>2018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REVISIONE PREZZI -&gt; ALTRO">
            <text:p>REVISIONE PREZ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DECISIONI DI ALTRI ORGANI GIURISDIZIONALI">
            <text:p>ESECUZIONE DEL GIUDICATO -&gt; DECISIONI DI ALTRI ORGANI GIURISDIZIONAL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TUTELA DELLA SALUTE">
            <text:p>SANITÀ PUBBLICA -&gt; TUTELA DELLA SALU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BONIFICA">
            <text:p>AMBIENTE -&gt; BONIF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BANDO">
            <text:p>APPALTI PUBBLICI DI LAVOR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LOTTO, LOTTERIE, GIUOCHI">
            <text:p>AUTORIZZAZIONI E CONCESSIONI -&gt; LOTTO, LOTTERIE, GIUOCH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TRATTAMENTO ECONOMICO E INDENNITÀ">
            <text:p>POLIZIA DI STAT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A' -&gt; RISARCIMENTO DEL DANNO">
            <text:p>ESPROPRIAZIONE PER PUBBLICA UTILITA'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TRATTAMENTO DI FINE RAPPORTO, BUONUSCITA">
            <text:p>POLIZIA DI STATO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RILASCIO">
            <text:p>EDILIZIA -&gt; CONCESSIONE EDILIZIA E PERMESSO DI COSTRUIRE -&gt; RILASCI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RISTRUTTURAZIONE E RISANAMENTO CONSERVATIVO">
            <text:p>EDILIZIA -&gt; CONCESSIONE EDILIZIA E PERMESSO DI COSTRUIRE -&gt; RISTRUTTURAZIONE E RISANAMENTO CONSERVATIV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4">
            <text:p>2021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BENI PAESAGGISTICI -&gt; ATTIVITÀ EDILIZIA -&gt; ACCERTAMENTO COMPATIBILITÀ">
            <text:p>BENI PAESAGGISTICI -&gt; ATTIVITÀ EDILIZIA -&gt; ACCERTAMENTO COMPATIBIL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TRATTAMENTO ECONOMICO E INDENNITÀ">
            <text:p>PUBBLICO IMPIEGO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AGGIUDICAZIONE">
            <text:p>APPALTI PUBBLICI DI FORNITURE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1">
            <text:p>2020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ALTRO">
            <text:p>EDILIZIA -&gt; CONCESSIONE EDILIZIA E PERMESSO DI COSTRUIR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OVINCE -&gt; ALTRO">
            <text:p>PROVINC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RABINIERI">
            <text:p>CARABINIER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FARMACIA -&gt; PIANTA ORGANICA">
            <text:p>FARMACIA -&gt; PIANTA ORGAN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0">
            <text:p>2022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ALTRE">
            <text:p>AUTORIZZAZIONI E CONCESSIONI -&gt; ALT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7">
            <text:p>2023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6">
            <text:p>2023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I -&gt; OCCUPAZIONE SUOLO PUBBLICO">
            <text:p>COMUNI -&gt; OCCUPAZIONE SUOLO PUBBL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">
            <text:p>AUTORIZZAZIONI E CONCESS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LTRO">
            <text:p>APPALTI PUBBLICI DI LAVOR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OLIZIA DI STATO -&gt; PROCEDIMENTO DISCIPLINARE">
            <text:p>POLIZIA DI STATO -&gt; PROCEDIMENTO DISCIPLINA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OFESSIONI E MESTIERI -&gt; ALBI ED ELENCHI PROFESS. (ABILIT.,ISCRIZ.,SOSP.,RADIAZ.)">
            <text:p>PROFESSIONI E MESTIERI -&gt; ALBI ED ELENCHI PROFESS. (ABILIT.,ISCRIZ.,SOSP.,RADIAZ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I -&gt; CONSIGLIO COMUNALE">
            <text:p>COMUNI -&gt; CONSIGLIO COMUN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5">
            <text:p>2019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TRASFERIMENTO">
            <text:p>MILITARI -&gt; TRASFER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PROGETTAZIONE">
            <text:p>APPALTI PUBBLICI DI LAVORI -&gt; PROGETT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 -&gt; ESERCIZIO COMMERCIALE">
            <text:p>COMMERCIO, ARTIGIANATO -&gt; ESERCIZIO COMMERCIAL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TETTI DI SPESA">
            <text:p>SANITÀ PUBBLICA -&gt; TETTI DI SPESA</text:p>
          </table:table-cell>
          <table:table-cell office:value-type="float" office:value="5">
            <text:p>5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CENTRO DI ACCOGLIENZA">
            <text:p>STRANIERI -&gt; CENTRO DI ACCOGLIEN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3">
            <text:p>2022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9">
            <text:p>2022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SANITÀ -&gt; RISARCIMENTO DANNI">
            <text:p>APPALTI SANITÀ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OVINCE -&gt; ALTRO">
            <text:p>PROVINC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5">
            <text:p>2023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8">
            <text:p>2022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 E ARTIGIANATO -&gt; ORARIO E CALENDARIO DI VENDITA">
            <text:p>COMMERCIO E ARTIGIANATO -&gt; ORARIO E CALENDARIO DI VEND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SOSPENSIONE LAVORI">
            <text:p>EDILIZIA -&gt; ABUSI -&gt; SOSPENSIONE LAVO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SANITÀ -&gt; ESCLUSIONE">
            <text:p>APPALTI SANITÀ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1">
            <text:p>2024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DISCIPLINA">
            <text:p>ISTRUZIONE PUBBLICA -&gt; STUDENTI -&gt; DISCIPLIN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7">
            <text:p>2022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5">
            <text:p>2022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1">
            <text:p>2021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 -&gt; ALTRO">
            <text:p>AMBIENT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2">
            <text:p>2023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TRIBUTI E AGEVOLAZIONI">
            <text:p>EDILIZIA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AGGIUDICAZIONE">
            <text:p>APPALTI PUBBLICI DI LAVOR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SEGNALAZIONE CERTIFICATA DI INIZIO ATTIIVITÀ">
            <text:p>EDILIZIA -&gt; SEGNALAZIONE CERTIFICATA DI INIZIO ATTI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DEMANIO E PATRIMONIO -&gt; PRELAZIONE">
            <text:p>DEMANIO E PATRIMONIO -&gt; PREL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6">
            <text:p>2020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ERVIZI PUBBLICI -&gt; TRASPORTI">
            <text:p>SERVIZI PUBBLIC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RABINIERI">
            <text:p>CARABINIE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LEZIONI -&gt; RISARCIMENTO DANNI">
            <text:p>ELEZIONI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 -&gt; ESERCIZIO COMMERCIALE -&gt; ANNULLAMENTO, DECADENZA, SOSPENSIONE DELL'AUTORIZZAZIONE">
            <text:p>COMMERCIO, ARTIGIANATO -&gt; ESERCIZIO COMMERCIALE -&gt; ANNULLAMENTO, DECADENZA, SOSPENSIONE DELL'AUTORIZZ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5">
            <text:p>2020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9">
            <text:p>19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PROCEDIMENTO E SANZIONI DISCIPLINARI">
            <text:p>MILITARI -&gt; PROCEDIMENTO E SANZIONI DISCIPLINA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8">
            <text:p>2019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RISARCIMENTO DANNI">
            <text:p>AUTORIZZAZIONI E CONCESSIONI AMMINISTRATIVE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">
            <text:p>COMUNE E PROVINC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9">
            <text:p>2024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NDUSTRIA -&gt; RISARCIMENTO DANNI">
            <text:p>INDUSTRI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3">
            <text:p>2019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DASPO">
            <text:p>SICUREZZA PUBBLICA -&gt; DASP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8">
            <text:p>2021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">
            <text:p>AMBIENTE</text:p>
          </table:table-cell>
          <table:table-cell office:value-type="float" office:value="4">
            <text:p>4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REVIDENZA E ASSISTENZA -&gt; ALTRO">
            <text:p>PREVIDENZA E ASSISTENZ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3">
            <text:p>2024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NCORSI -&gt; CONCORSI PROVINCE -&gt; GRADUATORIA">
            <text:p>CONCORSI -&gt; CONCORSI PROVINCE -&gt; GRADUATO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 -&gt; ESCLUSIONE">
            <text:p>APPALTI PUBBLICI DI LAVORI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4">
            <text:p>2019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SANZIONE PECUNIARIA">
            <text:p>EDILIZIA -&gt; ABUSI -&gt; SANZIONE PECUNIARI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">
            <text:p>AMBIENT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0">
            <text:p>2017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RISOLUZIONE">
            <text:p>APPALTI PUBBLICI DI SERVIZI -&gt; RISOLU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3">
            <text:p>2023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ROGRAMMA DI FABBRICAZIONE">
            <text:p>URBANISTICA -&gt; PROGRAMMA DI FABBRICAZ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09">
            <text:p>2019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CONCORSI">
            <text:p>PUBBLICO IMPIEGO -&gt; CONCORSI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NQUINAMENTO -&gt; IDRICO">
            <text:p>INQUINAMENTO -&gt; ID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ALTRO">
            <text:p>SICUREZZA PUBBLICA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8">
            <text:p>2018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7">
            <text:p>2019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ERVIZI PUBBLICI -&gt; ALTRI">
            <text:p>SERVIZI PUBBLICI -&gt; ALTR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4">
            <text:p>2022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ENERGIA ELETTRICA">
            <text:p>AUTORIZZAZIONI E CONCESSIONI AMMINISTRATIVE -&gt; ENERGIA ELETTRI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 -&gt; RISARCIMENTO DEL DANNO">
            <text:p>COMMERCIO, ARTIGIAN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10">
            <text:p>2023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9">
            <text:p>2021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VITTIME DEL DOVERE">
            <text:p>VITTIME DEL DOVE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2">
            <text:p>2020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 -&gt; LICITAZIONE PRIVATA -&gt; SERVIZI">
            <text:p>APPALTI PUBBLICI DI LAVORI, SERVIZI E FORNITURE -&gt; LICITAZIONE PRIVATA -&gt; SERVIZ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TURISMO -&gt; ALTRO">
            <text:p>TURISMO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RIVATA">
            <text:p>ISTRUZIONE PUBBLICA -&gt; SCUOLA PRIV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ANNULLAMENTO">
            <text:p>EDILIZIA -&gt; CONCESSIONE EDILIZIA E PERMESSO DI COSTRUIRE -&gt; ANNULL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6">
            <text:p>2022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SANITÀ -&gt; AGGIUDICAZIONE">
            <text:p>APPALTI SANITÀ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">
            <text:p>PUBBLICO IMP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CUOLA PUBBLICA -&gt; SCUOLA MEDIA (SECONDARIA DI PRIMO E SECONDO GRADO)">
            <text:p>ISTRUZIONE PUBBLICA -&gt; SCUOLA PUBBLICA -&gt; SCUOLA MEDIA (SECONDARIA DI PRIMO E SECONDO GRADO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7">
            <text:p>17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1">
            <text:p>2023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NIVERSITÀ -&gt; DOTTORATO DI RICERCA">
            <text:p>UNIVERSITÀ -&gt; DOTTORATO DI RICERC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MERCIO, ARTIGIANATO">
            <text:p>COMMERCIO, ARTIGIAN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6">
            <text:p>2017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7">
            <text:p>2018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TRATTAMENTO ECONOMICO E INDENNITÀ">
            <text:p>MILITARI -&gt; TRATTAMENTO ECONOMICO E INDENN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LTRO">
            <text:p>ACCESSO AI DOCUMENT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LTRO">
            <text:p>APPALTI PUBBLICI DI SERVIZ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0">
            <text:p>2021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DINIEGO">
            <text:p>EDILIZIA -&gt; CONCESSIONE EDILIZIA E PERMESSO DI COSTRUIRE -&gt; DINIEG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INFERMITÀ, LESIONI ED EQUO INDENNIZZO">
            <text:p>MILITARI -&gt; INFERMITÀ, LESIONI ED EQUO INDENNIZZ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11">
            <text:p>2017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FORNITURE -&gt; ESCLUSIONE">
            <text:p>APPALTI PUBBLICI DI FORNITURE -&gt; ESCLU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4">
            <text:p>2023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NTI PUBBLICI -&gt; ATTIVITÀ">
            <text:p>ENTI PUBBLICI -&gt; ATTIVITÀ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 -&gt; RISARCIMENTO DEL DANNO">
            <text:p>ESECUZIONE DEL GIUDICATO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-&gt; TRASPORTI">
            <text:p>AUTORIZZAZIONI E CONCESSIONI -&gt; TRASPOR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NQUINAMENTO -&gt; ATMOSFERICO">
            <text:p>INQUINAMENTO -&gt; ATMOSFER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BANDO">
            <text:p>APPALTI PUBBLICI DI SERVIZI -&gt; BAND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6">
            <text:p>2021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8">
            <text:p>2024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3">
            <text:p>2021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5">
            <text:p>2021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ESCLUSIONE">
            <text:p>APPALTI PUBBLICI DI SERVIZI -&gt; ESCLUSION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ECONOMICA E POPOLARE (O RESIDENZIALE PUBBLICA) -&gt; ASSEGNAZIONE ALLOGGI">
            <text:p>EDILIZIA ECONOMICA E POPOLARE (O RESIDENZIALE PUBBLICA) -&gt; ASSEGNAZIONE ALLOGG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MILITARI -&gt; STATO GIURIDICO">
            <text:p>MILITARI -&gt; STATO GIURIDIC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1">
            <text:p>2020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IMPIEGATI CIVILI DELLO STATO -&gt; STATO GIUR. (TRASF.,CONGEDI,ESTINZ. RAPPORTO,ETC.)">
            <text:p>PUBBLICO IMPIEGO -&gt; IMPIEGATI CIVILI DELLO STATO -&gt; STATO GIUR. (TRASF.,CONGEDI,ESTINZ. RAPPORTO,ETC.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5">
            <text:p>2017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RMI -&gt; ALTRO">
            <text:p>ARMI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ECUZIONE DEL GIUDICATO">
            <text:p>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5">
            <text:p>2024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12">
            <text:p>2017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RIFIUTI -&gt; SMALTIMENTO">
            <text:p>RIFIUTI -&gt; SMALTI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1">
            <text:p>2019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ACCREDITAMENTO">
            <text:p>SANITÀ PUBBLICA -&gt; ACCREDITAMEN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1">
            <text:p>2021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10">
            <text:p>2020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912">
            <text:p>2019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16">
            <text:p>16</text:p>
          </table:table-cell>
        </table:table-row>
        <table:table-row>
          <table:table-cell office:value-type="string" office:string-value="202009">
            <text:p>2020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4">
            <text:p>2018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MUTAMENTO DESTINAZIONE D'USO">
            <text:p>EDILIZIA -&gt; CONCESSIONE EDILIZIA E PERMESSO DI COSTRUIRE -&gt; MUTAMENTO DESTINAZIONE D'U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7">
            <text:p>2020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RABINIERI -&gt; RISARCIMENTO DEL DANNO">
            <text:p>CARABINIERI -&gt; RISARCIMENTO DEL DAN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10">
            <text:p>2024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TRATTAMENTO ECONOMICO E INDENNITÀ -&gt; INDENNITÀ VARIE">
            <text:p>PUBBLICO IMPIEGO -&gt; TRATTAMENTO ECONOMICO E INDENNITÀ -&gt; INDENNITÀ VARI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2">
            <text:p>2024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CCESSO AI DOCUMENTI -&gt; ACCESSO">
            <text:p>ACCESSO AI DOCUMENTI -&gt; ACCESS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3">
            <text:p>2017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4">
            <text:p>2017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LEGGE PINTO -&gt; ESECUZIONE DEL GIUDICATO">
            <text:p>LEGGE PINTO -&gt; ESECUZIONE DEL GIUDICATO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308">
            <text:p>2023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 -&gt; DEMOLIZIONE E RIDUZIONE IN RIPRISTINO">
            <text:p>EDILIZIA -&gt; ABUSI -&gt; DEMOLIZIONE E RIDUZIONE IN RIPRISTI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6">
            <text:p>2018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ANITÀ PUBBLICA -&gt; RISARCIMENTO DANNI">
            <text:p>SANITÀ PUBBLICA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302">
            <text:p>2023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RISARCIMENTO DANNI">
            <text:p>PUBBLICO IMPIEGO -&gt; RISARCIMENTO DAN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004">
            <text:p>2020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702">
            <text:p>2017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404">
            <text:p>202404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012">
            <text:p>2020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ACCIA -&gt; REGOLAMENTI">
            <text:p>CACCIA -&gt; REGOLAMENT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07">
            <text:p>2021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MBIENTE">
            <text:p>AMBIENT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1">
            <text:p>2024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NON ASSEGNATA">
            <text:p>NON ASSEGNA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1">
            <text:p>2018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SPROPRIAZIONE PER PUBBLICA UTILITA' -&gt; DICHIARAZIONE DI PUBBLICA UTILITA'">
            <text:p>ESPROPRIAZIONE PER PUBBLICA UTILITA' -&gt; DICHIARAZIONE DI PUBBLICA UTILITA'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9">
            <text:p>2017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11">
            <text:p>2019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102">
            <text:p>2021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PUBBLICO IMPIEGO -&gt; IMPIEGATI CIVILI DELLO STATO">
            <text:p>PUBBLICO IMPIEGO -&gt; IMPIEGATI CIVILI DELLO STAT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9">
            <text:p>201809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TRANIERI -&gt; PERMESSO DI SOGGIORNO">
            <text:p>STRANIERI -&gt; PERMESSO DI SOGGIORN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902">
            <text:p>2019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">
            <text:p>EDILIZIA -&gt; CONCESSIONE EDILIZIA E PERMESSO DI COSTRUI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2">
            <text:p>2018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1">
            <text:p>20221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URBANISTICA -&gt; PIANO REGOLATORE">
            <text:p>URBANISTICA -&gt; PIANO REGOLATORE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1910">
            <text:p>2019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GRICOLTURA E FORESTE -&gt; CONTRIBUTI E AGEVOLAZIONI">
            <text:p>AGRICOLTURA E FORESTE -&gt; CONTRIBUTI E AGEVOLAZIONI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12">
            <text:p>2022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CAVE, MINIERE E TORBIERE">
            <text:p>AUTORIZZAZIONI E CONCESSIONI AMMINISTRATIVE -&gt; CAVE, MINIERE E TORBIE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06">
            <text:p>202406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UTORIZZAZIONI E CONCESSIONI AMMINISTRATIVE -&gt; ALTRO">
            <text:p>AUTORIZZAZIONI E CONCESSIONI AMMINISTRATIVE -&gt; ALTRO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201">
            <text:p>202201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SERVIZI -&gt; AGGIUDICAZIONE">
            <text:p>APPALTI PUBBLICI DI SERVIZI -&gt; AGGIUDICAZ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7">
            <text:p>2017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APPALTI PUBBLICI DI LAVORI, SERVIZI E FORNITURE">
            <text:p>APPALTI PUBBLICI DI LAVORI, SERVIZI E FORNITURE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202">
            <text:p>20220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GUARDIA DI FINANZA -&gt; TRATTAMENTO DI FINE RAPPORTO, BUONUSCITA">
            <text:p>GUARDIA DI FINANZA -&gt; TRATTAMENTO DI FINE RAPPORTO, BUONUSCIT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708">
            <text:p>201708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STRUZIONE PUBBLICA -&gt; STUDENTI -&gt; AMMISSIONE">
            <text:p>ISTRUZIONE PUBBLICA -&gt; STUDENTI -&gt; AMMISSIONE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03">
            <text:p>201803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COMUNE E PROVINCIA -&gt; COMUNITA' MONTANE (COSTIT., ORG.NE, ATTIVITA')">
            <text:p>COMUNE E PROVINCIA -&gt; COMUNITA' MONTANE (COSTIT., ORG.NE, ATTIVITA')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2112">
            <text:p>2021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INQUINAMENTO -&gt; SMALTIMENTO DI RIFIUTI (DISCARICA,ETC.)">
            <text:p>INQUINAMENTO -&gt; SMALTIMENTO DI RIFIUTI (DISCARICA,ETC.)</text:p>
          </table:table-cell>
          <table:table-cell office:value-type="float" office:value="3">
            <text:p>3</text:p>
          </table:table-cell>
        </table:table-row>
        <table:table-row>
          <table:table-cell office:value-type="string" office:string-value="202407">
            <text:p>202407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GIOCHI, LOTTERIE E SCOMMESSE -&gt; APPARECCHI DA GIOCO">
            <text:p>GIOCHI, LOTTERIE E SCOMMESSE -&gt; APPARECCHI DA GIOCO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2412">
            <text:p>202412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ABUSI">
            <text:p>EDILIZIA -&gt; ABUSI</text:p>
          </table:table-cell>
          <table:table-cell office:value-type="float" office:value="2">
            <text:p>2</text:p>
          </table:table-cell>
        </table:table-row>
        <table:table-row>
          <table:table-cell office:value-type="string" office:string-value="201805">
            <text:p>201805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SICUREZZA PUBBLICA -&gt; MISURE DI PREVENZIONE E SICUREZZA">
            <text:p>SICUREZZA PUBBLICA -&gt; MISURE DI PREVENZIONE E SICUREZZA</text:p>
          </table:table-cell>
          <table:table-cell office:value-type="float" office:value="1">
            <text:p>1</text:p>
          </table:table-cell>
        </table:table-row>
        <table:table-row>
          <table:table-cell office:value-type="string" office:string-value="201810">
            <text:p>201810</text:p>
          </table:table-cell>
          <table:table-cell office:value-type="string" office:string-value="027">
            <text:p>027</text:p>
          </table:table-cell>
          <table:table-cell office:value-type="string" office:string-value="TAR TRENTINO ALTO ADIGETRENTO">
            <text:p>TAR TRENTINO ALTO ADIGETRENTO</text:p>
          </table:table-cell>
          <table:table-cell office:value-type="string" office:string-value="EDILIZIA -&gt; CONCESSIONE EDILIZIA E PERMESSO DI COSTRUIRE -&gt; CONCESSIONE IN SANATORIA">
            <text:p>EDILIZIA -&gt; CONCESSIONE EDILIZIA E PERMESSO DI COSTRUIRE -&gt; CONCESSIONE IN SANATORIA</text:p>
          </table:table-cell>
          <table:table-cell office:value-type="float" office:value="1">
            <text:p>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