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9">
            <text:p>2024-04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2-09">
            <text:p>2024-12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03">
            <text:p>2024-06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9-12">
            <text:p>2024-09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9-09">
            <text:p>2025-09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14">
            <text:p>2020-05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18">
            <text:p>2021-0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3">
            <text:p>2023-10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6">
            <text:p>2023-07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12">
            <text:p>2021-04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7">
            <text:p>2024-02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6">
            <text:p>2022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0">
            <text:p>2022-10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3">
            <text:p>2020-07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5">
            <text:p>2021-04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5-17">
            <text:p>2021-05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3-15">
            <text:p>2021-03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3-15">
            <text:p>2021-03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3-13">
            <text:p>2023-03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9">
            <text:p>2020-04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8">
            <text:p>2021-07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8">
            <text:p>2019-07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9">
            <text:p>2017-03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9">
            <text:p>2018-07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3">
            <text:p>2020-04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3">
            <text:p>2020-07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7-01">
            <text:p>2024-07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5">
            <text:p>2024-02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9">
            <text:p>2019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2">
            <text:p>2025-07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8">
            <text:p>2024-01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21">
            <text:p>2021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9-23">
            <text:p>2024-09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3">
            <text:p>2023-09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1">
            <text:p>2024-04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4-11">
            <text:p>2024-04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0">
            <text:p>2025-09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4">
            <text:p>2025-11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3">
            <text:p>2020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4">
            <text:p>2021-11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8">
            <text:p>2021-07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9">
            <text:p>2017-10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1">
            <text:p>2021-02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4">
            <text:p>2024-07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0-14">
            <text:p>2024-10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5">
            <text:p>2024-0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7">
            <text:p>2023-07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5-25">
            <text:p>2020-05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2">
            <text:p>2024-10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9-14">
            <text:p>2020-09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0-05">
            <text:p>2020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1-16">
            <text:p>2020-11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04">
            <text:p>2020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2">
            <text:p>2025-10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7-20">
            <text:p>2023-07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07">
            <text:p>2021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7">
            <text:p>2025-07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8">
            <text:p>2019-07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0-14">
            <text:p>2024-10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6">
            <text:p>2025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15">
            <text:p>2020-06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13">
            <text:p>2020-07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14">
            <text:p>2023-09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24">
            <text:p>2021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9-23">
            <text:p>2024-09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3">
            <text:p>2023-03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1">
            <text:p>2023-12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11-12">
            <text:p>2018-11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5-17">
            <text:p>2021-05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8">
            <text:p>2019-03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03">
            <text:p>2020-12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24">
            <text:p>2022-10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8">
            <text:p>2025-01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4">
            <text:p>2022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0">
            <text:p>2022-10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7">
            <text:p>2021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4">
            <text:p>2021-11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1">
            <text:p>2024-06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16">
            <text:p>2023-12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2">
            <text:p>2025-12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1">
            <text:p>2024-04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3-04">
            <text:p>2024-03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1">
            <text:p>2021-02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31">
            <text:p>2020-07-3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6">
            <text:p>2022-10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13">
            <text:p>2023-09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9-23">
            <text:p>2024-09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3">
            <text:p>2020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2">
            <text:p>2017-06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1-11">
            <text:p>2024-1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4">
            <text:p>2021-06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4">
            <text:p>2025-01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1">
            <text:p>2025-02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4">
            <text:p>2021-11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3">
            <text:p>2020-04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5">
            <text:p>2025-02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14">
            <text:p>2021-09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2">
            <text:p>2021-07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8">
            <text:p>2021-07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4">
            <text:p>2022-04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23">
            <text:p>2020-06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3">
            <text:p>2024-10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3-04">
            <text:p>2024-03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17">
            <text:p>2020-09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16">
            <text:p>2020-07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9-17">
            <text:p>2020-09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30">
            <text:p>2025-09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30">
            <text:p>2021-03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7">
            <text:p>2023-10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14">
            <text:p>2024-03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5">
            <text:p>2022-09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7">
            <text:p>2025-07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9">
            <text:p>2020-04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5">
            <text:p>2024-0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4-17">
            <text:p>2023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2">
            <text:p>2024-09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1-30">
            <text:p>2020-01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11">
            <text:p>2020-06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30">
            <text:p>2020-09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30">
            <text:p>2020-09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6">
            <text:p>2024-0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25">
            <text:p>2024-03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3">
            <text:p>2021-05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1-08">
            <text:p>2021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11">
            <text:p>2020-06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5">
            <text:p>2021-04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15">
            <text:p>2021-04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29">
            <text:p>2021-07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4">
            <text:p>2021-09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9-23">
            <text:p>2022-09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4">
            <text:p>2020-05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8">
            <text:p>2024-05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7-01">
            <text:p>2024-07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5-20">
            <text:p>2025-05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4-17">
            <text:p>2023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9-05">
            <text:p>2024-09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6">
            <text:p>2023-07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1-10">
            <text:p>2022-1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0-26">
            <text:p>2023-10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21">
            <text:p>2021-07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1">
            <text:p>2023-1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3-30">
            <text:p>2023-03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1-28">
            <text:p>2019-01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24">
            <text:p>2019-06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14">
            <text:p>2021-09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0-07">
            <text:p>2021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18">
            <text:p>2021-1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26">
            <text:p>2022-07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6">
            <text:p>2020-01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30">
            <text:p>2020-01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0">
            <text:p>2017-07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5">
            <text:p>2021-03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8">
            <text:p>2022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10">
            <text:p>2022-1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4">
            <text:p>2024-07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1">
            <text:p>2025-10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4">
            <text:p>2025-11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4">
            <text:p>2023-09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30">
            <text:p>2020-01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5">
            <text:p>2021-03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06">
            <text:p>2023-07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1">
            <text:p>2025-09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0">
            <text:p>2023-07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4-22">
            <text:p>2024-04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0-07">
            <text:p>2021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04">
            <text:p>2021-11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9-23">
            <text:p>2024-09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5">
            <text:p>2024-06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5">
            <text:p>2024-07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1">
            <text:p>2018-06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6">
            <text:p>2024-0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30">
            <text:p>2024-01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9-25">
            <text:p>2017-09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1">
            <text:p>2021-02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5">
            <text:p>2022-07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3-13">
            <text:p>2023-03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30">
            <text:p>2020-12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8">
            <text:p>2021-1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4">
            <text:p>2021-11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8">
            <text:p>2021-11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1">
            <text:p>2018-06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7">
            <text:p>2020-09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0">
            <text:p>2022-10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1">
            <text:p>2024-04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1">
            <text:p>2024-0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0-19">
            <text:p>2020-10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23">
            <text:p>2020-07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30">
            <text:p>2020-09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8">
            <text:p>2024-03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3">
            <text:p>2025-07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20">
            <text:p>2021-04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30">
            <text:p>2021-07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1">
            <text:p>2024-06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1">
            <text:p>2021-07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0">
            <text:p>2024-09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4-09">
            <text:p>2024-04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1">
            <text:p>2023-12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1-11">
            <text:p>2024-1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5">
            <text:p>2025-04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3">
            <text:p>2025-0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25">
            <text:p>2025-03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7-10-16">
            <text:p>2017-10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8">
            <text:p>2019-03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5">
            <text:p>2021-03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6">
            <text:p>2022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10">
            <text:p>2022-1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4">
            <text:p>2022-11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1">
            <text:p>2020-06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6">
            <text:p>2022-10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3">
            <text:p>2024-12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3">
            <text:p>2025-02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6-14">
            <text:p>2021-06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3">
            <text:p>2021-05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01">
            <text:p>2021-03-0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30">
            <text:p>2020-09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1">
            <text:p>2024-10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4">
            <text:p>2022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1-07">
            <text:p>2022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1">
            <text:p>2024-04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3-14">
            <text:p>2022-03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7-29">
            <text:p>2024-07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1">
            <text:p>2018-06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24">
            <text:p>2019-06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9">
            <text:p>2021-04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5">
            <text:p>2019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25">
            <text:p>2022-07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5">
            <text:p>2021-04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9-14">
            <text:p>2021-09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6">
            <text:p>2020-01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6">
            <text:p>2024-03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9-11">
            <text:p>2025-09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3">
            <text:p>2025-07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13">
            <text:p>2023-09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8">
            <text:p>2025-11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1">
            <text:p>2020-06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6-25">
            <text:p>2018-06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11">
            <text:p>2019-03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3">
            <text:p>2024-10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22">
            <text:p>2023-1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8">
            <text:p>2025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30">
            <text:p>2025-01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06">
            <text:p>2023-07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3">
            <text:p>2024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4">
            <text:p>2024-03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0-23">
            <text:p>2023-10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05">
            <text:p>2021-05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9-14">
            <text:p>2021-09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6">
            <text:p>2024-04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9-02">
            <text:p>2022-09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6-12">
            <text:p>2023-06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9">
            <text:p>2021-04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30">
            <text:p>2025-01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3">
            <text:p>2025-0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9-12">
            <text:p>2024-09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4">
            <text:p>2019-03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13">
            <text:p>2021-05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08">
            <text:p>2021-07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8">
            <text:p>2019-07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8">
            <text:p>2022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19">
            <text:p>2022-07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0">
            <text:p>2017-07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3">
            <text:p>2020-0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1">
            <text:p>2024-10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7-01">
            <text:p>2024-07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24">
            <text:p>2025-06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2">
            <text:p>2024-09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11-26">
            <text:p>2018-1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17">
            <text:p>2025-07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5">
            <text:p>2025-04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4">
            <text:p>2024-03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20">
            <text:p>2021-05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17">
            <text:p>2022-05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27">
            <text:p>2023-11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28">
            <text:p>2022-04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0">
            <text:p>2022-10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23">
            <text:p>2020-1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4">
            <text:p>2020-05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3">
            <text:p>2020-02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9">
            <text:p>2020-04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3">
            <text:p>2020-04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6">
            <text:p>2022-07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5">
            <text:p>2022-09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6">
            <text:p>2024-03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7">
            <text:p>2020-09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26">
            <text:p>2022-09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3-28">
            <text:p>2019-03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8">
            <text:p>2021-1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1">
            <text:p>2020-06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8">
            <text:p>2017-06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9">
            <text:p>2017-10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0">
            <text:p>2019-10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2">
            <text:p>2024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2">
            <text:p>2025-1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2">
            <text:p>2023-09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22">
            <text:p>2020-06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1-16">
            <text:p>2020-11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2">
            <text:p>2025-10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7">
            <text:p>2025-02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0">
            <text:p>2025-06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22">
            <text:p>2021-07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7">
            <text:p>2024-02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30">
            <text:p>2024-01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09">
            <text:p>2024-07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5">
            <text:p>2024-07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6">
            <text:p>2020-07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0">
            <text:p>2025-06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0">
            <text:p>2025-06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30">
            <text:p>2025-09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16">
            <text:p>2022-05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2-13">
            <text:p>2023-0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28">
            <text:p>2022-11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28">
            <text:p>2022-11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11">
            <text:p>2021-02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2">
            <text:p>2019-09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0-20">
            <text:p>2022-10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9">
            <text:p>2018-07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0">
            <text:p>2023-07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2">
            <text:p>2024-10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1">
            <text:p>2024-0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9-24">
            <text:p>2018-09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0-23">
            <text:p>2023-10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2-11">
            <text:p>2023-12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1">
            <text:p>2023-1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0">
            <text:p>2025-09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3">
            <text:p>2017-03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7-04">
            <text:p>2022-07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17">
            <text:p>2020-09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3">
            <text:p>2021-05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5">
            <text:p>2025-03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4">
            <text:p>2021-06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4">
            <text:p>2024-07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5">
            <text:p>2019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7-19">
            <text:p>2023-07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11-26">
            <text:p>2018-11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03">
            <text:p>2025-07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1">
            <text:p>2025-09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0-02">
            <text:p>2025-10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30">
            <text:p>2020-01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1">
            <text:p>2018-06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8">
            <text:p>2019-07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3">
            <text:p>2021-05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6">
            <text:p>2022-10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5">
            <text:p>2024-02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10">
            <text:p>2019-06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3">
            <text:p>2025-07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7">
            <text:p>2025-02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8">
            <text:p>2024-01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0">
            <text:p>2025-05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13">
            <text:p>2019-05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9">
            <text:p>2024-04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9">
            <text:p>2017-03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01">
            <text:p>2021-07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2-19">
            <text:p>2024-0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09">
            <text:p>2024-07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8">
            <text:p>2024-03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1-31">
            <text:p>2024-01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9">
            <text:p>2021-04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6">
            <text:p>2025-05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1">
            <text:p>2025-10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2-13">
            <text:p>2023-0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1-28">
            <text:p>2019-01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2-25">
            <text:p>2019-02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1">
            <text:p>2025-03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6-10">
            <text:p>2019-06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0-06">
            <text:p>2022-10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3">
            <text:p>2020-04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15">
            <text:p>2022-09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8">
            <text:p>2024-02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1">
            <text:p>2024-09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14">
            <text:p>2023-09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2-19">
            <text:p>2019-1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29">
            <text:p>2020-06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2">
            <text:p>2024-10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8">
            <text:p>2019-03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6">
            <text:p>2020-07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8">
            <text:p>2021-01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8">
            <text:p>2021-01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8">
            <text:p>2025-05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0">
            <text:p>2025-09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27">
            <text:p>2019-05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13">
            <text:p>2020-07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1">
            <text:p>2021-03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5">
            <text:p>2025-02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6">
            <text:p>2020-0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4">
            <text:p>2025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2">
            <text:p>2019-09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8">
            <text:p>2024-01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1">
            <text:p>2024-0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0-02">
            <text:p>2024-10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1-11">
            <text:p>2024-1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7">
            <text:p>2025-02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1">
            <text:p>2021-03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4">
            <text:p>2025-06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29">
            <text:p>2020-12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6">
            <text:p>2019-0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1">
            <text:p>2024-10-0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8">
            <text:p>2017-06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07">
            <text:p>2021-04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18">
            <text:p>2022-01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23">
            <text:p>2020-06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7">
            <text:p>2025-03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3">
            <text:p>2025-0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16">
            <text:p>2022-06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26">
            <text:p>2022-07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5-20">
            <text:p>2024-05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4">
            <text:p>2019-03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30">
            <text:p>2024-01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02">
            <text:p>2023-11-0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1">
            <text:p>2021-03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4">
            <text:p>2025-06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1-28">
            <text:p>2019-01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13">
            <text:p>2019-05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20">
            <text:p>2024-1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15">
            <text:p>2022-09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8">
            <text:p>2019-03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30">
            <text:p>2020-01-3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8">
            <text:p>2021-11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1">
            <text:p>2024-09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6">
            <text:p>2023-07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2">
            <text:p>2024-09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3">
            <text:p>2020-0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8">
            <text:p>2024-03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2-09">
            <text:p>2024-12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26">
            <text:p>2020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10-05">
            <text:p>2020-10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30">
            <text:p>2025-01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7">
            <text:p>2023-10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2-11">
            <text:p>2023-12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0-14">
            <text:p>2024-10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18">
            <text:p>2021-06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18">
            <text:p>2021-1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03">
            <text:p>2024-10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4">
            <text:p>2022-02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26">
            <text:p>2022-09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25">
            <text:p>2019-03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27">
            <text:p>2019-05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8">
            <text:p>2021-01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8">
            <text:p>2025-01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2-24">
            <text:p>2017-02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7">
            <text:p>2021-10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2">
            <text:p>2025-10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9-25">
            <text:p>2023-09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1-14">
            <text:p>2019-01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4-17">
            <text:p>2023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6">
            <text:p>2025-02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18">
            <text:p>2019-07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13">
            <text:p>2021-05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9">
            <text:p>2017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30">
            <text:p>2020-09-3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5">
            <text:p>2021-03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25">
            <text:p>2021-03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2">
            <text:p>2025-07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4-22">
            <text:p>2024-04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22">
            <text:p>2022-04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8">
            <text:p>2024-05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3">
            <text:p>2024-07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3-29">
            <text:p>2023-03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5-15">
            <text:p>2023-05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9">
            <text:p>2024-05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7">
            <text:p>2020-09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9">
            <text:p>2023-02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8">
            <text:p>2025-11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9">
            <text:p>2025-11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8">
            <text:p>2021-07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4">
            <text:p>2021-09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8">
            <text:p>2019-03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3">
            <text:p>2020-04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8">
            <text:p>2022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1">
            <text:p>2024-10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10-29">
            <text:p>2018-10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12">
            <text:p>2023-09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4">
            <text:p>2025-07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2">
            <text:p>2020-1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8">
            <text:p>2024-0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5">
            <text:p>2021-04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9">
            <text:p>2021-04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21">
            <text:p>2020-12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11">
            <text:p>2021-02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5">
            <text:p>2023-1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19">
            <text:p>2023-1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1">
            <text:p>2023-05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0">
            <text:p>2024-09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8-22">
            <text:p>2023-08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9">
            <text:p>2021-04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30">
            <text:p>2025-01-3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1">
            <text:p>2025-10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3-14">
            <text:p>2022-03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9-26">
            <text:p>2022-09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14">
            <text:p>2022-11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30">
            <text:p>2022-05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30">
            <text:p>2020-01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9">
            <text:p>2017-03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1">
            <text:p>2025-02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9">
            <text:p>2019-1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4">
            <text:p>2021-06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10">
            <text:p>2022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1">
            <text:p>2021-10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8">
            <text:p>2017-06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0">
            <text:p>2017-07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4">
            <text:p>2019-10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0">
            <text:p>2023-06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7-24">
            <text:p>2024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6">
            <text:p>2025-01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27">
            <text:p>2025-02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0-11">
            <text:p>2018-10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8">
            <text:p>2021-01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13">
            <text:p>2023-1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3">
            <text:p>2021-05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7">
            <text:p>2019-07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1">
            <text:p>2021-07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8">
            <text:p>2022-04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6-17">
            <text:p>2024-06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6">
            <text:p>2024-01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10">
            <text:p>2018-05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4">
            <text:p>2022-07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5-20">
            <text:p>2024-05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5-20">
            <text:p>2024-05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27">
            <text:p>2023-11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3">
            <text:p>2020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9-30">
            <text:p>2020-09-3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7-10">
            <text:p>2023-07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9">
            <text:p>2017-02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0">
            <text:p>2025-09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27">
            <text:p>2019-05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8">
            <text:p>2018-07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2">
            <text:p>2020-10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24">
            <text:p>2022-10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8">
            <text:p>2019-03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6-08">
            <text:p>2017-06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26">
            <text:p>2024-06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2">
            <text:p>2021-07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4">
            <text:p>2021-09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6">
            <text:p>2021-12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9-15">
            <text:p>2022-09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5">
            <text:p>2017-10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9">
            <text:p>2020-04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6">
            <text:p>2022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07">
            <text:p>2022-12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28">
            <text:p>2024-03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09">
            <text:p>2025-09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7-10">
            <text:p>2023-07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7">
            <text:p>2025-03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7">
            <text:p>2025-03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27">
            <text:p>2025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9">
            <text:p>2019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8">
            <text:p>2021-07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1">
            <text:p>2021-10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1">
            <text:p>2021-03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0-03">
            <text:p>2024-10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6">
            <text:p>2020-07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13">
            <text:p>2022-07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1">
            <text:p>2021-02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22">
            <text:p>2021-07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2-23">
            <text:p>2017-02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9">
            <text:p>2019-1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2">
            <text:p>2017-06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2">
            <text:p>2018-03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5">
            <text:p>2020-06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4">
            <text:p>2020-05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4">
            <text:p>2020-05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14">
            <text:p>2022-09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4">
            <text:p>2022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0">
            <text:p>2025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6">
            <text:p>2020-0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27">
            <text:p>2023-1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10-29">
            <text:p>2018-10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2-11">
            <text:p>2019-02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1">
            <text:p>2023-11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7-13">
            <text:p>2020-07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2">
            <text:p>2025-07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09">
            <text:p>2020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7">
            <text:p>2023-10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2">
            <text:p>2024-10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2">
            <text:p>2017-06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2">
            <text:p>2017-06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1">
            <text:p>2017-09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06">
            <text:p>2021-05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2-19">
            <text:p>2024-0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6-17">
            <text:p>2024-06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0">
            <text:p>2022-1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3">
            <text:p>2023-09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5-15">
            <text:p>2023-05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28">
            <text:p>2024-05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7-19">
            <text:p>2018-07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1-27">
            <text:p>2023-11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2">
            <text:p>2018-11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13">
            <text:p>2019-05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9">
            <text:p>2019-1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4-06">
            <text:p>2017-04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7">
            <text:p>2021-10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7-12">
            <text:p>2022-07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8">
            <text:p>2017-06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2">
            <text:p>2017-06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7">
            <text:p>2017-1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0">
            <text:p>2022-10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7-01">
            <text:p>2024-07-0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4">
            <text:p>2024-07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11">
            <text:p>2025-09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3-14">
            <text:p>2019-03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8">
            <text:p>2025-04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04">
            <text:p>2021-01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26">
            <text:p>2021-02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15">
            <text:p>2020-07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6">
            <text:p>2023-04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2">
            <text:p>2022-05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09">
            <text:p>2023-11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04">
            <text:p>2018-07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4">
            <text:p>2024-03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3">
            <text:p>2020-12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2">
            <text:p>2023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2">
            <text:p>2022-06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1-04">
            <text:p>2021-11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0">
            <text:p>2019-10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8">
            <text:p>2019-02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4">
            <text:p>2019-03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7">
            <text:p>2021-10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6-13">
            <text:p>2022-06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5">
            <text:p>2018-01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6">
            <text:p>2019-09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5">
            <text:p>2019-1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3">
            <text:p>2020-12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1">
            <text:p>2020-06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2">
            <text:p>2021-07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3">
            <text:p>2023-03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6-08">
            <text:p>2020-06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3-04">
            <text:p>2024-03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27">
            <text:p>2019-05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2">
            <text:p>2025-07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16">
            <text:p>2020-06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14">
            <text:p>2020-07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19">
            <text:p>2020-10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9">
            <text:p>2025-09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11">
            <text:p>2021-03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1">
            <text:p>2024-02-0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8">
            <text:p>2024-03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10-23">
            <text:p>2023-10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1">
            <text:p>2019-01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4">
            <text:p>2022-11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04">
            <text:p>2024-12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3">
            <text:p>2023-02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28">
            <text:p>2024-03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09">
            <text:p>2017-1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3">
            <text:p>2023-03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0">
            <text:p>2025-05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2">
            <text:p>2025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1-16">
            <text:p>2020-01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3-13">
            <text:p>2023-03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9">
            <text:p>2019-1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6">
            <text:p>2022-05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23">
            <text:p>2022-06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4">
            <text:p>2019-03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1">
            <text:p>2021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2">
            <text:p>2021-12-0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7">
            <text:p>2022-04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5">
            <text:p>2024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11">
            <text:p>2025-09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9-25">
            <text:p>2023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1">
            <text:p>2024-09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3">
            <text:p>2020-04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4">
            <text:p>2024-03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8-02">
            <text:p>2023-08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0">
            <text:p>2025-04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6">
            <text:p>2025-07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7">
            <text:p>2025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7-12">
            <text:p>2019-07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1-19">
            <text:p>2020-11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28">
            <text:p>2023-11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2-19">
            <text:p>2024-0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6">
            <text:p>2022-07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1">
            <text:p>2018-04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9">
            <text:p>2024-1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1">
            <text:p>2021-03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3-15">
            <text:p>2021-03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8">
            <text:p>2020-10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10">
            <text:p>2021-06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26">
            <text:p>2017-01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6">
            <text:p>2020-07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5">
            <text:p>2025-03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4">
            <text:p>2021-11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4">
            <text:p>2017-1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1">
            <text:p>2018-0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8">
            <text:p>2018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3">
            <text:p>2017-1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6">
            <text:p>2018-1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7">
            <text:p>2019-01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1">
            <text:p>2020-06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9">
            <text:p>2022-02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4">
            <text:p>2022-11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5">
            <text:p>2022-1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2">
            <text:p>2024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2">
            <text:p>2025-10-0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29">
            <text:p>2023-12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6">
            <text:p>2025-03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2">
            <text:p>2025-07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5-06">
            <text:p>2025-05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16">
            <text:p>2020-07-1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3">
            <text:p>2020-12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7">
            <text:p>2024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5-18">
            <text:p>2020-05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8">
            <text:p>2018-03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1">
            <text:p>2021-07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2">
            <text:p>2024-09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4">
            <text:p>2022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8">
            <text:p>2022-04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1">
            <text:p>2024-04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4">
            <text:p>2023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4">
            <text:p>2023-09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6-07">
            <text:p>2018-06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8">
            <text:p>2017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10">
            <text:p>2022-10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7-10-12">
            <text:p>2017-10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0">
            <text:p>2019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1">
            <text:p>2019-11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10">
            <text:p>2022-03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2-05">
            <text:p>2024-12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0-11">
            <text:p>2021-10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4">
            <text:p>2022-03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10">
            <text:p>2022-1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6">
            <text:p>2024-04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3">
            <text:p>2025-07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9">
            <text:p>2019-12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04">
            <text:p>2024-11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9-10">
            <text:p>2025-09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4">
            <text:p>2025-1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3-28">
            <text:p>2019-03-2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17">
            <text:p>2020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0-14">
            <text:p>2024-10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6">
            <text:p>2017-07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2-19">
            <text:p>2024-0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31">
            <text:p>2021-05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0">
            <text:p>2023-04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09">
            <text:p>2024-07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2-27">
            <text:p>2024-02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3">
            <text:p>2018-1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11-11">
            <text:p>2024-1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07">
            <text:p>2023-12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9">
            <text:p>2017-03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2">
            <text:p>2018-02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2-13">
            <text:p>2020-0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8">
            <text:p>2019-07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27">
            <text:p>2021-05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7">
            <text:p>2021-10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3">
            <text:p>2020-0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5">
            <text:p>2018-10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4">
            <text:p>2021-06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1">
            <text:p>2018-06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6">
            <text:p>2024-03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08">
            <text:p>2024-03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1">
            <text:p>2024-11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9-25">
            <text:p>2023-09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0">
            <text:p>2019-10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4">
            <text:p>2020-05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3">
            <text:p>2024-06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6">
            <text:p>2023-06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3">
            <text:p>2024-10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17">
            <text:p>2025-07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5">
            <text:p>2025-06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4-18">
            <text:p>2019-04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6">
            <text:p>2020-09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8">
            <text:p>2019-1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3">
            <text:p>2024-0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3">
            <text:p>2023-09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03">
            <text:p>2024-10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4">
            <text:p>2018-05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6-17">
            <text:p>2024-06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06">
            <text:p>2023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20">
            <text:p>2023-1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3">
            <text:p>2024-02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3">
            <text:p>2017-12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11">
            <text:p>2024-09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4">
            <text:p>2020-09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9">
            <text:p>2017-07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7-10">
            <text:p>2023-07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16">
            <text:p>2022-05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6-27">
            <text:p>2022-06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9">
            <text:p>2017-10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4">
            <text:p>2019-0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25">
            <text:p>2019-03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4">
            <text:p>2019-04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19">
            <text:p>2018-09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1-08">
            <text:p>2018-11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31">
            <text:p>2020-07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4">
            <text:p>2021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5">
            <text:p>2019-12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3">
            <text:p>2022-01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8">
            <text:p>2021-1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0-11">
            <text:p>2021-10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8-10">
            <text:p>2022-08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3">
            <text:p>2020-02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8">
            <text:p>2021-01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4">
            <text:p>2022-1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05">
            <text:p>2023-04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1">
            <text:p>2025-05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30">
            <text:p>2024-05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7">
            <text:p>2024-06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8">
            <text:p>2024-0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0-05-11">
            <text:p>2020-05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3">
            <text:p>2023-10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7">
            <text:p>2025-04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20">
            <text:p>2020-07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2">
            <text:p>2018-12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5">
            <text:p>2024-11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6-24">
            <text:p>2020-06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5">
            <text:p>2023-05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3">
            <text:p>2023-03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05">
            <text:p>2018-07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4-06-17">
            <text:p>2024-06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3-09">
            <text:p>2023-03-0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05">
            <text:p>2017-07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6">
            <text:p>2023-01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1">
            <text:p>2017-05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5">
            <text:p>2017-05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5">
            <text:p>2022-07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3">
            <text:p>2019-06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4">
            <text:p>2019-12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5-23">
            <text:p>2019-05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28">
            <text:p>2022-1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7">
            <text:p>2019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3">
            <text:p>2020-04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8">
            <text:p>2020-05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4">
            <text:p>2019-03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7">
            <text:p>2019-06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1">
            <text:p>2021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14">
            <text:p>2021-09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14">
            <text:p>2022-04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6-01">
            <text:p>2022-06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6-13">
            <text:p>2022-06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06">
            <text:p>2022-12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0">
            <text:p>2017-04-2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7">
            <text:p>2020-02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15">
            <text:p>2021-09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9">
            <text:p>2020-04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9">
            <text:p>2019-1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5">
            <text:p>5</text:p>
          </table:table-cell>
          <table:table-cell office:value-type="string" office:string-value="SEZIONE QUINTA">
            <text:p>SEZIONE QUIN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17">
            <text:p>2020-09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5">
            <text:p>025</text:p>
          </table:table-cell>
          <table:table-cell office:value-type="string" office:string-value="TAR SICILIA - CATANIA">
            <text:p>TAR SICILIA - CATANIA</text:p>
          </table:table-cell>
          <table:table-cell office:value-type="string" office:string-value="4">
            <text:p>4</text:p>
          </table:table-cell>
          <table:table-cell office:value-type="string" office:string-value="SEZIONE QUARTA">
            <text:p>SEZIONE QUART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9">
            <text:p>2022-06-09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