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DEPOSITO">
            <text:p>ANNO_DEPOSITO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LASSIFICAZIONE_RICORSO">
            <text:p>CLASSIFICAZIONE_RICORSO</text:p>
          </table:table-cell>
          <table:table-cell table:style-name="pd1" office:value-type="string" office:string-value="NUMERO_RICORSI_PERVENUTI">
            <text:p>NUMERO_RICORSI_PERVENUTI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 -&gt; RISARCIMENTO DEL DANNO">
            <text:p>APPALTI PUBBLICI DI LAVORI, SERVIZI E FORNITURE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PETTACOLO -&gt; CONTRIBUTI">
            <text:p>SPETTACOL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MISTI -&gt; AGGIUDICAZIONE">
            <text:p>APPALTI MIST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RISARCIMENTO DANNI">
            <text:p>CARABINIE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RISARCIMENTO DEL DANNO">
            <text:p>ENTI PUBBLICI IN GENERALE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">
            <text:p>INDUST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 -&gt; PROCEDIMENTO,FORMALITA' E TERMINI">
            <text:p>ESPROPRIAZIONE PER PUBBLICA UTILITA' -&gt; PROCEDIMENTO,FORMALITA' E TERMI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CITTADINI EXTRACOMUNITARI">
            <text:p>STRANIERI -&gt; CITTADINI EXTRACOMUN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ANITARI -&gt; BANDO">
            <text:p>CONCORSI -&gt; CONCORSI SANITAR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ANITARI -&gt; ALTRO">
            <text:p>CONCORSI -&gt; CONCORSI SAN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 -&gt; ESCLUSIONE">
            <text:p>CONCORSI -&gt; CONCORSI REGION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GIUNTA COMUNALE">
            <text:p>COMUNI -&gt; GIUNTA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TRATTAMENTO DI FINE RAPPORTO, BUONUSCITA">
            <text:p>MILITARI -&gt; TRATTAMENTO DI FINE RAPPORTO, BUONUSC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 -&gt; BANDO">
            <text:p>CONCORSI -&gt; CONCORSI REGIONI -&gt; BAND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SEGNANTI -&gt; SUPPLENZE">
            <text:p>INSEGNANTI -&gt; SUPPLENZ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BONIFICA">
            <text:p>AMBIENTE -&gt; BONIF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CUOLA DOCENTI">
            <text:p>CONCORSI -&gt; CONCORSI SCUOLA DOCENTI</text:p>
          </table:table-cell>
          <table:table-cell office:value-type="float" office:value="15">
            <text:p>15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FORNITURE -&gt; ANNULLAMENTO GARA">
            <text:p>APPALTI PUBBLICI DI FORNITURE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URBANISTICA">
            <text:p>SILENZIO DELLA PUBBLICA AMMINISTRAZIONE -&gt;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ALIENAZIONE">
            <text:p>DEMANIO E PATRIMONIO -&gt; ALIE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TRASPORTI -&gt; TRASPORTO NAVALE">
            <text:p>AUTORIZZAZIONI E CONCESSIONI -&gt; TRASPORTI -&gt; TRASPORTO NAV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 -&gt; PRESUPPOSTI">
            <text:p>ORDINANZE CONTINGIBILI E URGENTI -&gt; PRESUPPOS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INFERMITÀ, LESIONI ED EQUO INDENNIZZO">
            <text:p>POLIZIA DI STATO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AMMINISTRATIVE -&gt; INSEGNE E PUBBLICITÀ">
            <text:p>AUTORIZZAZIONI E CONCESSIONI AMMINISTRATIVE -&gt; INSEGNE E PUBBLIC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TRATTAMENTO DI FINE RAPPORTO, BUONUSCITA">
            <text:p>MILITA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DEMANIO E PATRIMONIO">
            <text:p>SILENZIO DELLA PUBBLICA AMMINISTRAZIONE -&gt; DEMANIO E PATRIMON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ATENTE DI GUIDA -&gt; ALTRO">
            <text:p>PATENTE DI GUID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2">
            <text:p>12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SI CIVICI -&gt; ALTRO">
            <text:p>USI CIV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 -&gt; PIANO DELLA RETE COMMERCIALE">
            <text:p>COMMERCIO, ARTIGIANATO -&gt; PIANO DELLA RETE COMMERCI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CIVILI DELLO STATO -&gt; CONCORSO (AMMISSIONE,PROCEDIMENTO)">
            <text:p>PUBBLICO IMPIEGO -&gt; IMPIEGATI CIVILI DELLO STATO -&gt; CONCORSO (AMMISSIONE,PROCEDIMENTO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ALUNNI PORTATORI DI HANDICAP">
            <text:p>ISTRUZIONE PUBBLICA -&gt; ALUNNI PORTATORI DI HANDICAP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CULTURALI -&gt; ALTRO">
            <text:p>BENI CULTURAL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PPALTI MENSA">
            <text:p>APPALTI PUBBLICI DI SERVIZI -&gt; APPALTI MEN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SORZI E COOPERATIVE -&gt; CONSORZI DI BONIFICA">
            <text:p>CONSORZI E COOPERATIVE -&gt; CONSORZI DI BONIFIC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RIFIUTI -&gt; ALTRO">
            <text:p>RIFIUT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 -&gt; RISARCIMENTO DEL DANNO">
            <text:p>APPALTI PUBBLICI DI LAVORI, SERVIZI E FORNITURE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">
            <text:p>PUBBLICO IMPIEGO -&gt; IMPIEGATI DELLE REG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FORESTE -&gt; BOSCHI E FORESTE">
            <text:p>FORESTE -&gt; BOSCHI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RISARCIMENTO DANNI">
            <text:p>MILITA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NSEGNANTI SCUOLA ELEMENTARE -&gt; CONCORSO (AMMISSIONE,PROCEDIMENTO)">
            <text:p>PUBBLICO IMPIEGO -&gt; INSEGNANTI SCUOLA ELEMENTAR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8">
            <text:p>18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ALTRO">
            <text:p>EDILIZIA -&gt; ABUS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3">
            <text:p>13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CIVILI DELLO STATO -&gt; CONCORSO (AMMISSIONE,PROCEDIMENTO)">
            <text:p>PUBBLICO IMPIEGO -&gt; IMPIEGATI CIVILI DELLO STATO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RISARCIMENTO DANNI">
            <text:p>MILITA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 E ARTIGIANATO -&gt; MERCATO COMUNALE">
            <text:p>COMMERCIO E ARTIGIANATO -&gt; MERCAT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 -&gt; ALTRO">
            <text:p>INDUSTR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AMBIENTE">
            <text:p>SILENZIO DELLA PUBBLICA AMMINISTRAZIONE -&gt; 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LAMITÀ NATURALI -&gt; CONTRIBUTI">
            <text:p>CALAMITÀ NATURALI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 -&gt; PRESUPPOSTI">
            <text:p>ORDINANZE CONTINGIBILI E URGENTI -&gt; PRESUPPOS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CIVILI DELLO STATO -&gt; CONCORSO (AMMISSIONE,PROCEDIMENTO)">
            <text:p>PUBBLICO IMPIEGO -&gt; IMPIEGATI CIVILI DELLO STATO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CIVILI DELLO STATO -&gt; INQUADRAMENTO (IN RUOLO E NELLE QUALIFICHE)">
            <text:p>PUBBLICO IMPIEGO -&gt; IMPIEGATI CIVILI DELLO STATO -&gt; INQUADRAMENTO (IN RUOLO E NELLE QUALIFICH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ALTRO">
            <text:p>UNIVERS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ALTRO">
            <text:p>EDILIZIA -&gt; ABUS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 -&gt; ALTRO">
            <text:p>CONCORSI -&gt; CONCORSI 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 -&gt; PRESUPPOSTI">
            <text:p>ORDINANZE CONTINGIBILI E URGENTI -&gt; PRESUPPOST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 -&gt; ESCLUSIONE">
            <text:p>CONCORSI -&gt; CONCORSI REGION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INDENNITÀ DI ESPROPRIAZIONE">
            <text:p>ESPROPRIAZIONE PER PUBBLICA UTILITÀ -&gt; INDENNITÀ DI ESPROPRI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STATO GIURIDICO">
            <text:p>UNIVERSITÀ -&gt; PROFESSORI UNIVERSITA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PENITENZIARIA -&gt; ALTRO">
            <text:p>POLIZIA PENITENZIAR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CONTENZIOSO DIPENDENTI MINISTERI">
            <text:p>PUBBLICO IMPIEGO -&gt; CONTENZIOSO DIPENDENTI MINIST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2">
            <text:p>12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 -&gt; INQUADRAMENTO (IN RUOLO E NELLE QUALIFICHE)">
            <text:p>PUBBLICO IMPIEGO -&gt; IMPIEGATI DELLE REGIONI -&gt; INQUADRAMENTO (IN RUOLO E NELLE QUALIFICH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RISARCIMENTO DANNI">
            <text:p>MILITA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ECADENZA">
            <text:p>EDILIZIA -&gt; CONCESSIONE EDILIZIA E PERMESSO DI COSTRUIRE -&gt; DECAD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 -&gt; BANDO">
            <text:p>CONCORSI -&gt; CONCORSI REGION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RISARCIMENTO DANNI">
            <text:p>ESPROPRIAZIONE PER PUBBLICA UTILITÀ -&gt; RISARCIMENTO DAN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4">
            <text:p>14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GIOCHI, LOTTERIE E SCOMMESSE -&gt; AUTORIZZAZIONE">
            <text:p>GIOCHI, LOTTERIE E SCOMMESSE -&gt; 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">
            <text:p>ACCESSO AI DOCU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ALTRI -&gt; PREZZI E TARIFFE">
            <text:p>SERVIZI PUBBLICI -&gt; ALTRI -&gt; PREZZI E TARIFF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SANZIONI">
            <text:p>DEMANIO E PATRIMONIO -&gt;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RISARCIMENTO DANNI">
            <text:p>MILITA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 E ARTIGIANATO -&gt; AUTORIZZAZIONE (DECADENZA O REVOCA)">
            <text:p>COMMERCIO E ARTIGIANATO -&gt; AUTORIZZAZIONE (DECADENZA O REVOCA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ALUNNI PORTATORI DI HANDICAP">
            <text:p>ISTRUZIONE PUBBLICA -&gt; ALUNNI PORTATORI DI HANDICAP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SI CIVICI -&gt; ALTRO">
            <text:p>USI CIV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RELATIVI A BENI CULTURALI -&gt; AGGIUDICAZIONE">
            <text:p>APPALTI RELATIVI A BENI CULTURAL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TRATTAMENTO DI FINE RAPPORTO, BUONUSCITA">
            <text:p>MILITA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ANONI DEMANIALI">
            <text:p>DEMANIO E PATRIMONIO -&gt; CANONI DEMAN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STATO GIURIDICO">
            <text:p>POLIZIA DI STATO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FARMACIA -&gt; FARMACIA COMUNALE">
            <text:p>FARMACIA -&gt; FARMACIA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STATO GIURIDICO">
            <text:p>CARABINIE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 -&gt; CONCORSI INTERNI">
            <text:p>CONCORSI -&gt; CONCORSI REGIONI -&gt; CONCORSI INTER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DEMANIO E PATRIMONIO">
            <text:p>SILENZIO DELLA PUBBLICA AMMINISTRAZIONE -&gt; DEMANIO E PATRIMON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AMBIENTE">
            <text:p>SILENZIO DELLA PUBBLICA AMMINISTRAZIONE -&gt; AMBIEN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-&gt; ALTRO">
            <text:p>ENT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 SERVIZIO SANITARIO NAZIONALE -&gt; STATO GIUR. (TRASF.,CONGEDI,ESTINZ. RAPPORTO,ETC.)">
            <text:p>PUBBLICO IMPIEGO -&gt; IMPIEGATI DEL SERVIZIO SANITARIO NAZIONALE -&gt; STATO GIUR. (TRASF.,CONGEDI,ESTINZ. RAPPORTO,ETC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GAS">
            <text:p>SERVIZI PUBBLICI -&gt; GAS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QUINAMENTO -&gt; IDRICO">
            <text:p>INQUINAMENTO -&gt; IDR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I ALTRI ENTI PUBBLICI -&gt; CONCORSO (AMMISSIONE,PROCEDIMENTO)">
            <text:p>PUBBLICO IMPIEGO -&gt; IMPIEGATI DI ALTRI ENTI PUBBLIC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INDENNITÀ DI ESPROPRIAZIONE">
            <text:p>ESPROPRIAZIONE PER PUBBLICA UTILITÀ -&gt; INDENNITÀ DI ESPROPRI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">
            <text:p>SERVIZ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PIANO CASA">
            <text:p>EDILIZIA -&gt; PIANO CA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I ALTRI ENTI PUBBLICI -&gt; COSTITUZIONE DEL RAPPORTO (NOMINA,PROVA,INCARICO)">
            <text:p>PUBBLICO IMPIEGO -&gt; IMPIEGATI DI ALTRI ENTI PUBBLICI -&gt; COSTITUZIONE DEL RAPPORTO (NOMINA,PROVA,INCARIC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ITUTI DI VIGILANZA -&gt; AUTORIZZAZIONI - REVOCA">
            <text:p>ISTITUTI DI VIGILANZA -&gt; AUTORIZZAZIONI -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 -&gt; CONCORSI RISERVATI">
            <text:p>CONCORSI -&gt; CONCORSI REGIONI -&gt; CONCORSI RISERV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ANITARI -&gt; BANDO">
            <text:p>CONCORSI -&gt; CONCORSI SANITAR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TURISMO -&gt; AUTORIZZAZIONI">
            <text:p>TURISMO -&gt; AUTORIZZ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STABILIZZAZIONE">
            <text:p>PUBBLICO IMPIEGO -&gt; STABIL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SOSPENSIONE CAUTELARE">
            <text:p>MILITARI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COMMERCIO E ARTIGIANATO">
            <text:p>SILENZIO DELLA PUBBLICA AMMINISTRAZIONE -&gt; COMMERCIO E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MUNICAZIONE DI INIZIO LAVORI ASSEVERATA (C.I.L.A.)">
            <text:p>EDILIZIA -&gt; COMUNICAZIONE DI INIZIO LAVORI ASSEVERATA (C.I.L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VINCOLI">
            <text:p>ESPROPRIAZIONE PER PUBBLICA UTILITÀ -&gt; VINCO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VALUTAZIONE">
            <text:p>MILITARI -&gt; 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INDUSTRIA">
            <text:p>SILENZIO DELLA PUBBLICA AMMINISTRAZIONE -&gt; INDUST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BENI PUBBLICI">
            <text:p>DEMANIO E PATRIMONIO -&gt; BEN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AMMINISTRATIVE -&gt; INSEGNE E PUBBLICITÀ">
            <text:p>AUTORIZZAZIONI E CONCESSIONI AMMINISTRATIVE -&gt; INSEGNE E PUBBLIC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RISARCIMENTO DEL DANNO">
            <text:p>AMBIENTE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EVIDENZA E ASSISTENZA -&gt; RISARCIMENTO DANNI">
            <text:p>PREVIDENZA E ASSISTENZ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SEGNANTI -&gt; INSEGNANTI DI SOSTEGNO">
            <text:p>INSEGNANTI -&gt; INSEGNANTI DI SOSTEG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">
            <text:p>AMBI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NEL SETTORE DELLA DIFESA -&gt; ANNULLAMENTO GARA">
            <text:p>APPALTI NEL SETTORE DELLA DIFESA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 -&gt; GRADUATORIA">
            <text:p>CONCORSI -&gt; CONCORSI REGIONI -&gt; GRADUATORI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BENI PUBBLICI">
            <text:p>DEMANIO E PATRIMONIO -&gt; BENI PUBBLIC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NTICHITÀ E BELLE ARTI -&gt; VINCOLO STORICO E ARTISTICO">
            <text:p>ANTICHITÀ E BELLE ARTI -&gt; VINCOLO STORICO E ART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 -&gt; APPALTO CONCORSO">
            <text:p>APPALTI PUBBLICI DI LAVORI, SERVIZI E FORNITURE -&gt; APPALTO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AMMINISTRATIVE -&gt; INSEGNE E PUBBLICITÀ">
            <text:p>AUTORIZZAZIONI E CONCESSIONI AMMINISTRATIVE -&gt; INSEGNE E PUBBLIC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CONOMICA E POPOLARE (O RESIDENZIALE PUBBLICA) -&gt; PROGRAMMI COSTRUTTIVI">
            <text:p>EDILIZIA ECONOMICA E POPOLARE (O RESIDENZIALE PUBBLICA) -&gt; PROGRAMMI COSTRUTTIV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D URBANISTICA -&gt; ABUSI -&gt; DEMOLIZIONE E RIDUZIONE RIPRISTINO">
            <text:p>EDILIZIA ED URBANISTICA -&gt; ABUSI -&gt; DEMOLIZIONE E RIDUZIONE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AVANZAMENTI E PROMOZIONI">
            <text:p>CARABINIERI -&gt; AVANZAMENTI E PROMO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 -&gt; ESCLUSIONE">
            <text:p>CONCORSI -&gt; CONCORSI REGION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I ALTRI ENTI PUBBLICI -&gt; CONCORSO (AMMISSIONE,PROCEDIMENTO)">
            <text:p>PUBBLICO IMPIEGO -&gt; IMPIEGATI DI ALTRI ENTI PUBBLIC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BONIFICA">
            <text:p>AMBIENTE -&gt; BONIF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AMMINISTRATIVE -&gt; INSEGNE E PUBBLICITÀ">
            <text:p>AUTORIZZAZIONI E CONCESSIONI AMMINISTRATIVE -&gt; INSEGNE E PUBBLICITÀ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AMBIENTE">
            <text:p>SILENZIO DELLA PUBBLICA AMMINISTRAZIONE -&gt; AMBIENTE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EVIDENZA E ASSISTENZA -&gt; RISARCIMENTO DANNI">
            <text:p>PREVIDENZA E ASSISTENZ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CUOLA -&gt; ALTRO">
            <text:p>APPALTI SCUOL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RISARCIMENTO DANNI">
            <text:p>APPALTI PUBBLICI DI LAVO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 -&gt; ALTRO">
            <text:p>CONCORSI -&gt; CONCORSI 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3">
            <text:p>13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SORZI E COOPERATIVE -&gt; ALTRO">
            <text:p>CONSORZI E COOPERATIV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 -&gt; ESERCIZIO COMMERCIO AMBULANTE">
            <text:p>COMMERCIO, ARTIGIANATO -&gt; ESERCIZIO COMMERCIO AMBUL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AMBIENTE">
            <text:p>SILENZIO DELLA PUBBLICA AMMINISTRAZIONE -&gt; AMBIEN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SORZI E COOPERATIVE -&gt; ALTRO">
            <text:p>CONSORZI E COOPE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STATO GIURIDICO">
            <text:p>CARABINIE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ALTRO">
            <text:p>UNIVERS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-&gt; CONTROLLI">
            <text:p>ENTI PUBBLICI -&gt; CONTROL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 -&gt; INQUADRAMENTO (IN RUOLO E NELLE QUALIFICHE)">
            <text:p>PUBBLICO IMPIEGO -&gt; IMPIEGATI DELLE REGIONI -&gt; INQUADRAMENTO (IN RUOLO E NELLE QUALIFICHE)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ALTRO">
            <text:p>ISTRUZIONE PUBBLICA -&gt; STUD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NEL SETTORE DELLA DIFESA -&gt; AGGIUDICAZIONE">
            <text:p>APPALTI NEL SETTORE DELLA DIFESA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SORZI E COOPERATIVE -&gt; CONSORZI DI BONIFICA">
            <text:p>CONSORZI E COOPERATIVE -&gt; CONSORZI DI BONIFICA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UNIVERSITARI">
            <text:p>CONCORSI -&gt; CONCORS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SPROPRIAZIONE PER PUBBLICA UTILITÀ">
            <text:p>SILENZIO DELLA PUBBLICA AMMINISTRAZIONE -&gt; ESPROPRIAZIONE PER PUBBLICA UTIL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QUINAMENTO -&gt; ALTRO">
            <text:p>INQUINAMEN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ALTRO">
            <text:p>ISTRUZIONE PUBBLICA -&gt; STUD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AGRICOLTURA">
            <text:p>SILENZIO DELLA PUBBLICA AMMINISTRAZIONE -&gt; AGRICOLTU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ALTRO">
            <text:p>EDILIZIA -&gt; ABUS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ANONI DEMANIALI">
            <text:p>DEMANIO E PATRIMONIO -&gt; CANONI DEMAN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 -&gt; ALTRO">
            <text:p>CONCORSI -&gt; CONCORSI 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INQUINAMENTO ">
            <text:p>SILENZIO DELLA PUBBLICA AMMINISTRAZIONE -&gt; INQUINAMENTO 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-&gt; ALTRO">
            <text:p>AGRICOLTUR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AGISTRATI ORDINARI -&gt; TRATTAMENTO ECONOMICO E INDENNITÀ">
            <text:p>MAGISTRATI ORDIN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IANO NAZIONALE DI RIPRESA E RESILIENZA (PNRR) -&gt; AMBIENTE">
            <text:p>PIANO NAZIONALE DI RIPRESA E RESILIENZA (PNRR) -&gt; AMBI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">
            <text:p>PUBBLICO IMPIEGO -&gt; IMPIEGATI DELLE REG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CULTURALI -&gt; VALORIZZAZIONE DEI BENI CULTURALI">
            <text:p>BENI CULTURALI -&gt; VALORIZZAZIONE DEI BENI CULTU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IRCOLAZIONE STRADALE -&gt; ALTRO">
            <text:p>CIRCOLAZIONE STRADAL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AMMINISTRATIVE -&gt; AUTORIZZAZIONI DI POLIZIA">
            <text:p>AUTORIZZAZIONI E CONCESSIONI AMMINISTRATIVE -&gt; AUTORIZZAZIONI DI PO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INSEDIAMENTI PRODUTTIVI">
            <text:p>URBANISTICA -&gt; PIANO INSEDIAMENTI PRODUTTIV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TRATTAMENTO ECONOMICO ED INDENNITÀ">
            <text:p>UNIVERSITÀ -&gt; PROFESSORI UNIVERSITARI -&gt; TRATTAMENTO ECONOMICO ED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PENITENZIARIA -&gt; PROCEDIMENTO DISCIPLINARE">
            <text:p>POLIZIA PENITENZIARI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INQUINAMENTO ">
            <text:p>SILENZIO DELLA PUBBLICA AMMINISTRAZIONE -&gt; INQUINAMENTO 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RELATIVI A BENI CULTURALI -&gt; RISARCIMENTO DANNI">
            <text:p>APPALTI RELATIVI A BENI CULTURAL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AMBIENTE">
            <text:p>SILENZIO DELLA PUBBLICA AMMINISTRAZIONE -&gt; 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3">
            <text:p>23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 -&gt; ESCLUSIONE">
            <text:p>CONCORSI -&gt; CONCORSI REGION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SCUOLE DI SPECIALIZZAZIONE">
            <text:p>UNIVERSITÀ -&gt; SCUOLE DI SPECIAL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ANITARI -&gt; ESCLUSIONE">
            <text:p>CONCORSI -&gt; CONCORSI SANITA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COMUNI -&gt; COMMISSIONE GIUDICATRICE">
            <text:p>CONCORSI -&gt; CONCORSI COMUNI -&gt; COMMISSIONE GIUDICATRIC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RISARCIMENTO DANNI">
            <text:p>ESPROPRIAZIONE PER PUBBLICA UTILITÀ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ALTRI ENTI">
            <text:p>CONCORSI -&gt; CONCORSI ALTRI 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TURISMO -&gt; CONTRIBUTI">
            <text:p>TURISM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PENITENZIARIA -&gt; PROCEDIMENTO DISCIPLINARE">
            <text:p>POLIZIA PENITENZIARI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EROPORTI -&gt; ENAC">
            <text:p>AEROPORTI -&gt; ENAC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SORZI E COOPERATIVE -&gt; CONSORZI DI BONIFICA">
            <text:p>CONSORZI E COOPERATIVE -&gt; CONSORZI DI BONIFIC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ALUNNI PORTATORI DI HANDICAP">
            <text:p>ISTRUZIONE PUBBLICA -&gt; ALUNNI PORTATORI DI HANDICAP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CITTADINI EXTRACOMUNITARI">
            <text:p>STRANIERI -&gt; CITTADINI EXTRACOMUN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AMMINISTRATIVE -&gt; INSEGNE E PUBBLICITÀ">
            <text:p>AUTORIZZAZIONI E CONCESSIONI AMMINISTRATIVE -&gt; INSEGNE E PUBBLIC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 -&gt; INQUADRAMENTO (IN RUOLO E NELLE QUALIFICHE)">
            <text:p>PUBBLICO IMPIEGO -&gt; IMPIEGATI DELLE REGIONI -&gt; INQUADRAMENTO (IN RUOLO E NELLE QUALIFICH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PENITENZIARIA -&gt; PROCEDIMENTO DISCIPLINARE">
            <text:p>POLIZIA PENITENZIARI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NSEGNANTI SCUOLA MEDIA SUPERIORE -&gt; COSTITUZIONE DEL RAPPORTO (NOMINA,PROVA,INCARICO)">
            <text:p>PUBBLICO IMPIEGO -&gt; INSEGNANTI SCUOLA MEDIA SUPERIORE -&gt; COSTITUZIONE DEL RAPPORTO (NOMINA,PROVA,INCARIC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QUINAMENTO -&gt; IDRICO">
            <text:p>INQUINAMENTO -&gt; IDR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FORESTE -&gt; CONTRIBUTI">
            <text:p>FORESTE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PENITENZIARIA -&gt; PROCEDIMENTO DISCIPLINARE">
            <text:p>POLIZIA PENITENZIARI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STATO ECONOMICO">
            <text:p>CARABINIERI -&gt; STATO ECONOM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TUTELA">
            <text:p>DEMANIO STATALE, REGIONALE -&gt; TUTEL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RISARCIMENTO DANNI">
            <text:p>MILITA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COMUNALI E PROVINCIALI">
            <text:p>PUBBLICO IMPIEGO -&gt; IMPIEGATI COMUNALI E PROVINC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BORSE DI STUDIO">
            <text:p>UNIVERSITÀ -&gt; BORSE DI STUD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 -&gt; RISARCIMENTO DEL DANNO">
            <text:p>APPALTI PUBBLICI DI LAVORI, SERVIZI E FORNITURE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6">
            <text:p>16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 -&gt; ESERCIZIO COMMERCIO AMBULANTE">
            <text:p>COMMERCIO, ARTIGIANATO -&gt; ESERCIZIO COMMERCIO AMBULA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AMBIENTE">
            <text:p>SILENZIO DELLA PUBBLICA AMMINISTRAZIONE -&gt; AMBIENTE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">
            <text:p>AMBI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 -&gt; CONSIGLIO COMUNALE E PROVINCIALE (SCIOGL.,SOSP.,ETC.)">
            <text:p>COMUNE E PROVINCIA -&gt; CONSIGLIO COMUNALE E PROVINCIALE (SCIOGL.,SOSP.,ETC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ALTRO">
            <text:p>SERVIZ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">
            <text:p>INDUST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ALTRO">
            <text:p>ISTRUZIONE PUBBLICA -&gt; STUD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ALTRO">
            <text:p>EDILIZIA -&gt; ABUS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DIPENDENTI NON SANITARI ASL E OSPEDALIERI -&gt; ALTRO">
            <text:p>CONCORSI -&gt; CONCORSI DIPENDENTI NON SANITARI ASL E OSPEDALIER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GUARDIA DI FINANZA -&gt; AVANZAMENTI E PROMOZIONI">
            <text:p>GUARDIA DI FINANZA -&gt; AVANZAMENTI E PROMO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ALTRO">
            <text:p>AMBIEN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DEMANIO E PATRIMONIO">
            <text:p>SILENZIO DELLA PUBBLICA AMMINISTRAZIONE -&gt; DEMANIO E PATRIMON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STABILIZZAZIONE">
            <text:p>PUBBLICO IMPIEGO -&gt; STABIL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">
            <text:p>AMBIEN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COMUNI -&gt; GRADUATORIA">
            <text:p>CONCORSI -&gt; CONCORSI COMU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BENI PUBBLICI">
            <text:p>DEMANIO E PATRIMONIO -&gt; BEN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AREE NATURALI PROTETTE (TUTELA DELLA: PARCHI NAZIONALI, REGIONALI, INTERREGIONALI)">
            <text:p>AMBIENTE -&gt; AREE NATURALI PROTETTE (TUTELA DELLA: PARCHI NAZIONALI, REGIONALI, INTERREGIONALI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RELATIVI A BENI CULTURALI -&gt; AGGIUDICAZIONE">
            <text:p>APPALTI RELATIVI A BENI CULTURAL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SEGNANTI -&gt; TRASFERIMENTO">
            <text:p>INSEGNANT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I ALTRI ENTI PUBBLICI -&gt; TRATTAMENTO ECONOMICO IN ATTIVITA' DI SERVIZIO">
            <text:p>PUBBLICO IMPIEGO -&gt; IMPIEGATI DI ALTRI ENTI PUBBLICI -&gt; TRATTAMENTO ECONOMICO IN ATTIVITA' DI SERVIZ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 -&gt; RISARCIMENTO DEL DANNO">
            <text:p>COMMERCIO, ARTIGIANAT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 -&gt; RISARCIMENTO DEL DANNO">
            <text:p>APPALTI PUBBLICI DI LAVORI, SERVIZI E FORNITURE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DEMANIO E PATRIMONIO">
            <text:p>SILENZIO DELLA PUBBLICA AMMINISTRAZIONE -&gt; DEMANIO E PATRIMON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 E ARTIGIANATO -&gt; AUTORIZZAZIONE (DECADENZA O REVOCA)">
            <text:p>COMMERCIO E ARTIGIANATO -&gt; AUTORIZZAZIONE (DECADENZA O REVOCA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AVANZAMENTI E PROMOZIONI">
            <text:p>MILITARI -&gt; AVANZAMENTI E PROMO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QUINAMENTO -&gt; ALTRO">
            <text:p>INQUINAMEN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COMUNALI E PROVINCIALI -&gt; COSTITUZIONE DEL RAPPORTO (NOMINA,PROVA,INCARICO)">
            <text:p>PUBBLICO IMPIEGO -&gt; IMPIEGATI COMUNALI E PROVINCIALI -&gt; COSTITUZIONE DEL RAPPORTO (NOMINA,PROVA,INCARIC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20">
            <text:p>20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">
            <text:p>INDUST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CONTRATTAZIONE COLLETTIVA">
            <text:p>PUBBLICO IMPIEGO -&gt; CONTRATTAZIONE COLLETTIV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">
            <text:p>PUBBLICO IMPIEGO -&gt; IMPIEGATI DELLE REG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APPALTI PUBBLICI DI SERVIZI">
            <text:p>SILENZIO DELLA PUBBLICA AMMINISTRAZIONE -&gt; APPALTI PUBBLICI DI SERVI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SDEMANIALIZZAZIONE">
            <text:p>DEMANIO STATALE, REGIONALE -&gt; SDEMANIAL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-&gt; ALTRO">
            <text:p>ENT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SPROPRIAZIONE PER PUBBLICA UTILITÀ">
            <text:p>SILENZIO DELLA PUBBLICA AMMINISTRAZIONE -&gt; ESPROPRIAZIONE PER PUBBLICA UT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ALTRO">
            <text:p>DEMANIO E PATRIMONIO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COMUNI -&gt; GRADUATORIA">
            <text:p>CONCORSI -&gt; CONCORSI COMU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CIVILI DELLO STATO -&gt; CONCORSO (AMMISSIONE,PROCEDIMENTO)">
            <text:p>PUBBLICO IMPIEGO -&gt; IMPIEGATI CIVILI DELLO STATO -&gt; CONCORSO (AMMISSIONE,PROCEDIMENTO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LEZIONI -&gt; ELEZIONI REGIONALI -&gt; LISTE">
            <text:p>ELEZIONI -&gt; ELEZIONI REGIONALI -&gt; LI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RISARCIMENTO DANNI">
            <text:p>MILITA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 -&gt; INQUADRAMENTO (IN RUOLO E NELLE QUALIFICHE)">
            <text:p>PUBBLICO IMPIEGO -&gt; IMPIEGATI DELLE REGIONI -&gt; INQUADRAMENTO (IN RUOLO E NELLE QUALIFICHE)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RISARCIMENTO DANNI">
            <text:p>APPALTI PUBBLICI DI LAVO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ECADENZA">
            <text:p>EDILIZIA -&gt; CONCESSIONE EDILIZIA E PERMESSO DI COSTRUIRE -&gt; DECAD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AVANZAMENTI E PROMOZIONI">
            <text:p>MILITARI -&gt; AVANZAMENTI E PROMO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REVOCA">
            <text:p>APPALTI PUBBLICI DI LAVORI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TRATTAMENTO ECONOMICO ED INDENNITÀ">
            <text:p>UNIVERSITÀ -&gt; PROFESSORI UNIVERSITARI -&gt; TRATTAMENTO ECONOMICO ED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3">
            <text:p>13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">
            <text:p>AMBIEN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-&gt; ATTIVITÀ">
            <text:p>ENTI PUBBLICI -&gt;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ALTRO">
            <text:p>DEMANIO E PATRIMONI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 -&gt; PROCEDIMENTO,FORMALITA' E TERMINI">
            <text:p>ESPROPRIAZIONE PER PUBBLICA UTILITA' -&gt; PROCEDIMENTO,FORMALITA' E TERMI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IMPIEGATI COMUNALI">
            <text:p>COMUNI -&gt; IMPIEGATI COMU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REVOCA">
            <text:p>APPALTI PUBBLICI DI SERVIZI -&gt; REVOC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NSEGNANTI SCUOLA ELEMENTARE -&gt; CONCORSO (AMMISSIONE,PROCEDIMENTO)">
            <text:p>PUBBLICO IMPIEGO -&gt; INSEGNANTI SCUOLA ELEMENTAR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OFESSIONI E MESTIERI -&gt; COMPETENZE PROFESSIONALI">
            <text:p>PROFESSIONI E MESTIERI -&gt; COMPETENZE PROFESS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SEGNANTI -&gt; IN SERVIZIO ALL'ESTERO">
            <text:p>INSEGNANTI -&gt; IN SERVIZIO ALL'ESTE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FARMACIA -&gt; TRASFERIMENTO">
            <text:p>FARMACI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REVOCA">
            <text:p>APPALTI PUBBLICI DI SERVIZI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CIVILI DELLO STATO -&gt; TRATTAMENTO ECONOMICO IN ATTIVITA' DI SERVIZIO">
            <text:p>PUBBLICO IMPIEGO -&gt; IMPIEGATI CIVILI DELLO STATO -&gt; TRATTAMENTO ECONOMICO IN ATTIVITA' DI SERVIZ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 -&gt; GRADUATORIA">
            <text:p>CONCORSI -&gt; CONCORSI REGIO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ANITARI -&gt; BANDO">
            <text:p>CONCORSI -&gt; CONCORSI SANITAR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TELECOMUNICAZIONI -&gt; TELEFONIA MOBILE">
            <text:p>SERVIZI PUBBLICI -&gt; TELECOMUNICAZIONI -&gt;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-&gt; ATTIVITÀ">
            <text:p>ENTI PUBBLICI -&gt;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TRIBUTI">
            <text:p>COMUNI -&gt; 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CONTRATTO">
            <text:p>APPALTI SANITÀ -&gt; CONTRAT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STATO GIURIDICO">
            <text:p>POLIZIA DI STATO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 E ARTIGIANATO -&gt; TRASFERIMENTO ESERCIZIO COMMERCIALE">
            <text:p>COMMERCIO E ARTIGIANATO -&gt; TRASFERIMENTO ESERCIZIO COMMERCI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3">
            <text:p>13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ESCA -&gt; ALTRO">
            <text:p>PES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SERVIZI PUBBLICI LOCALI">
            <text:p>COMUNI -&gt; SERVIZI PUBBLICI LOC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ANITARI -&gt; ESCLUSIONE">
            <text:p>CONCORSI -&gt; CONCORSI SANITA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OFESSIONI E MESTIERI -&gt; ESERCENTI PROFESSIONI SANITARIE">
            <text:p>PROFESSIONI E MESTIERI -&gt; ESERCENTI PROFESSIONI SANITARI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IANO NAZIONALE DI RIPRESA E RESILIENZA (PNRR) -&gt; UNIVERSITÀ">
            <text:p>PIANO NAZIONALE DI RIPRESA E RESILIENZA (PNRR) -&gt; UNIVERS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TELECOMUNICAZIONI -&gt; ANTENNE">
            <text:p>SERVIZI PUBBLICI -&gt; TELECOMUNICAZIONI -&gt; ANTEN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REDITO E RISPARMIO -&gt; INTERMEDIARI FINANZIARI">
            <text:p>CREDITO E RISPARMIO -&gt; INTERMEDIARI FINANZI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CONTENZIOSO DIPENDENTI MINISTERI">
            <text:p>PUBBLICO IMPIEGO -&gt; CONTENZIOSO DIPENDENTI MINIST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ESCA -&gt; ALTRO">
            <text:p>PES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 -&gt; RISARCIMENTO DANNI">
            <text:p>ORDINANZE CONTINGIBILI E URGENT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NSEGNANTI SCUOLA MEDIA SUPERIORE -&gt; COSTITUZIONE DEL RAPPORTO (NOMINA,PROVA,INCARICO)">
            <text:p>PUBBLICO IMPIEGO -&gt; INSEGNANTI SCUOLA MEDIA SUPERIORE -&gt; COSTITUZIONE DEL RAPPORTO (NOMINA,PROVA,INCARIC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MMISSIONE ALTRO CONCORRENTE">
            <text:p>APPALTI SANITÀ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PENITENZIARIA -&gt; TRATTAMENTO DI FINE RAPPORTO, BUONUSCITA">
            <text:p>POLIZIA PENITENZIARI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PETTACOLO -&gt; CONTRIBUTI">
            <text:p>SPETTACOL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 -&gt; ALTRO">
            <text:p>CONCORSI -&gt; CONCORSI 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-&gt; ALTRO">
            <text:p>AGRICOLTUR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CONSERVATORIO DI MUSICA">
            <text:p>ISTRUZIONE PUBBLICA -&gt; CONSERVATORIO DI MUS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TRASPORTI -&gt; TRASPORTO AEREO">
            <text:p>AUTORIZZAZIONI E CONCESSIONI -&gt; TRASPORTI -&gt; TRASPORTO AERE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INQUINAMENTO ">
            <text:p>SILENZIO DELLA PUBBLICA AMMINISTRAZIONE -&gt; INQUINAMENTO 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ATENTE DI GUIDA -&gt; RITIRO">
            <text:p>PATENTE DI GUIDA -&gt; RITI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QUINAMENTO -&gt; SMALTIMENTO DI RIFIUTI (DISCARICA,ETC.)">
            <text:p>INQUINAMENTO -&gt; SMALTIMENTO DI RIFIUTI (DISCARICA,ETC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OFESSIONI E MESTIERI -&gt; ESERCENTI PROFESSIONI SANITARIE">
            <text:p>PROFESSIONI E MESTIERI -&gt; ESERCENTI PROFESSIONI SANITARI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LEZIONI -&gt; ELEZIONI REGIONALI -&gt; OPERAZIONI ELETTORALI">
            <text:p>ELEZIONI -&gt; ELEZIONI REGIONALI -&gt; OPERAZIONI ELETTORALI</text:p>
          </table:table-cell>
          <table:table-cell office:value-type="float" office:value="14">
            <text:p>14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CIMITERI">
            <text:p>SILENZIO DELLA PUBBLICA AMMINISTRAZIONE -&gt; CIMIT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ROGRAMMA PLURIENNALE DI ATTUAZIONE">
            <text:p>URBANISTICA -&gt; PROGRAMMA PLURIENNALE DI ATTU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AMMINISTRATIVE -&gt; INSEGNE E PUBBLICITÀ">
            <text:p>AUTORIZZAZIONI E CONCESSIONI AMMINISTRATIVE -&gt; INSEGNE E PUBBLIC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PENITENZIARIA -&gt; PROCEDIMENTO DISCIPLINARE">
            <text:p>POLIZIA PENITENZIARI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 -&gt; ORARIO E CALENDARIO DI VENDITA">
            <text:p>COMMERCIO, ARTIGIANATO -&gt; ORARIO E CALENDARIO DI VEND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CUOLA -&gt; ESCLUSIONE">
            <text:p>APPALTI SCUOLA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-&gt; ATTIVITÀ">
            <text:p>ENTI PUBBLICI -&gt;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INEMATOGRAFIA E TEATRO -&gt; CONTRIBUTI">
            <text:p>CINEMATOGRAFIA E TEATRO -&gt; CONTRIBU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CONSORZI DI COMUNI">
            <text:p>COMUNI -&gt; CONSORZI DI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 -&gt; PROCEDIMENTO,FORMALITA' E TERMINI">
            <text:p>ESPROPRIAZIONE PER PUBBLICA UTILITA' -&gt; PROCEDIMENTO,FORMALITA' E TERMI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URBANISTICA">
            <text:p>SILENZIO DELLA PUBBLICA AMMINISTRAZIONE -&gt;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AGRICOLTURA">
            <text:p>SILENZIO DELLA PUBBLICA AMMINISTRAZIONE -&gt; AGRICOLTURA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ORGANIZZAZIONE DEGLI UFFICI">
            <text:p>COMUNI -&gt; ORGANIZZAZIONE DEGLI UFF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ALTRO">
            <text:p>DEMANIO E PATRIMONI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 -&gt; PROCEDIMENTO,FORMALITA' E TERMINI">
            <text:p>ESPROPRIAZIONE PER PUBBLICA UTILITA' -&gt; PROCEDIMENTO,FORMALITA' E TERMI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6">
            <text:p>16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DECRETO DI ESPROPRIO">
            <text:p>ESPROPRIAZIONE PER PUBBLICA UTILITÀ -&gt; DECRETO DI ESPROPR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 -&gt; ESERCIZIO COMMERCIO AMBULANTE">
            <text:p>COMMERCIO, ARTIGIANATO -&gt; ESERCIZIO COMMERCIO AMBUL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QUINAMENTO -&gt; ATMOSFERICO">
            <text:p>INQUINAMENTO -&gt; ATMOSFER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">
            <text:p>AMBIEN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COMMISSIONE DI GARA">
            <text:p>APPALTI PUBBLICI DI SERVIZI -&gt; COMMISSIONE DI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PENITENZIARIA -&gt; SOSPENSIONE CAUTELARE">
            <text:p>POLIZIA PENITENZIARIA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ALTRO">
            <text:p>UNIVERSITÀ -&gt; PROFESSORI UNIVERS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ALTRO">
            <text:p>AMBIEN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RISARCIMENTO DANNI">
            <text:p>MILITA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PROFESSORI ASSOCIATI">
            <text:p>UNIVERSITÀ -&gt; PROFESSORI UNIVERSITARI -&gt; PROFESSORI ASSOCI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PUBBLICO IMPIEGO">
            <text:p>SILENZIO DELLA PUBBLICA AMMINISTRAZIONE -&gt; 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ORGANIZZAZIONE">
            <text:p>ENTI PUBBLICI IN GENERALE -&gt; ORG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COMUNI">
            <text:p>CONCORSI -&gt; CONCORSI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AMMINISTRATIVE -&gt; INSEGNE E PUBBLICITÀ">
            <text:p>AUTORIZZAZIONI E CONCESSIONI AMMINISTRATIVE -&gt; INSEGNE E PUBBLIC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TRASPORTI -&gt; TRASPORTO NAVALE">
            <text:p>AUTORIZZAZIONI E CONCESSIONI -&gt; TRASPORTI -&gt; TRASPORTO NAV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BENI PUBBLICI">
            <text:p>DEMANIO E PATRIMONIO -&gt; BEN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IANO NAZIONALE DI RIPRESA E RESILIENZA (PNRR) -&gt; URBANISTICA">
            <text:p>PIANO NAZIONALE DI RIPRESA E RESILIENZA (PNRR) -&gt;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SEGNANTI -&gt; SUPPLENZE">
            <text:p>INSEGNANTI -&gt; SUPPLENZ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 -&gt; ALTRO">
            <text:p>INDUSTR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TRASPORTI -&gt; TRASPORTO TERRESTRE">
            <text:p>SERVIZI PUBBLICI -&gt; TRASPORTI -&gt; TRASPORTO TERRES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APPALTI SANITÀ">
            <text:p>SILENZIO DELLA PUBBLICA AMMINISTRAZIONE -&gt; APPALTI SA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PORT -&gt; CONTRIBUTI">
            <text:p>SPORT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PROVVEDIMENTO AUTORIZZATORIO UNICO REGIONALE">
            <text:p>AMBIENTE -&gt; PROVVEDIMENTO AUTORIZZATORIO UNICO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">
            <text:p>CONCORSI -&gt; CONCORSI REG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 E ARTIGIANATO -&gt; COMMERCIO AMBULANTE">
            <text:p>COMMERCIO E ARTIGIANATO -&gt; COMMERCIO AMBUL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AVANZAMENTI E PROMOZIONI">
            <text:p>CARABINIERI -&gt; AVANZAMENTI E PROMO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">
            <text:p>PUBBLICO IMPIEGO -&gt; IMPIEGATI DELLE REG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4">
            <text:p>14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PETTACOLO -&gt; CONTRIBUTI">
            <text:p>SPETTACOL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VITTIME DEL DOVERE -&gt; ALTRO">
            <text:p>VITTIME DEL DOVE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FORNITURE -&gt; CONTRATTO">
            <text:p>APPALTI PUBBLICI DI FORNITURE -&gt; CONTRAT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INQUINAMENTO ">
            <text:p>SILENZIO DELLA PUBBLICA AMMINISTRAZIONE -&gt; INQUINAMENTO 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">
            <text:p>PUBBLICO IMPIEGO -&gt; IMPIEGATI DELLE REG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CUOLA PERSONALE ATA -&gt; GRADUATORIA">
            <text:p>CONCORSI -&gt; CONCORSI SCUOLA PERSONALE ATA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ALTRO">
            <text:p>DEMANIO E PATRIMONIO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PENITENZIARIA -&gt; TRATTAMENTO DI FINE RAPPORTO, BUONUSCITA">
            <text:p>POLIZIA PENITENZIARIA -&gt; TRATTAMENTO DI FINE RAPPORTO, BUONUSCITA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PERMESSI E TRASFERIMENTI LEGGE N. 104/1992">
            <text:p>PUBBLICO IMPIEGO -&gt; PERMESSI E TRASFERIMENTI LEGGE N. 104/1992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ATENTE DI GUIDA -&gt; RITIRO">
            <text:p>PATENTE DI GUIDA -&gt; RITI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">
            <text:p>ACCESSO AI DOCU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ANONI DEMANIALI">
            <text:p>DEMANIO E PATRIMONIO -&gt; CANONI DEMANI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ANONI DEMANIALI">
            <text:p>DEMANIO E PATRIMONIO -&gt; CANONI DEMAN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 -&gt; PRESUPPOSTI">
            <text:p>ORDINANZE CONTINGIBILI E URGENTI -&gt; PRESUPPOS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CUOLA DOCENTI">
            <text:p>CONCORSI -&gt; CONCORSI SCUOLA DOC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PIANO PAESAGGISTICO (PROCEDIMENTO E COORDINAMENTO CON ALTRI STRUMENTI DI PIANIFICAZIONE)">
            <text:p>BENI PAESAGGISTICI -&gt; PIANO PAESAGGISTICO (PROCEDIMENTO E COORDINAMENTO CON ALTRI STRUMENTI DI PIANIFICAZION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4">
            <text:p>14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BONIFICA">
            <text:p>AMBIENTE -&gt; BONIF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STATO GIURIDICO">
            <text:p>PUBBLICO IMPIEGO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NQUADRAMENTO IN RUOLO">
            <text:p>PUBBLICO IMPIEGO -&gt; INQUADRAMENTO IN RUOL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 E ARTIGIANATO -&gt; MERCATO COMUNALE">
            <text:p>COMMERCIO E ARTIGIANATO -&gt; MERCAT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ANITARI">
            <text:p>CONCORSI -&gt; CONCORSI SAN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MISTI -&gt; AGGIUDICAZIONE">
            <text:p>APPALTI MIST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LTRO">
            <text:p>BENI PAESAGGIST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AVANZAMENTI E PROMOZIONI">
            <text:p>MILITARI -&gt; AVANZAMENTI E PROMO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ESCUSSIONE CAUZIONE">
            <text:p>APPALTI PUBBLICI DI LAVORI -&gt; ESCUSSIONE CAU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RISARCIMENTO DEL DANNO">
            <text:p>DEMANIO STATALE, REGIONALE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SOSPENSIONE CAUTELARE">
            <text:p>MILITARI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INDENNITÀ DI ESPROPRIAZIONE">
            <text:p>ESPROPRIAZIONE PER PUBBLICA UTILITÀ -&gt; INDENNITÀ DI ESPROPRI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RISARCIMENTO DANNI">
            <text:p>MILITA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PENITENZIARIA -&gt; SOSPENSIONE CAUTELARE">
            <text:p>POLIZIA PENITENZIARIA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MUNICAZIONE DI INIZIO LAVORI ASSEVERATA (C.I.L.A.)">
            <text:p>EDILIZIA -&gt; COMUNICAZIONE DI INIZIO LAVORI ASSEVERATA (C.I.L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LEZIONI -&gt; ELEZIONI REGIONALI -&gt; OPERAZIONI ELETTORALI">
            <text:p>ELEZIONI -&gt; ELEZIONI REGIONALI -&gt; OPERAZIONI ELETTOR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TRATTAMENTO ECONOMICO ED INDENNITÀ">
            <text:p>UNIVERSITÀ -&gt; PROFESSORI UNIVERSITARI -&gt; TRATTAMENTO ECONOMICO ED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TELECOMUNICAZIONI -&gt; ANTENNE">
            <text:p>SERVIZI PUBBLICI -&gt; TELECOMUNICAZIONI -&gt; ANTEN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INQUINAMENTO ">
            <text:p>SILENZIO DELLA PUBBLICA AMMINISTRAZIONE -&gt; INQUINAMENTO 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PETTACOLO -&gt; CONTRIBUTI">
            <text:p>SPETTACOL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SERVIZI PUBBLICI LOCALI">
            <text:p>COMUNI -&gt; SERVIZI PUBBLICI LOCAL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TRASFERIMENTO">
            <text:p>PUBBLICO IMPIEG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TRASPORTI -&gt; TRASPORTO NAVALE">
            <text:p>AUTORIZZAZIONI E CONCESSIONI -&gt; TRASPORTI -&gt; TRASPORTO NAV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TRASPORTI -&gt; TRASPORTO TERRESTRE">
            <text:p>SERVIZI PUBBLICI -&gt; TRASPORTI -&gt; TRASPORTO TERRES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RISARCIMENTO DANNI">
            <text:p>APPALTI PUBBLICI DI SERVIZ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DOTAZIONI ORGANICHE">
            <text:p>PUBBLICO IMPIEGO -&gt; DOTAZIONI ORGAN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CONTRATTO">
            <text:p>APPALTI PUBBLICI DI LAVORI -&gt; CONTR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45">
            <text:p>45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ANITARI">
            <text:p>CONCORSI -&gt; CONCORSI SAN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STATO GIURIDICO">
            <text:p>PUBBLICO IMPIEGO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STE ITALIANE -&gt; ALTRO">
            <text:p>POSTE ITALIAN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PROVVEDIMENTO AUTORIZZATORIO UNICO REGIONALE">
            <text:p>AMBIENTE -&gt; PROVVEDIMENTO AUTORIZZATORIO UNICO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EDICINALI -&gt; ALTRO">
            <text:p>MEDICINAL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AMBIENTE">
            <text:p>SILENZIO DELLA PUBBLICA AMMINISTRAZIONE -&gt; 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IRCOLAZIONE STRADALE -&gt; AUTOVEICOLI">
            <text:p>CIRCOLAZIONE STRADALE -&gt; AUTOVEICO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 -&gt; PROCEDIMENTO,FORMALITA' E TERMINI">
            <text:p>ESPROPRIAZIONE PER PUBBLICA UTILITA' -&gt; PROCEDIMENTO,FORMALITA' E TERMI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ANITARI -&gt; CONCORSI INTERNI">
            <text:p>CONCORSI -&gt; CONCORSI SANITARI -&gt; CONCORSI INTER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 SERVIZIO SANITARIO NAZIONALE -&gt; INQUADRAMENTO (IN RUOLO E NELLE QUALIFICHE)">
            <text:p>PUBBLICO IMPIEGO -&gt; IMPIEGATI DEL SERVIZIO SANITARIO NAZIONALE -&gt; INQUADRAMENTO (IN RUOLO E NELLE QUALIFICH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DEMANIO E PATRIMONIO">
            <text:p>SILENZIO DELLA PUBBLICA AMMINISTRAZIONE -&gt; DEMANIO E PATRIMON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 -&gt; ESCLUSIONE">
            <text:p>CONCORSI -&gt; CONCORSI REGION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MINISTERI -&gt; ALTRO">
            <text:p>CONCORSI -&gt; CONCORSI MINIST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RISARCIMENTO DANNI">
            <text:p>UNIVERSITÀ -&gt; PROFESSORI UNIVERSITA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AMMINISTRATIVE -&gt; INSEGNE E PUBBLICITÀ">
            <text:p>AUTORIZZAZIONI E CONCESSIONI AMMINISTRATIVE -&gt; INSEGNE E PUBBLIC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PARCHI E RISERVE NATURALI">
            <text:p>AMBIENTE -&gt; PARCHI E RISERVE NATURALI</text:p>
          </table:table-cell>
          <table:table-cell office:value-type="float" office:value="15">
            <text:p>15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SOSPENSIONE CAUTELARE">
            <text:p>MILITARI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TRIBUTI">
            <text:p>COMUNI -&gt; 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MUNICAZIONE DI INIZIO LAVORI ASSEVERATA (C.I.L.A.)">
            <text:p>EDILIZIA -&gt; COMUNICAZIONE DI INIZIO LAVORI ASSEVERATA (C.I.L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ATENTE DI GUIDA -&gt; ALTRO">
            <text:p>PATENTE DI GUID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CONTRATTO">
            <text:p>APPALTI SANITÀ -&gt; CONTR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 -&gt; CONSIGLIO COMUNALE E PROVINCIALE (SCIOGL.,SOSP.,ETC.)">
            <text:p>COMUNE E PROVINCIA -&gt; CONSIGLIO COMUNALE E PROVINCIALE (SCIOGL.,SOSP.,ETC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DICHIARAZIONE DI PUBBLICA UTILITÀ">
            <text:p>ESPROPRIAZIONE PER PUBBLICA UTILITÀ -&gt; DICHIARAZIONE DI PUBBLICA UT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DEMANIO E PATRIMONIO">
            <text:p>SILENZIO DELLA PUBBLICA AMMINISTRAZIONE -&gt; DEMANIO E PATRIMONI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AMMINISTRATIVE -&gt; INSEGNE E PUBBLICITÀ">
            <text:p>AUTORIZZAZIONI E CONCESSIONI AMMINISTRATIVE -&gt; INSEGNE E PUBBLIC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SCUOLE DI SPECIALIZZAZIONE">
            <text:p>UNIVERSITÀ -&gt; SCUOLE DI SPECIAL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STATO ECONOMICO">
            <text:p>CARABINIERI -&gt; STATO ECONOM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RELATIVI A BENI CULTURALI -&gt; AGGIUDICAZIONE">
            <text:p>APPALTI RELATIVI A BENI CULTURAL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SPROPRIAZIONE PER PUBBLICA UTILITÀ">
            <text:p>SILENZIO DELLA PUBBLICA AMMINISTRAZIONE -&gt; ESPROPRIAZIONE PER PUBBLICA UTILITÀ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OFESSIONI E MESTIERI -&gt; ESERCENTI PROFESSIONI SANITARIE -&gt; ALTRO">
            <text:p>PROFESSIONI E MESTIERI -&gt; ESERCENTI PROFESSIONI SANITARIE -&gt; ALTR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ASILO">
            <text:p>STRANIERI -&gt; ASIL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 -&gt; RISARCIMENTO DEL DANNO">
            <text:p>INDUSTRIA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COMUNALI E PROVINCIALI -&gt; PROCEDIMENTO DISCIPLINARE">
            <text:p>PUBBLICO IMPIEGO -&gt; IMPIEGATI COMUNALI E PROVINCIAL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APPALTI PUBBLICI DI LAVORI">
            <text:p>SILENZIO DELLA PUBBLICA AMMINISTRAZIONE -&gt; APPALTI PUBBLICI DI LAVO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 SERVIZIO SANITARIO NAZIONALE -&gt; COSTITUZIONE DEL RAPPORTO (NOMINA,PROVA,INCARICO)">
            <text:p>PUBBLICO IMPIEGO -&gt; IMPIEGATI DEL SERVIZIO SANITARIO NAZIONALE -&gt; COSTITUZIONE DEL RAPPORTO (NOMINA,PROVA,INCARIC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ATENTE DI GUIDA -&gt; RITIRO">
            <text:p>PATENTE DI GUIDA -&gt; RITI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 -&gt; GRADUATORIA">
            <text:p>CONCORSI -&gt; CONCORSI REGIO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SORZI E COOPERATIVE -&gt; CONSORZI TRA ENTI PUBBLICI">
            <text:p>CONSORZI E COOPERATIVE -&gt; CONSORZI TRA ENT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 SERVIZIO SANITARIO NAZIONALE -&gt; STATO GIUR. (TRASF.,CONGEDI,ESTINZ. RAPPORTO,ETC.)">
            <text:p>PUBBLICO IMPIEGO -&gt; IMPIEGATI DEL SERVIZIO SANITARIO NAZIONALE -&gt; STATO GIUR. (TRASF.,CONGEDI,ESTINZ. RAPPORTO,ETC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0">
            <text:p>20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SCUOLE DI SPECIALIZZAZIONE">
            <text:p>UNIVERSITÀ -&gt; SCUOLE DI SPECIALIZZ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 SERVIZIO SANITARIO NAZIONALE -&gt; COSTITUZIONE DEL RAPPORTO (NOMINA,PROVA,INCARICO)">
            <text:p>PUBBLICO IMPIEGO -&gt; IMPIEGATI DEL SERVIZIO SANITARIO NAZIONALE -&gt; COSTITUZIONE DEL RAPPORTO (NOMINA,PROVA,INCARIC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ZIENDA SANITARIA LOCALE -&gt; ORGANIZZAZIONE">
            <text:p>AZIENDA SANITARIA LOCALE -&gt; ORG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 -&gt; ALTRO">
            <text:p>INDUSTR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SOSPENSIONE CAUTELARE">
            <text:p>POLIZIA DI STATO -&gt; SOSPENSIONE CAUTELAR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AUTORIZZAZIONI E CONCESSIONI AMMINISTRATIVE">
            <text:p>SILENZIO DELLA PUBBLICA AMMINISTRAZIONE -&gt; AUTORIZZAZIONI E CONCESSIONI AMMINISTRATIV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BANDO">
            <text:p>APPALTI PUBBLICI DI LAVOR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SERVIZI DI TRASPORTO PUBBLICO LOCALE">
            <text:p>SERVIZI PUBBLICI -&gt; SERVIZI DI TRASPORTO PUBBLICO LOC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 -&gt; ALTRO">
            <text:p>CONCORSI -&gt; CONCORSI 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OCCUPAZIONE SUOLO PUBBLICO -&gt; PAGAMENTO CANONI">
            <text:p>COMUNI -&gt; OCCUPAZIONE SUOLO PUBBLICO -&gt; PAGAMENTO CAN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PARCHI E RISERVE NATURALI">
            <text:p>AMBIENTE -&gt; PARCHI E RISERVE NATUR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PENITENZIARIA -&gt; TRATTAMENTO DI FINE RAPPORTO, BUONUSCITA">
            <text:p>POLIZIA PENITENZIARI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 -&gt; APPALTO CONCORSO">
            <text:p>APPALTI PUBBLICI DI LAVORI, SERVIZI E FORNITURE -&gt; APPALTO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OFESSIONI E MESTIERI -&gt; ORDINI E COLLEGI PROFESSIONALI">
            <text:p>PROFESSIONI E MESTIERI -&gt; ORDINI E COLLEGI PROFESSIONAL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ESCA -&gt; ALTRO">
            <text:p>PES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VISTO DI INGRESSO">
            <text:p>STRANIERI -&gt; VISTO DI INGR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INSEGNANTI">
            <text:p>SILENZIO DELLA PUBBLICA AMMINISTRAZIONE -&gt; INSEGNA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SPROPRIAZIONE PER PUBBLICA UTILITÀ">
            <text:p>SILENZIO DELLA PUBBLICA AMMINISTRAZIONE -&gt; ESPROPRIAZIONE PER PUBBLICA UT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VITTIME DEL DOVERE -&gt; ALTRO">
            <text:p>VITTIME DEL DOVE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ALTRO">
            <text:p>AMBIEN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EDICINALI -&gt; ALTRO">
            <text:p>MEDICINAL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 E ARTIGIANATO -&gt; ORARIO E CALENDARIO DI VENDITA">
            <text:p>COMMERCIO E ARTIGIANATO -&gt; ORARIO E CALENDARIO DI VEND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ALTRO">
            <text:p>DEMANIO E PATRIMONIO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SANZIONI">
            <text:p>DEMANIO E PATRIMONIO -&gt; SAN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">
            <text:p>ACCESSO AI DOCUM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RISOLUZIONE">
            <text:p>APPALTI PUBBLICI DI SERVIZI -&gt; RISOLU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VISTO DI INGRESSO">
            <text:p>STRANIERI -&gt; VISTO DI INGR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DICHIARAZIONE DI PUBBLICA UTILITÀ">
            <text:p>ESPROPRIAZIONE PER PUBBLICA UTILITÀ -&gt; DICHIARAZIONE DI PUBBLICA UT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DEMANIO E PATRIMONIO">
            <text:p>SILENZIO DELLA PUBBLICA AMMINISTRAZIONE -&gt; DEMANIO E PATRIMON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SPROPRIAZIONE PER PUBBLICA UTILITÀ">
            <text:p>SILENZIO DELLA PUBBLICA AMMINISTRAZIONE -&gt; ESPROPRIAZIONE PER PUBBLICA UTIL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CUOLA -&gt; ESCLUSIONE">
            <text:p>APPALTI SCUOLA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SORZI E COOPERATIVE -&gt; CONSORZI TRA ENTI PUBBLICI">
            <text:p>CONSORZI E COOPERATIVE -&gt; CONSORZI TRA ENTI PUBBLIC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AUTORIZZAZIONE INTEGRATA AMBIENTALE (A.I.A.)">
            <text:p>AMBIENTE -&gt; AUTORIZZAZIONE INTEGRATA AMBIENTALE (A.I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PETTACOLO -&gt; CONTRIBUTI">
            <text:p>SPETTACOL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STATO ECONOMICO">
            <text:p>CARABINIERI -&gt; STATO ECONOM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IMPIEGATI COMUNALI">
            <text:p>COMUNI -&gt; IMPIEGATI COMU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ALTRO">
            <text:p>EDILIZIA -&gt; ABUS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4">
            <text:p>14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4">
            <text:p>24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CACCIA">
            <text:p>SILENZIO DELLA PUBBLICA AMMINISTRAZIONE -&gt; CAC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48">
            <text:p>48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TRATTAMENTO DI FINE RAPPORTO, BUONUSCITA">
            <text:p>MILITARI -&gt; TRATTAMENTO DI FINE RAPPORTO, BUONUSC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 -&gt; ALTRO">
            <text:p>INDUSTR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 -&gt; PROCEDIMENTO,FORMALITA' E TERMINI">
            <text:p>ESPROPRIAZIONE PER PUBBLICA UTILITA' -&gt; PROCEDIMENTO,FORMALITA' E TERMI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3">
            <text:p>13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INQUINAMENTO ">
            <text:p>SILENZIO DELLA PUBBLICA AMMINISTRAZIONE -&gt; INQUINAMENTO 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RISARCIMENTO DANNI">
            <text:p>CARABINIE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CULTURALI -&gt; ALTRO">
            <text:p>BENI CULTURAL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INQUADRAMENTO">
            <text:p>POLIZIA DI STATO -&gt; INQUADR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STATO GIURIDICO">
            <text:p>UNIVERSITÀ -&gt; PROFESSORI UNIVERSITA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PETTACOLO -&gt; ALTRO">
            <text:p>SPETTACOLO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 -&gt; RISARCIMENTO DEL DANNO">
            <text:p>COMMERCIO, ARTIGIANAT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AMMISSIONE ALTRO CONCORRENTE">
            <text:p>APPALTI PUBBLICI DI LAVORI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ALLOGGIO DI SERVIZIO">
            <text:p>MILITARI -&gt; ALLOGGIO DI SERVIZI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COMUNALI E PROVINCIALI -&gt; COSTITUZIONE DEL RAPPORTO (NOMINA,PROVA,INCARICO)">
            <text:p>PUBBLICO IMPIEGO -&gt; IMPIEGATI COMUNALI E PROVINCIALI -&gt; COSTITUZIONE DEL RAPPORTO (NOMINA,PROVA,INCARIC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 -&gt; ESERCIZIO COMMERCIO AMBULANTE">
            <text:p>COMMERCIO, ARTIGIANATO -&gt; ESERCIZIO COMMERCIO AMBUL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">
            <text:p>INDUST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SERVIZI DI TRASPORTO PUBBLICO LOCALE">
            <text:p>SERVIZI PUBBLICI -&gt; SERVIZI DI TRASPORTO PUBBLICO LOC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PERMESSI E TRASFERIMENTI LEGGE N. 104/1992">
            <text:p>PUBBLICO IMPIEGO -&gt; PERMESSI E TRASFERIMENTI LEGGE N. 104/1992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FARMACIA -&gt; DISPENSARIO FARMACEUTICO">
            <text:p>FARMACIA -&gt; DISPENSARIO FARMACEU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LEZIONI -&gt; ELEZIONI COMUNALI -&gt; ALTRO">
            <text:p>ELEZIONI -&gt; ELEZIONI COMUNAL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-&gt; ALTRO">
            <text:p>ENT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6">
            <text:p>16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REVOCA">
            <text:p>APPALTI SANITÀ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STATO GIURIDICO">
            <text:p>MILITA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EVIDENZA E ASSISTENZA -&gt; RISARCIMENTO DANNI">
            <text:p>PREVIDENZA E ASSISTENZ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CULTURALI -&gt; ALTRO">
            <text:p>BENI CULTURAL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ANONI DEMANIALI">
            <text:p>DEMANIO E PATRIMONIO -&gt; CANONI DEMANI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SORZI E COOPERATIVE -&gt; CONSORZI TRA SOGGETTI PRIVATI">
            <text:p>CONSORZI E COOPERATIVE -&gt; CONSORZI TRA SOGGETTI PRIV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PETTACOLO -&gt; CONTRIBUTI">
            <text:p>SPETTACOL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-&gt; ALTRO">
            <text:p>ENT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RIFIUTI -&gt; DISCARICHE">
            <text:p>RIFIUTI -&gt; DISCAR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TRASPORTI -&gt; TRASPORTO AEREO">
            <text:p>AUTORIZZAZIONI E CONCESSIONI -&gt; TRASPORTI -&gt; TRASPORTO AERE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PROCEDIMENTO DISCIPLINARE">
            <text:p>UNIVERSITÀ -&gt; PROFESSORI UNIVERSITA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PERMESSI E TRASFERIMENTI LEGGE N. 104/1992">
            <text:p>PUBBLICO IMPIEGO -&gt; PERMESSI E TRASFERIMENTI LEGGE N. 104/1992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">
            <text:p>INDUST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SERVIZI PUBBLICI LOCALI">
            <text:p>COMUNI -&gt; SERVIZI PUBBLICI LOC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STATO GIURIDICO">
            <text:p>POLIZIA DI STATO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ALTRO">
            <text:p>AMBIEN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AMMISSIONE ALTRO CONCORRENTE">
            <text:p>APPALTI PUBBLICI DI LAVORI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USSIONE CAUZIONE">
            <text:p>APPALTI PUBBLICI DI SERVIZI -&gt; ESCUSSIONE CAU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">
            <text:p>INDUST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CUOLA -&gt; AMMISSIONE ALTRO CONCORRENTE">
            <text:p>APPALTI SCUOLA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 E ARTIGIANATO -&gt; MERCATO COMUNALE">
            <text:p>COMMERCIO E ARTIGIANATO -&gt; MERCAT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">
            <text:p>PUBBLICO IMPIEGO -&gt; IMPIEGATI DELLE REG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COMUNALI E PROVINCIALI">
            <text:p>PUBBLICO IMPIEGO -&gt; IMPIEGATI COMUNALI E PROVINC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">
            <text:p>INDUST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DEMANIO E PATRIMONIO">
            <text:p>SILENZIO DELLA PUBBLICA AMMINISTRAZIONE -&gt; DEMANIO E PATRIMON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PARCHI E RISERVE NATURALI">
            <text:p>AMBIENTE -&gt; PARCHI E RISERVE NATU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VINCOLI">
            <text:p>ESPROPRIAZIONE PER PUBBLICA UTILITÀ -&gt; VINCO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D URBANISTICA -&gt; ABUSI -&gt; DEMOLIZIONE E RIDUZIONE RIPRISTINO">
            <text:p>EDILIZIA ED URBANISTICA -&gt; ABUSI -&gt; DEMOLIZIONE E RIDUZIONE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 E ARTIGIANATO -&gt; AUTORIZZAZIONE (RILASCIO)">
            <text:p>COMMERCIO E ARTIGIANATO -&gt; AUTORIZZAZIONE (RILASCIO)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 -&gt; GRADUATORIA">
            <text:p>CONCORSI -&gt; CONCORSI REGIO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ALUNNI PORTATORI DI HANDICAP">
            <text:p>ISTRUZIONE PUBBLICA -&gt; ALUNNI PORTATORI DI HANDICAP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6">
            <text:p>16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CCIA -&gt; ALTRO">
            <text:p>CACC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FARMACIA -&gt; SEDI FARMACEUTICHE">
            <text:p>FARMACIA -&gt; SEDI FARMACEUT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ALTRO">
            <text:p>DEMANIO E PATRIMONI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ESCA -&gt; ALTRO">
            <text:p>PES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ALTRO">
            <text:p>EDILIZIA -&gt; ABUS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AMMINISTRATIVE -&gt; INSEGNE E PUBBLICITÀ">
            <text:p>AUTORIZZAZIONI E CONCESSIONI AMMINISTRATIVE -&gt; INSEGNE E PUBBLIC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NSEGNANTI SCUOLA MEDIA INFERIORE -&gt; INQUADRAMENTO (IN RUOLO E NELLE QUALIFICHE)">
            <text:p>PUBBLICO IMPIEGO -&gt; INSEGNANTI SCUOLA MEDIA INFERIORE -&gt; INQUADRAMENTO (IN RUOLO E NELLE QUALIFICH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RISARCIMENTO DANNI">
            <text:p>ARM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TRASPORTI -&gt; TRASPORTO NAVALE">
            <text:p>AUTORIZZAZIONI E CONCESSIONI -&gt; TRASPORTI -&gt; TRASPORTO NAV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 -&gt; ESCLUSIONE">
            <text:p>CONCORSI -&gt; CONCORSI REGION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ALUNNI PORTATORI DI HANDICAP">
            <text:p>ISTRUZIONE PUBBLICA -&gt; ALUNNI PORTATORI DI HANDICAP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">
            <text:p>CONCORSI -&gt; CONCORSI REG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 -&gt; CONSIGLIO COMUNALE E PROVINCIALE (SCIOGL.,SOSP.,ETC.)">
            <text:p>COMUNE E PROVINCIA -&gt; CONSIGLIO COMUNALE E PROVINCIALE (SCIOGL.,SOSP.,ETC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URBANISTICA">
            <text:p>SILENZIO DELLA PUBBLICA AMMINISTRAZIONE -&gt;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 -&gt; INQUADRAMENTO (IN RUOLO E NELLE QUALIFICHE)">
            <text:p>PUBBLICO IMPIEGO -&gt; IMPIEGATI DELLE REGIONI -&gt; INQUADRAMENTO (IN RUOLO E NELLE QUALIFICH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CUOLA -&gt; ESCLUSIONE">
            <text:p>APPALTI SCUOLA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 -&gt; ESCLUSIONE">
            <text:p>CONCORSI -&gt; CONCORSI REGION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">
            <text:p>ISTRU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ALUNNI PORTATORI DI HANDICAP">
            <text:p>ISTRUZIONE PUBBLICA -&gt; ALUNNI PORTATORI DI HANDICAP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3">
            <text:p>13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TRIBUTI">
            <text:p>COMUNI -&gt; 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ARCHEGGI">
            <text:p>URBANISTICA -&gt; PARCHE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TRATTAMENTO DI FINE RAPPORTO, BUONUSCITA">
            <text:p>MILITA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ALTRO">
            <text:p>UNIVERS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PENITENZIARIA -&gt; ALTRO">
            <text:p>POLIZIA PENITENZIAR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9">
            <text:p>19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NTICHITÀ E BELLE ARTI -&gt; ALTRO">
            <text:p>ANTICHITÀ E BELLE AR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RISARCIMENTO DANNI">
            <text:p>URBANIST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">
            <text:p>PUBBLICO IMPIEGO -&gt; IMPIEGATI DELLE REG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PREVIDENZA E ASSISTENZA">
            <text:p>SILENZIO DELLA PUBBLICA AMMINISTRAZIONE -&gt; PREVIDENZA E ASSIST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3">
            <text:p>13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 -&gt; CONSORZI DI COMUNI (COSTIT.,ORG.NE,ATTIVITA')">
            <text:p>COMUNE E PROVINCIA -&gt; CONSORZI DI COMUNI (COSTIT.,ORG.NE,ATTIVITA'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MMISSIONE ALTRO CONCORRENTE">
            <text:p>APPALTI SANITÀ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TRATTAMENTO DI FINE RAPPORTO, BUONUSCITA">
            <text:p>MILITARI -&gt; TRATTAMENTO DI FINE RAPPORTO, BUONUSC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STATO ECONOMICO">
            <text:p>CARABINIERI -&gt; STATO ECONOM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RISARCIMENTO DANNI">
            <text:p>ESPROPRIAZIONE PER PUBBLICA UTILITÀ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IANO NAZIONALE DI RIPRESA E RESILIENZA (PNRR) -&gt; SILENZIO DELLA PUBBLICA AMMINISTRAZIONE">
            <text:p>PIANO NAZIONALE DI RIPRESA E RESILIENZA (PNRR) -&gt; SILENZIO DELLA PUBBLICA AMMINISTR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ANONI DEMANIALI">
            <text:p>DEMANIO E PATRIMONIO -&gt; CANONI DEMAN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4">
            <text:p>14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SOSPENSIONE CAUTELARE">
            <text:p>MILITARI -&gt; SOSPENSIONE CAUTELA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2">
            <text:p>12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IANO NAZIONALE DI RIPRESA E RESILIENZA (PNRR) -&gt; AMBIENTE">
            <text:p>PIANO NAZIONALE DI RIPRESA E RESILIENZA (PNRR) -&gt; 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ANITARI -&gt; ALTRO">
            <text:p>CONCORSI -&gt; CONCORSI SAN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PENITENZIARIA -&gt; PROCEDIMENTO DISCIPLINARE">
            <text:p>POLIZIA PENITENZIARI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REVISIONE PREZZI">
            <text:p>SILENZIO DELLA PUBBLICA AMMINISTRAZIONE -&gt; REVISIONE PREZ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FORNITURE -&gt; AMMISSIONE ALTRO CONCORRENTE">
            <text:p>APPALTI PUBBLICI DI FORNITURE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VINCOLI">
            <text:p>ESPROPRIAZIONE PER PUBBLICA UTILITÀ -&gt; VINCO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IANO NAZIONALE DI RIPRESA E RESILIENZA (PNRR) -&gt; EDILIZIA">
            <text:p>PIANO NAZIONALE DI RIPRESA E RESILIENZA (PNRR)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APPALTI SANITÀ">
            <text:p>SILENZIO DELLA PUBBLICA AMMINISTRAZIONE -&gt; APPALTI SA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27">
            <text:p>27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SPROPRIAZIONE PER PUBBLICA UTILITÀ">
            <text:p>SILENZIO DELLA PUBBLICA AMMINISTRAZIONE -&gt; ESPROPRIAZIONE PER PUBBLICA UT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INQUADRAMENTO">
            <text:p>POLIZIA DI STATO -&gt; INQUADR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8">
            <text:p>18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AMMINISTRATIVE -&gt; DISTRIBUTORI DI CARBURANTE">
            <text:p>AUTORIZZAZIONI E CONCESSIONI AMMINISTRATIVE -&gt; DISTRIBUTORI DI CARBUR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PETTACOLO -&gt; CONTRIBUTI">
            <text:p>SPETTACOLO -&gt; CONTRIBUT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RISARCIMENTO DANNI">
            <text:p>ESPROPRIAZIONE PER PUBBLICA UTILITÀ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ANITARI -&gt; ALTRO">
            <text:p>CONCORSI -&gt; CONCORSI SANITAR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PORT -&gt; CONTRIBUTI">
            <text:p>SPORT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D URBANISTICA -&gt; AUTORIZZAZIONE EDILIZIA">
            <text:p>EDILIZIA ED URBANISTICA -&gt; AUTORIZZAZIONE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TUTELA">
            <text:p>DEMANIO STATALE, REGIONALE -&gt; TUTEL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SPROPRIAZIONE PER PUBBLICA UTILITÀ">
            <text:p>SILENZIO DELLA PUBBLICA AMMINISTRAZIONE -&gt; ESPROPRIAZIONE PER PUBBLICA UTIL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ALUNNI PORTATORI DI HANDICAP">
            <text:p>ISTRUZIONE PUBBLICA -&gt; ALUNNI PORTATORI DI HANDICAP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MILITARI">
            <text:p>SILENZIO DELLA PUBBLICA AMMINISTRAZIONE -&gt; MIL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BENI AMBIENTALI">
            <text:p>DEMANIO E PATRIMONIO -&gt; BENI AMBIENT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SEGNANTI -&gt; SUPPLENZE">
            <text:p>INSEGNANTI -&gt; SUPPLENZ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SPROPRIAZIONE PER PUBBLICA UTILITÀ">
            <text:p>SILENZIO DELLA PUBBLICA AMMINISTRAZIONE -&gt; ESPROPRIAZIONE PER PUBBLICA UT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AGISTRATI ORDINARI -&gt; MAGISTRATI ONORARI">
            <text:p>MAGISTRATI ORDINARI -&gt; MAGISTRATI ONOR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 -&gt; APPALTO CONCORSO -&gt; FORNITURE">
            <text:p>APPALTI PUBBLICI DI LAVORI, SERVIZI E FORNITURE -&gt; APPALTO CONCORSO -&gt;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AMMINISTRATIVE -&gt; INSEGNE E PUBBLICITÀ">
            <text:p>AUTORIZZAZIONI E CONCESSIONI AMMINISTRATIVE -&gt; INSEGNE E PUBBLIC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VALUTAZIONE">
            <text:p>CARABINIERI -&gt; 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ORGANIZZAZIONE">
            <text:p>ENTI PUBBLICI IN GENERALE -&gt; ORG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29">
            <text:p>29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NNULLAMENTO GARA">
            <text:p>APPALTI SANITÀ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ANITARI -&gt; BANDO">
            <text:p>CONCORSI -&gt; CONCORSI SANITAR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SERVITÙ PUBBLICHE E DI USO PUBBLICO">
            <text:p>DEMANIO E PATRIMONIO -&gt; SERVITÙ PUBBLICHE E DI USO PUBBL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TRIBUTI">
            <text:p>COMUNI -&gt; 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 -&gt; PROCEDIMENTO,FORMALITA' E TERMINI">
            <text:p>ESPROPRIAZIONE PER PUBBLICA UTILITA' -&gt; PROCEDIMENTO,FORMALITA' E TERMI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 -&gt; ESERCIZIO COMMERCIALE -&gt; AMPLIAMENTO E TRASFERIMENTO DELL'ESERCIZIO COMMERCIALE">
            <text:p>COMMERCIO, ARTIGIANATO -&gt; ESERCIZIO COMMERCIALE -&gt; AMPLIAMENTO E TRASFERIMENTO DELL'ESERCIZIO COMMERCI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USSIONE CAUZIONE">
            <text:p>APPALTI PUBBLICI DI SERVIZI -&gt; ESCUSSIONE CAU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SOSPENSIONE CAUTELARE">
            <text:p>MILITARI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 -&gt; ORARIO E CALENDARIO DI VENDITA">
            <text:p>COMMERCIO, ARTIGIANATO -&gt; ORARIO E CALENDARIO DI VEND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FORESTE -&gt; CONTRIBUTI">
            <text:p>FORESTE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QUINAMENTO -&gt; IDRICO">
            <text:p>INQUINAMENTO -&gt; IDR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2">
            <text:p>12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SPROPRIAZIONE PER PUBBLICA UTILITÀ">
            <text:p>SILENZIO DELLA PUBBLICA AMMINISTRAZIONE -&gt; ESPROPRIAZIONE PER PUBBLICA UT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IANO NAZIONALE DI RIPRESA E RESILIENZA (PNRR) -&gt; AMBIENTE">
            <text:p>PIANO NAZIONALE DI RIPRESA E RESILIENZA (PNRR) -&gt; 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POLIZIA URBANA">
            <text:p>COMUNI -&gt; POLIZIA URBAN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 -&gt; PROCEDIMENTO,FORMALITA' E TERMINI">
            <text:p>ESPROPRIAZIONE PER PUBBLICA UTILITA' -&gt; PROCEDIMENTO,FORMALITA' E TERMI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PENITENZIARIA -&gt; TRATTAMENTO DI FINE RAPPORTO, BUONUSCITA">
            <text:p>POLIZIA PENITENZIARI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ALTRO">
            <text:p>UNIVERS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">
            <text:p>INDUST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5">
            <text:p>15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ALTRO">
            <text:p>DEMANIO E PATRIMONI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BONIFICA">
            <text:p>AMBIENTE -&gt; BONIF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CIVILI DELLO STATO -&gt; PROCEDIMENTO DISCIPLINARE">
            <text:p>PUBBLICO IMPIEGO -&gt; IMPIEGATI CIVILI DELLO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INSEDIAMENTI PRODUTTIVI">
            <text:p>URBANISTICA -&gt; PIANO INSEDIAMENTI PRODUTTIV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IRCOLAZIONE STRADALE -&gt; AUTOSCUOLA">
            <text:p>CIRCOLAZIONE STRADALE -&gt; AUTOSCUOL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DEMANIO E PATRIMONIO">
            <text:p>SILENZIO DELLA PUBBLICA AMMINISTRAZIONE -&gt; DEMANIO E PATRIMON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STATO ECONOMICO">
            <text:p>CARABINIERI -&gt; STATO ECONOM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AGRICOLTURA">
            <text:p>SILENZIO DELLA PUBBLICA AMMINISTRAZIONE -&gt; AGRICOLTUR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 -&gt; SERVIZI PUBBLICI (COSTIT.,ORG.NE,ATTIVITA')">
            <text:p>COMUNE E PROVINCIA -&gt; SERVIZI PUBBLICI (COSTIT.,ORG.NE,ATTIVITA'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 -&gt; BANDO">
            <text:p>CONCORSI -&gt; CONCORSI REGION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ACQUISIZIONE SANANTE">
            <text:p>ESPROPRIAZIONE PER PUBBLICA UTILITÀ -&gt; ACQUISIZIONE SAN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TRATTAMENTO ECONOMICO E INDENNITÀ -&gt; MANSIONI SUPERIORI">
            <text:p>PUBBLICO IMPIEGO -&gt; TRATTAMENTO ECONOMICO E INDENNITÀ -&gt; MANSIONI SUPERI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COMUNI -&gt; GRADUATORIA">
            <text:p>CONCORSI -&gt; CONCORSI COMU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AMMISSIONE ALTRO CONCORRENTE">
            <text:p>APPALTI PUBBLICI DI LAVORI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CIVILI DELLO STATO -&gt; INQUADRAMENTO (IN RUOLO E NELLE QUALIFICHE)">
            <text:p>PUBBLICO IMPIEGO -&gt; IMPIEGATI CIVILI DELLO STATO -&gt; INQUADRAMENTO (IN RUOLO E NELLE QUALIFICH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GNALAZIONE CERTIFICATA DI INIZIO ATTIVITÀ (TRANNE IN EDILIZIA) -&gt; ANNULLAMENTO D'UFFICIO">
            <text:p>SEGNALAZIONE CERTIFICATA DI INIZIO ATTIVITÀ (TRANNE IN EDILIZIA) -&gt; ANNULLAMENTO D'UFFI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 -&gt; INQUADRAMENTO (IN RUOLO E NELLE QUALIFICHE)">
            <text:p>PUBBLICO IMPIEGO -&gt; IMPIEGATI DELLE REGIONI -&gt; INQUADRAMENTO (IN RUOLO E NELLE QUALIFICH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 -&gt; ORARIO E CALENDARIO DI VENDITA">
            <text:p>COMMERCIO, ARTIGIANATO -&gt; ORARIO E CALENDARIO DI VEND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MERA DI COMMERCIO, INDUSTRIA E ARTIGIANATO -&gt; ALTRO">
            <text:p>CAMERA DI COMMERCIO, INDUSTRIA E ARTIGIAN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COMUNI -&gt; GRADUATORIA">
            <text:p>CONCORSI -&gt; CONCORSI COMU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 -&gt; ESERCIZIO COMMERCIALE -&gt; AMPLIAMENTO E TRASFERIMENTO DELL'ESERCIZIO COMMERCIALE">
            <text:p>COMMERCIO, ARTIGIANATO -&gt; ESERCIZIO COMMERCIALE -&gt; AMPLIAMENTO E TRASFERIMENTO DELL'ESERCIZIO COMMERCI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CUOLA DOCENTI -&gt; BANDO">
            <text:p>CONCORSI -&gt; CONCORSI SCUOLA DOCENT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 E ARTIGIANATO -&gt; MERCATO COMUNALE">
            <text:p>COMMERCIO E ARTIGIANATO -&gt; MERCAT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32">
            <text:p>3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RELATIVI A BENI CULTURALI -&gt; AGGIUDICAZIONE">
            <text:p>APPALTI RELATIVI A BENI CULTURAL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PENITENZIARIA -&gt; TRATTAMENTO ECONOMICO E INDENNITÀ">
            <text:p>POLIZIA PENITENZIARI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PENITENZIARIA -&gt; ALTRO">
            <text:p>POLIZIA PENITENZIAR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ALTRO">
            <text:p>AMBIENT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COMUNI">
            <text:p>CONCORSI -&gt; CONCORSI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 -&gt; GRADUATORIA">
            <text:p>CONCORSI -&gt; CONCORSI REGIO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MISTI -&gt; AGGIUDICAZIONE">
            <text:p>APPALTI MIST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SANZIONI">
            <text:p>DEMANIO E PATRIMONIO -&gt;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TUTELA">
            <text:p>DEMANIO STATALE, REGIONALE -&gt; TUTEL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 -&gt; ESERCIZIO COMMERCIO AMBULANTE">
            <text:p>COMMERCIO, ARTIGIANATO -&gt; ESERCIZIO COMMERCIO AMBUL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ACQUISIZIONE SANANTE">
            <text:p>ESPROPRIAZIONE PER PUBBLICA UTILITÀ -&gt; ACQUISIZIONE SAN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 -&gt; ESCLUSIONE">
            <text:p>CONCORSI -&gt; CONCORSI REGION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PERMESSI E TRASFERIMENTI LEGGE N. 104/1992">
            <text:p>PUBBLICO IMPIEGO -&gt; PERMESSI E TRASFERIMENTI LEGGE N. 104/1992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BILANCIO">
            <text:p>COMUNI -&gt; BILANCI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ANONI DEMANIALI">
            <text:p>DEMANIO E PATRIMONIO -&gt; CANONI DEMANIALI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MISTI -&gt; AGGIUDICAZIONE">
            <text:p>APPALTI MIST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ATENTE DI GUIDA -&gt; ALTRO">
            <text:p>PATENTE DI GUID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SPROPRIAZIONE PER PUBBLICA UTILITÀ">
            <text:p>SILENZIO DELLA PUBBLICA AMMINISTRAZIONE -&gt; ESPROPRIAZIONE PER PUBBLICA UTIL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IANO NAZIONALE DI RIPRESA E RESILIENZA (PNRR) -&gt; APPALTI PUBBLICI DI LAVORI">
            <text:p>PIANO NAZIONALE DI RIPRESA E RESILIENZA (PNRR) -&gt; APPALTI PUBBLICI DI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 -&gt; ESCLUSIONE">
            <text:p>CONCORSI -&gt; CONCORSI REGION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STATO ECONOMICO">
            <text:p>CARABINIERI -&gt; STATO ECONOM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STATO GIURIDICO">
            <text:p>UNIVERSITÀ -&gt; PROFESSORI UNIVERSITA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">
            <text:p>INDUST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-&gt; ALTRO">
            <text:p>ENT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LEZIONI -&gt; ELEZIONI REGIONALI -&gt; ALTRO">
            <text:p>ELEZIONI -&gt; ELEZIONI REGIONAL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COMUNI -&gt; COMMISSIONE GIUDICATRICE">
            <text:p>CONCORSI -&gt; CONCORSI COMUNI -&gt; COMMISSIONE GIUDICATRIC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STATO GIURIDICO">
            <text:p>POLIZIA DI STATO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 -&gt; ESCLUSIONE">
            <text:p>CONCORSI -&gt; CONCORSI REGION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SERVITÙ PUBBLICHE E DI USO PUBBLICO">
            <text:p>DEMANIO E PATRIMONIO -&gt; SERVITÙ PUBBLICHE E DI USO PUBBLIC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TUTELA">
            <text:p>DEMANIO STATALE, REGIONALE -&gt; TUTEL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 -&gt; ORARIO E CALENDARIO DI VENDITA">
            <text:p>COMMERCIO, ARTIGIANATO -&gt; ORARIO E CALENDARIO DI VEND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 -&gt; COSTITUZIONE DEL RAPPORTO (NOMINA,PROVA,INCARICO)">
            <text:p>PUBBLICO IMPIEGO -&gt; IMPIEGATI DELLE REGIONI -&gt; COSTITUZIONE DEL RAPPORTO (NOMINA,PROVA,INCARICO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CITTADINI EXTRACOMUNITARI">
            <text:p>STRANIERI -&gt; CITTADINI EXTRACOMUN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VISTO DI INGRESSO">
            <text:p>STRANIERI -&gt; VISTO DI INGRESS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 SERVIZIO SANITARIO NAZIONALE -&gt; INQUADRAMENTO (IN RUOLO E NELLE QUALIFICHE)">
            <text:p>PUBBLICO IMPIEGO -&gt; IMPIEGATI DEL SERVIZIO SANITARIO NAZIONALE -&gt; INQUADRAMENTO (IN RUOLO E NELLE QUALIFICH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ALTRO">
            <text:p>DEMANIO E PATRIMONIO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AMMINISTRATIVE -&gt; INSEGNE E PUBBLICITÀ">
            <text:p>AUTORIZZAZIONI E CONCESSIONI AMMINISTRATIVE -&gt; INSEGNE E PUBBLIC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COMUNI -&gt; GRADUATORIA">
            <text:p>CONCORSI -&gt; CONCORSI COMU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 -&gt; GRADUATORIA">
            <text:p>CONCORSI -&gt; CONCORSI REGIO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NIMALI -&gt; ALTRO">
            <text:p>ANIMAL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D URBANISTICA -&gt; ABUSI -&gt; DEMOLIZIONE E RIDUZIONE RIPRISTINO">
            <text:p>EDILIZIA ED URBANISTICA -&gt; ABUSI -&gt; DEMOLIZIONE E RIDUZIONE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ALUNNI PORTATORI DI HANDICAP">
            <text:p>ISTRUZIONE PUBBLICA -&gt; ALUNNI PORTATORI DI HANDICAP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RELATIVI A BENI CULTURALI -&gt; AGGIUDICAZIONE">
            <text:p>APPALTI RELATIVI A BENI CULTURAL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CONSIGLIO COMUNALE">
            <text:p>COMUNI -&gt; CONSIGLI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SPROPRIAZIONE PER PUBBLICA UTILITÀ">
            <text:p>SILENZIO DELLA PUBBLICA AMMINISTRAZIONE -&gt; ESPROPRIAZIONE PER PUBBLICA UT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PIANO CASA">
            <text:p>EDILIZIA -&gt; PIANO CA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STATO ECONOMICO">
            <text:p>CARABINIERI -&gt; STATO ECONOMIC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CUOLA -&gt; ESCLUSIONE">
            <text:p>APPALTI SCUOLA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ANITARI -&gt; ESCLUSIONE">
            <text:p>CONCORSI -&gt; CONCORSI SANITA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INIZIO DEMANIALITA'">
            <text:p>DEMANIO STATALE, REGIONALE -&gt; INIZIO DEMANIA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ASSESSORE COMUNALE">
            <text:p>COMUNI -&gt; ASSESSORE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ESCA -&gt; ALTRO">
            <text:p>PES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SERVITÙ PUBBLICHE E DI USO PUBBLICO">
            <text:p>DEMANIO E PATRIMONIO -&gt; SERVITÙ PUBBLICHE E DI USO PUBBL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5">
            <text:p>15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GAS">
            <text:p>SERVIZI PUBBLICI -&gt; GAS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9">
            <text:p>19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SORZI E COOPERATIVE -&gt; CONSORZI DI BONIFICA">
            <text:p>CONSORZI E COOPERATIVE -&gt; CONSORZI DI BONIFICA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AMMINISTRATIVE -&gt; INSEGNE E PUBBLICITÀ">
            <text:p>AUTORIZZAZIONI E CONCESSIONI AMMINISTRATIVE -&gt; INSEGNE E PUBBLIC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TRATTAMENTO DI FINE RAPPORTO, BUONUSCITA">
            <text:p>MILITARI -&gt; TRATTAMENTO DI FINE RAPPORTO, BUONUSC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MISTI -&gt; AGGIUDICAZIONE">
            <text:p>APPALTI MIST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 -&gt; ALTRO">
            <text:p>INDUSTR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TILIZZAZIONE ARENILE">
            <text:p>URBANISTICA -&gt; PIANO UTILIZZAZIONE ARENI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-&gt; ATTIVITÀ">
            <text:p>ENTI PUBBLICI -&gt;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UNIVERSITARI -&gt; BANDO">
            <text:p>CONCORSI -&gt; CONCORSI UNIVERSITAR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LAMITÀ NATURALI -&gt; RISARCIMENTO DANNI">
            <text:p>CALAMITÀ NATURAL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SCUOLE DI SPECIALIZZAZIONE">
            <text:p>UNIVERSITÀ -&gt; SCUOLE DI SPECIAL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ESCA -&gt; ALTRO">
            <text:p>PES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STATO ECONOMICO">
            <text:p>CARABINIERI -&gt; STATO ECONOM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INEMATOGRAFIA, TEATRO, SPETTACOLI, SPORT, TURISMO -&gt; CONTRIBUTI E AGEVOLAZIONI">
            <text:p>CINEMATOGRAFIA, TEATRO, SPETTACOLI, SPORT, TURISMO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ANITARI -&gt; BANDO">
            <text:p>CONCORSI -&gt; CONCORSI SANITAR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SPROPRIAZIONE PER PUBBLICA UTILITÀ">
            <text:p>SILENZIO DELLA PUBBLICA AMMINISTRAZIONE -&gt; ESPROPRIAZIONE PER PUBBLICA UT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AVANZAMENTI E PROMOZIONI">
            <text:p>CARABINIERI -&gt; AVANZAMENTI E PROMO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RISARCIMENTO DEL DANNO">
            <text:p>ENTI PUBBLICI IN GENERALE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ALTRO">
            <text:p>ISTRUZIONE PUBBLICA -&gt; STUD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AVANZAMENTI E PROMOZIONI">
            <text:p>MILITARI -&gt; AVANZAMENTI E PROMO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PUBBLICO IMPIEGO">
            <text:p>SILENZIO DELLA PUBBLICA AMMINISTRAZIONE -&gt; 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SI CIVICI -&gt; ALTRO">
            <text:p>USI CIV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ORGANIZZAZIONE">
            <text:p>UNIVERSITÀ -&gt; ORG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NSEGNANTI SCUOLA MEDIA SUPERIORE -&gt; INQUADRAMENTO (IN RUOLO E NELLE QUALIFICHE)">
            <text:p>PUBBLICO IMPIEGO -&gt; INSEGNANTI SCUOLA MEDIA SUPERIORE -&gt; INQUADRAMENTO (IN RUOLO E NELLE QUALIFICH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TÀ AMM.VE INDIPENDENTI ED AUT. EQUIPARATE -&gt; AUTORITÀ NAZIONALE ANTICORRUZIONE (GIÀ AUTORITÀ PER LA VIGILANZA SUI CONTRATTI PUBBLICI)">
            <text:p>AUTORITÀ AMM.VE INDIPENDENTI ED AUT. EQUIPARATE -&gt; AUTORITÀ NAZIONALE ANTICORRUZIONE (GIÀ AUTORITÀ PER LA VIGILANZA SUI CONTRATTI PUBBLICI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25">
            <text:p>25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-&gt; ATTIVITÀ">
            <text:p>ENTI PUBBLICI -&gt;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I ALTRI ENTI PUBBLICI">
            <text:p>PUBBLICO IMPIEGO -&gt; IMPIEGATI DI ALTRI ENTI PUBBLIC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APPALTI PUBBLICI DI LAVORI">
            <text:p>SILENZIO DELLA PUBBLICA AMMINISTRAZIONE -&gt; APPALTI PUBBLICI DI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ANITARI -&gt; BANDO">
            <text:p>CONCORSI -&gt; CONCORSI SANITAR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AMMISSIONE ALTRO CONCORRENTE">
            <text:p>APPALTI PUBBLICI DI LAVORI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RISARCIMENTO DEL DANNO">
            <text:p>ENTI PUBBLICI IN GENERALE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AMBIENTE">
            <text:p>SILENZIO DELLA PUBBLICA AMMINISTRAZIONE -&gt; 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RELATIVI A BENI CULTURALI -&gt; AGGIUDICAZIONE">
            <text:p>APPALTI RELATIVI A BENI CULTURAL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IMPIEGATI COMUNALI">
            <text:p>COMUNI -&gt; IMPIEGATI COMU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">
            <text:p>CONCORSI -&gt; CONCORSI REG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STATO ECONOMICO">
            <text:p>CARABINIERI -&gt; STATO ECONOM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-&gt; ATTIVITÀ">
            <text:p>ENTI PUBBLICI -&gt;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INDENNITÀ DI ESPROPRIAZIONE">
            <text:p>ESPROPRIAZIONE PER PUBBLICA UTILITÀ -&gt; INDENNITÀ DI ESPROPRI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TRASPORTI -&gt; TRASPORTO NAVALE">
            <text:p>AUTORIZZAZIONI E CONCESSIONI -&gt; TRASPORTI -&gt; TRASPORTO NAV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ONOPOLI E DAZI -&gt; RIVENDITA GENERI DI MONOPOLIO">
            <text:p>MONOPOLI E DAZI -&gt; RIVENDITA GENERI DI MONOPOL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SPROPRIAZIONE PER PUBBLICA UTILITÀ">
            <text:p>SILENZIO DELLA PUBBLICA AMMINISTRAZIONE -&gt; ESPROPRIAZIONE PER PUBBLICA UT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RISARCIMENTO DANNI">
            <text:p>APPALTI PUBBLICI DI LAVO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CUOLA -&gt; ESCLUSIONE">
            <text:p>APPALTI SCUOLA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FARMACIA -&gt; SEDI FARMACEUTICHE">
            <text:p>FARMACIA -&gt; SEDI FARMACEUT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ALTRO">
            <text:p>DEMANIO E PATRIMONI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AMMINISTRATIVE -&gt; INSEGNE E PUBBLICITÀ">
            <text:p>AUTORIZZAZIONI E CONCESSIONI AMMINISTRATIVE -&gt; INSEGNE E PUBBLIC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AGRICOLTURA">
            <text:p>SILENZIO DELLA PUBBLICA AMMINISTRAZIONE -&gt; AGRICOLTU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 -&gt; PRESUPPOSTI">
            <text:p>ORDINANZE CONTINGIBILI E URGENTI -&gt; PRESUPPOS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TRATTAMENTO DI FINE RAPPORTO, BUONUSCITA">
            <text:p>MILITARI -&gt; TRATTAMENTO DI FINE RAPPORTO, BUONUSC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PENITENZIARIA -&gt; PROCEDIMENTO DISCIPLINARE">
            <text:p>POLIZIA PENITENZIARI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TÀ PORTUALI -&gt; ALTRO">
            <text:p>AUTORITÀ PORTUAL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COMUNI -&gt; ESCLUSIONE">
            <text:p>CONCORSI -&gt; CONCORSI COMUN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TELECOMUNICAZIONI -&gt; ANTENNE">
            <text:p>SERVIZI PUBBLICI -&gt; TELECOMUNICAZIONI -&gt; ANTEN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SOSPENSIONE CAUTELARE">
            <text:p>MILITARI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CUOLA PERSONALE ATA -&gt; GRADUATORIA">
            <text:p>CONCORSI -&gt; CONCORSI SCUOLA PERSONALE ATA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">
            <text:p>CONCORSI -&gt; CONCORSI REG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CONSERVATORIO DI MUSICA">
            <text:p>ISTRUZIONE PUBBLICA -&gt; CONSERVATORIO DI MUS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OFESSIONI E MESTIERI -&gt; ALTRO">
            <text:p>PROFESSIONI E MEST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ONOPOLI E DAZI -&gt; TRIBUTI E DIRITTI DOGANALI">
            <text:p>MONOPOLI E DAZI -&gt; TRIBUTI E DIRITTI DOGA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DEMANIO E PATRIMONIO">
            <text:p>SILENZIO DELLA PUBBLICA AMMINISTRAZIONE -&gt; DEMANIO E PATRIMON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ALTRO">
            <text:p>ISTRUZIONE PUBBLICA -&gt; STUD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7">
            <text:p>17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">
            <text:p>INDUST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BENI PUBBLICI">
            <text:p>DEMANIO E PATRIMONIO -&gt; BEN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7">
            <text:p>17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 -&gt; INQUADRAMENTO (IN RUOLO E NELLE QUALIFICHE)">
            <text:p>PUBBLICO IMPIEGO -&gt; IMPIEGATI DELLE REGIONI -&gt; INQUADRAMENTO (IN RUOLO E NELLE QUALIFICH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VALUTAZIONE">
            <text:p>MILITARI -&gt; VALUT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PUBBLICO IMPIEGO">
            <text:p>SILENZIO DELLA PUBBLICA AMMINISTRAZIONE -&gt; 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ATENTE DI GUIDA -&gt; ALTRO">
            <text:p>PATENTE DI GUID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 -&gt; GRADUATORIA">
            <text:p>CONCORSI -&gt; CONCORSI REGIO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ORGANIZZAZIONE">
            <text:p>UNIVERSITÀ -&gt; ORG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PENITENZIARIA -&gt; ALTRO">
            <text:p>POLIZIA PENITENZIARI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ALUNNI PORTATORI DI HANDICAP">
            <text:p>ISTRUZIONE PUBBLICA -&gt; ALUNNI PORTATORI DI HANDICAP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-&gt; ALTRO">
            <text:p>ENT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AMMINISTRATIVE -&gt; INSEGNE E PUBBLICITÀ">
            <text:p>AUTORIZZAZIONI E CONCESSIONI AMMINISTRATIVE -&gt; INSEGNE E PUBBLICITÀ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AMBIENTE">
            <text:p>SILENZIO DELLA PUBBLICA AMMINISTRAZIONE -&gt; 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CONTRATTO">
            <text:p>APPALTI PUBBLICI DI LAVORI -&gt; CONTR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24">
            <text:p>24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 -&gt; ALTRO">
            <text:p>INDUSTR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SEGNANTI -&gt; SUPPLENZE">
            <text:p>INSEGNANTI -&gt; SUPPLENZ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ANITARI -&gt; CONCORSI INTERNI">
            <text:p>CONCORSI -&gt; CONCORSI SANITARI -&gt; CONCORSI INTER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 -&gt; GRADUATORIA">
            <text:p>CONCORSI -&gt; CONCORSI REGIO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-&gt; ATTIVITÀ">
            <text:p>ENTI PUBBLICI -&gt; ATTIVITÀ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FARMACIA -&gt; DISPENSARIO FARMACEUTICO">
            <text:p>FARMACIA -&gt; DISPENSARIO FARMACEU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MMISSIONE ALTRO CONCORRENTE">
            <text:p>APPALTI SANITÀ -&gt; AMMISSIONE ALTRO CONCORREN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ITUTI DI VIGILANZA -&gt; AUTORIZZAZIONI - REVOCA">
            <text:p>ISTITUTI DI VIGILANZA -&gt; AUTORIZZAZIONI -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I ALTRI ENTI PUBBLICI">
            <text:p>PUBBLICO IMPIEGO -&gt; IMPIEGATI DI ALTRI ENT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EDICINALI -&gt; AUTORIZZAZIONE AL COMMERCIO">
            <text:p>MEDICINALI -&gt; AUTORIZZAZIONE AL COMMER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NSEGNANTI SCUOLA MEDIA INFERIORE">
            <text:p>PUBBLICO IMPIEGO -&gt; INSEGNANTI SCUOLA MEDIA INFERI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STATO GIURIDICO">
            <text:p>MILITA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PASSAPORTI">
            <text:p>AUTORIZZAZIONI E CONCESSIONI -&gt; PASSAPOR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RISARCIMENTO DEL DANNO">
            <text:p>DEMANIO STATALE, REGIONALE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-&gt; ALTRO">
            <text:p>ENT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NSEGNANTI SCUOLA MEDIA SUPERIORE -&gt; INQUADRAMENTO (IN RUOLO E NELLE QUALIFICHE)">
            <text:p>PUBBLICO IMPIEGO -&gt; INSEGNANTI SCUOLA MEDIA SUPERIORE -&gt; INQUADRAMENTO (IN RUOLO E NELLE QUALIFICH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CIMITERI">
            <text:p>SILENZIO DELLA PUBBLICA AMMINISTRAZIONE -&gt; CIMIT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EDICINALI -&gt; ALTRO">
            <text:p>MEDICINAL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URBANISTICA">
            <text:p>SILENZIO DELLA PUBBLICA AMMINISTRAZIONE -&gt;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ALTRO">
            <text:p>UNIVERSITÀ -&gt; PROFESSORI UNIVERS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CITTADINI EXTRACOMUNITARI">
            <text:p>STRANIERI -&gt; CITTADINI EXTRACOMUN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 E ARTIGIANATO -&gt; COMMERCIO AMBULANTE">
            <text:p>COMMERCIO E ARTIGIANATO -&gt; COMMERCIO AMBUL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OFESSIONI E MESTIERI -&gt; ESERCENTI PROFESSIONI SANITARIE -&gt; ALTRO">
            <text:p>PROFESSIONI E MESTIERI -&gt; ESERCENTI PROFESSIONI SANITARI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ALTRO">
            <text:p>DEMANIO E PATRIMONI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ALTRO">
            <text:p>DEMANIO E PATRIMONIO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">
            <text:p>INDUST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PENITENZIARIA -&gt; TRATTAMENTO DI FINE RAPPORTO, BUONUSCITA">
            <text:p>POLIZIA PENITENZIARI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SOSPENSIONE CAUTELARE">
            <text:p>POLIZIA DI STATO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DEMANIO E PATRIMONIO">
            <text:p>SILENZIO DELLA PUBBLICA AMMINISTRAZIONE -&gt; DEMANIO E PATRIMON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STATO ECONOMICO">
            <text:p>CARABINIERI -&gt; STATO ECONOM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ANITARI -&gt; ALTRO">
            <text:p>CONCORSI -&gt; CONCORSI SAN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PROGRAMMI COSTRUTTIVI">
            <text:p>EDILIZIA -&gt; PROGRAMMI COSTRUTTIV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INDUSTRIA">
            <text:p>SILENZIO DELLA PUBBLICA AMMINISTRAZIONE -&gt; INDUST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ALTRO">
            <text:p>AMBIEN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ALTRI -&gt; PREZZI E TARIFFE">
            <text:p>SERVIZI PUBBLICI -&gt; ALTRI -&gt; PREZZI E TARIFF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">
            <text:p>AMBI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URBANISTICA">
            <text:p>SILENZIO DELLA PUBBLICA AMMINISTRAZIONE -&gt;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INFERMITÀ, LESIONI ED EQUO INDENNIZZO">
            <text:p>POLIZIA DI STATO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REGOLAMENTI COMUNALI">
            <text:p>COMUNI -&gt; REGOLAMENTI COMU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 -&gt; COMPETENZA">
            <text:p>ORDINANZE CONTINGIBILI E URGENTI -&gt; COMPET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CUOLA DOCENTI">
            <text:p>CONCORSI -&gt; CONCORSI SCUOLA DOC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EDICINALI -&gt; ALTRO">
            <text:p>MEDICINAL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PERMESSI E TRASFERIMENTI LEGGE N. 104/1992">
            <text:p>PUBBLICO IMPIEGO -&gt; PERMESSI E TRASFERIMENTI LEGGE N. 104/1992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ITUTI DI VIGILANZA -&gt; ALTRO">
            <text:p>ISTITUTI DI VIGILA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TRIBUTI">
            <text:p>COMUNI -&gt; 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PENITENZIARIA -&gt; TRASFERIMENTO">
            <text:p>POLIZIA PENITENZIARI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IANO NAZIONALE DI RIPRESA E RESILIENZA (PNRR) -&gt; APPALTI PUBBLICI DI LAVORI">
            <text:p>PIANO NAZIONALE DI RIPRESA E RESILIENZA (PNRR) -&gt; APPALTI PUBBLICI DI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TRATTAMENTO ECONOMICO E INDENNITÀ -&gt; INTERESSI E RIVALUTAZIONE">
            <text:p>PUBBLICO IMPIEGO -&gt; TRATTAMENTO ECONOMICO E INDENNITÀ -&gt; INTERESSI E RI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NTICHITÀ E BELLE ARTI -&gt; VINCOLO STORICO E ARTISTICO">
            <text:p>ANTICHITÀ E BELLE ARTI -&gt; VINCOLO STORICO E ART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 SERVIZIO SANITARIO NAZIONALE -&gt; STATO GIUR. (TRASF.,CONGEDI,ESTINZ. RAPPORTO,ETC.)">
            <text:p>PUBBLICO IMPIEGO -&gt; IMPIEGATI DEL SERVIZIO SANITARIO NAZIONALE -&gt; STATO GIUR. (TRASF.,CONGEDI,ESTINZ. RAPPORTO,ETC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OVINCE -&gt; CONSIGLIO PROVINCIALE">
            <text:p>PROVINCE -&gt; CONSIGLIO PROVINCI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PESCA">
            <text:p>SILENZIO DELLA PUBBLICA AMMINISTRAZIONE -&gt; PES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">
            <text:p>CONCORSI -&gt; CONCORSI REG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ALTRO">
            <text:p>UNIVERS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APPALTI PUBBLICI DI LAVORI">
            <text:p>SILENZIO DELLA PUBBLICA AMMINISTRAZIONE -&gt; APPALTI PUBBLICI DI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VVOCATI LIBERO FORO -&gt; ESAMI DI ABILITAZIONE ALLA PROFESSIONE FORENSE">
            <text:p>AVVOCATI LIBERO FORO -&gt; ESAMI DI ABILITAZIONE ALLA PROFESSIONE FORENS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GUARDIA DI FINANZA -&gt; ALTRO">
            <text:p>GUARDIA DI FINA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FORESTE -&gt; TAGLIO E UTILIZZAZIONE DI BOSCHI">
            <text:p>FORESTE -&gt; TAGLIO E UTILIZZAZIONE DI BOSCH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SCUOLE DI SPECIALIZZAZIONE">
            <text:p>UNIVERSITÀ -&gt; SCUOLE DI SPECIAL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RISARCIMENTO DANNI">
            <text:p>POLIZIA DI STATO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AGRICOLTURA">
            <text:p>SILENZIO DELLA PUBBLICA AMMINISTRAZIONE -&gt; AGRICOLTU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">
            <text:p>ACCESSO AI DOCU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">
            <text:p>INDUST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SOSPENSIONE CAUTELARE">
            <text:p>POLIZIA DI STATO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RIFIUTI -&gt; DISCARICHE">
            <text:p>RIFIUTI -&gt; DISCAR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STATO ECONOMICO">
            <text:p>CARABINIERI -&gt; STATO ECONOM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I ALTRI ENTI PUBBLICI -&gt; TRATTAMENTO ECONOMICO IN ATTIVITA' DI SERVIZIO">
            <text:p>PUBBLICO IMPIEGO -&gt; IMPIEGATI DI ALTRI ENTI PUBBLICI -&gt; TRATTAMENTO ECONOMICO IN ATTIVITA' DI SERVIZ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RELATIVI A BENI CULTURALI -&gt; ESCLUSIONE">
            <text:p>APPALTI RELATIVI A BENI CULTURAL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BENI PUBBLICI">
            <text:p>DEMANIO E PATRIMONIO -&gt; BEN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LEZIONI -&gt; RISARCIMENTO DANNI">
            <text:p>ELEZIO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RISARCIMENTO DEL DANNO">
            <text:p>ENTI PUBBLICI IN GENERALE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BORSE DI STUDIO">
            <text:p>UNIVERSITÀ -&gt; BORSE DI STUD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13">
            <text:p>13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 -&gt; ESERCIZIO COMMERCIALE -&gt; AUTORIZZAZIONE DI COMMERCIO (RILASCIO)">
            <text:p>COMMERCIO, ARTIGIANATO -&gt; ESERCIZIO COMMERCIALE -&gt; AUTORIZZAZIONE DI COMMERCIO (RILASCI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 -&gt; ESERCIZIO COMMERCIALE -&gt; AMPLIAMENTO E TRASFERIMENTO DELL'ESERCIZIO COMMERCIALE">
            <text:p>COMMERCIO, ARTIGIANATO -&gt; ESERCIZIO COMMERCIALE -&gt; AMPLIAMENTO E TRASFERIMENTO DELL'ESERCIZIO COMMERCI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ATENTE DI GUIDA -&gt; ALTRO">
            <text:p>PATENTE DI GUID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ELETTRICITÀ">
            <text:p>SERVIZI PUBBLICI -&gt; ELETTRIC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INEMATOGRAFIA E TEATRO -&gt; CONTRIBUTI">
            <text:p>CINEMATOGRAFIA E TEATR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 -&gt; ALTRO">
            <text:p>CONCORSI -&gt; CONCORSI REGIONI -&gt; ALTRO</text:p>
          </table:table-cell>
          <table:table-cell office:value-type="float" office:value="12">
            <text:p>12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REGOLAMENTI COMUNALI">
            <text:p>COMUNI -&gt; REGOLAMENTI COMU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 -&gt; ALTRO">
            <text:p>CONCORSI -&gt; CONCORSI REGIONI -&gt; ALTR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AMMINISTRATIVE -&gt; INSEGNE E PUBBLICITÀ">
            <text:p>AUTORIZZAZIONI E CONCESSIONI AMMINISTRATIVE -&gt; INSEGNE E PUBBLIC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CITTADINI EXTRACOMUNITARI">
            <text:p>STRANIERI -&gt; CITTADINI EXTRACOMUN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IANO NAZIONALE DI RIPRESA E RESILIENZA (PNRR) -&gt; APPALTI PUBBLICI DI LAVORI">
            <text:p>PIANO NAZIONALE DI RIPRESA E RESILIENZA (PNRR) -&gt; APPALTI PUBBLICI DI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CATEGORIE PROTETTE">
            <text:p>PUBBLICO IMPIEGO -&gt; CATEGORIE PROTET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MISTI -&gt; AGGIUDICAZIONE">
            <text:p>APPALTI MIST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PERMESSI E TRASFERIMENTI LEGGE N. 104/1992">
            <text:p>PUBBLICO IMPIEGO -&gt; PERMESSI E TRASFERIMENTI LEGGE N. 104/1992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">
            <text:p>AMBIEN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CUOLA -&gt; ALTRO">
            <text:p>APPALTI SCUOLA -&gt; ALTR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ALTRO">
            <text:p>EDILIZIA -&gt; ABUS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 -&gt; RISARCIMENTO DEL DANNO">
            <text:p>APPALTI PUBBLICI DI LAVORI, SERVIZI E FORNITURE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CONSERVATORIO DI MUSICA">
            <text:p>ISTRUZIONE PUBBLICA -&gt; CONSERVATORIO DI MUS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ESCA -&gt; RISARCIMENTO DANNI">
            <text:p>PES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AGRICOLTURA">
            <text:p>SILENZIO DELLA PUBBLICA AMMINISTRAZIONE -&gt; AGRICOLTU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AMBIENTE">
            <text:p>SILENZIO DELLA PUBBLICA AMMINISTRAZIONE -&gt; 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PETTACOLO -&gt; CONTRIBUTI">
            <text:p>SPETTACOLO -&gt; CONTRIBU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TRASPORTI -&gt; TRASPORTO NAVALE">
            <text:p>AUTORIZZAZIONI E CONCESSIONI -&gt; TRASPORTI -&gt; TRASPORTO NAV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 -&gt; ESERCIZIO COMMERCIO AMBULANTE">
            <text:p>COMMERCIO, ARTIGIANATO -&gt; ESERCIZIO COMMERCIO AMBUL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VALUTAZIONE">
            <text:p>MILITARI -&gt; VALUTAZIONE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SOSPENSIONE CAUTELARE">
            <text:p>POLIZIA DI STATO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 -&gt; RISARCIMENTO DEL DANNO">
            <text:p>APPALTI PUBBLICI DI LAVORI, SERVIZI E FORNITURE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LEZIONI -&gt; ELEZIONI REGIONALI -&gt; LISTE">
            <text:p>ELEZIONI -&gt; ELEZIONI REGIONALI -&gt; LI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BENI PUBBLICI">
            <text:p>DEMANIO E PATRIMONIO -&gt; BEN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ACQUISIZIONE SANANTE">
            <text:p>ESPROPRIAZIONE PER PUBBLICA UTILITÀ -&gt; ACQUISIZIONE SAN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CULTURALI -&gt; ALTRO">
            <text:p>BENI CULTURAL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STATO GIURIDICO">
            <text:p>CARABINIE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PENITENZIARIA -&gt; ALTRO">
            <text:p>POLIZIA PENITENZIAR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DIPENDENTI NON SANITARI ASL E OSPEDALIERI -&gt; BANDO">
            <text:p>CONCORSI -&gt; CONCORSI DIPENDENTI NON SANITARI ASL E OSPEDALIERI -&gt; BAND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AUTORIZZAZIONE UNICA AMBIENTALE">
            <text:p>AMBIENTE -&gt; AUTORIZZAZIONE UNICA AMBIEN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QUINAMENTO -&gt; SMALTIMENTO DI RIFIUTI (DISCARICA,ETC.) -&gt; AUTORIZZAZIONE">
            <text:p>INQUINAMENTO -&gt; SMALTIMENTO DI RIFIUTI (DISCARICA,ETC.) -&gt; 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BORSE DI STUDIO">
            <text:p>UNIVERSITÀ -&gt; BORSE DI STUD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">
            <text:p>INDUST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CONCORSO">
            <text:p>POLIZIA DI STATO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ALTRI ENTI">
            <text:p>CONCORSI -&gt; CONCORSI ALTRI 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INSEDIAMENTI PRODUTTIVI">
            <text:p>URBANISTICA -&gt; PIANO INSEDIAMENTI PRODUTTIV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D URBANISTICA -&gt; ABUSI -&gt; SOSPENSIONE LAVORI">
            <text:p>EDILIZIA ED URBANISTIC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PARCHI E RISERVE NATURALI">
            <text:p>AMBIENTE -&gt; PARCHI E RISERVE NATU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BENI PUBBLICI">
            <text:p>DEMANIO E PATRIMONIO -&gt; BEN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AGRICOLTURA">
            <text:p>SILENZIO DELLA PUBBLICA AMMINISTRAZIONE -&gt; AGRICOLTU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ALTRI ENTI">
            <text:p>CONCORSI -&gt; CONCORSI ALTRI 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GUARDIA DI FINANZA -&gt; SOSPENSIONE CAUTELARE">
            <text:p>GUARDIA DI FINANZA -&gt; SOSPENSIONE CAUTELA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RISARCIMENTO DANNI">
            <text:p>CARABINIE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AUTORIZZAZIONE INTEGRATA AMBIENTALE (A.I.A.)">
            <text:p>AMBIENTE -&gt; AUTORIZZAZIONE INTEGRATA AMBIENTALE (A.I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STATO GIURIDICO">
            <text:p>POLIZIA DI STATO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QUINAMENTO -&gt; ALTRO">
            <text:p>INQUINAMEN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ECADENZA">
            <text:p>EDILIZIA -&gt; CONCESSIONE EDILIZIA E PERMESSO DI COSTRUIRE -&gt; DECAD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SPROPRIAZIONE PER PUBBLICA UTILITÀ">
            <text:p>SILENZIO DELLA PUBBLICA AMMINISTRAZIONE -&gt; ESPROPRIAZIONE PER PUBBLICA UTIL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MISTI -&gt; AGGIUDICAZIONE">
            <text:p>APPALTI MIST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CONOMICA E POPOLARE (O RESIDENZIALE PUBBLICA) -&gt; CESSIONE IN PROPRIETÀ">
            <text:p>EDILIZIA ECONOMICA E POPOLARE (O RESIDENZIALE PUBBLICA) -&gt; CESSIONE IN PROPRIE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COMUNI -&gt; GRADUATORIA">
            <text:p>CONCORSI -&gt; CONCORSI COMU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3">
            <text:p>13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">
            <text:p>INDUST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PENITENZIARIA -&gt; INQUADRAMENTO">
            <text:p>POLIZIA PENITENZIARIA -&gt; INQUADR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DOTTORATO DI RICERCA">
            <text:p>UNIVERSITÀ -&gt; DOTTORATO DI RICER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ALTRO">
            <text:p>CONCORS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IANO NAZIONALE DI RIPRESA E RESILIENZA (PNRR) -&gt; APPALTI PUBBLICI DI LAVORI">
            <text:p>PIANO NAZIONALE DI RIPRESA E RESILIENZA (PNRR) -&gt; APPALTI PUBBLICI DI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2">
            <text:p>22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 -&gt; GRADUATORIA">
            <text:p>CONCORSI -&gt; CONCORSI REGIO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RISARCIMENTO DEL DANNO">
            <text:p>DEMANIO STATALE, REGIONALE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CIVILI DELLO STATO -&gt; CONCORSO (AMMISSIONE,PROCEDIMENTO)">
            <text:p>PUBBLICO IMPIEGO -&gt; IMPIEGATI CIVILI DELLO STATO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CUOLA DOCENTI -&gt; BANDO">
            <text:p>CONCORSI -&gt; CONCORSI SCUOLA DOCENT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ANONI DEMANIALI">
            <text:p>DEMANIO E PATRIMONIO -&gt; CANONI DEMANI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RISOLUZIONE">
            <text:p>APPALTI SANITÀ -&gt; RISOLU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VISTO DI INGRESSO">
            <text:p>STRANIERI -&gt; VISTO DI INGR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AGRICOLTURA">
            <text:p>SILENZIO DELLA PUBBLICA AMMINISTRAZIONE -&gt; AGRICOLTU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STATO GIURIDICO">
            <text:p>CARABINIE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 -&gt; COSTITUZIONE DEL RAPPORTO (NOMINA,PROVA,INCARICO)">
            <text:p>PUBBLICO IMPIEGO -&gt; IMPIEGATI DELLE REGIONI -&gt; COSTITUZIONE DEL RAPPORTO (NOMINA,PROVA,INCARIC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RISARCIMENTO DANNI">
            <text:p>ESPROPRIAZIONE PER PUBBLICA UTILITÀ -&gt; RISARCIMENTO DAN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CUOLA -&gt; ESCLUSIONE">
            <text:p>APPALTI SCUOLA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PERMESSI E TRASFERIMENTI LEGGE N. 104/1992">
            <text:p>PUBBLICO IMPIEGO -&gt; PERMESSI E TRASFERIMENTI LEGGE N. 104/1992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-&gt; ALTRO">
            <text:p>AGRICOLTUR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URBANISTICA">
            <text:p>SILENZIO DELLA PUBBLICA AMMINISTRAZIONE -&gt;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-&gt; ALTRO">
            <text:p>ENT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REGIONI -&gt; IMPIEGATI REGIONALI">
            <text:p>REGIONI -&gt; IMPIEGATI REG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TRATTAMENTO DI FINE RAPPORTO, BUONUSCITA">
            <text:p>MILITA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ALTRO">
            <text:p>ISTRUZIONE PUBBLICA -&gt; STUD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SORZI E COOPERATIVE -&gt; CONSORZI DI BONIFICA">
            <text:p>CONSORZI E COOPERATIVE -&gt; CONSORZI DI BONIF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ANONI DEMANIALI">
            <text:p>DEMANIO E PATRIMONIO -&gt; CANONI DEMAN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PENITENZIARIA -&gt; TRASFERIMENTO">
            <text:p>POLIZIA PENITENZIARI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ACCADEMIA E SCUOLA">
            <text:p>CARABINIERI -&gt; ACCADEMIA E SCUOL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REDITO E RISPARMIO -&gt; ALTRO">
            <text:p>CREDITO E RISPARMI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PASSAPORTI">
            <text:p>AUTORIZZAZIONI E CONCESSIONI -&gt; PASSAPOR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OFESSIONI E MESTIERI -&gt; ESERCENTI PROFESSIONI SANITARIE -&gt; ALTRO">
            <text:p>PROFESSIONI E MESTIERI -&gt; ESERCENTI PROFESSIONI SANITARI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NTICHITÀ E BELLE ARTI -&gt; ALTRO">
            <text:p>ANTICHITÀ E BELLE AR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PETTACOLO -&gt; CONTRIBUTI">
            <text:p>SPETTACOL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LAMITÀ NATURALI -&gt; CONTRIBUTI">
            <text:p>CALAMITÀ NATURALI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COMUNI -&gt; ALTRO">
            <text:p>CONCORSI -&gt; CONCORSI 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RISARCIMENTO DANNI">
            <text:p>POLIZIA DI STATO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RISARCIMENTO DANNI">
            <text:p>APPALTI PUBBLICI DI SERVIZ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IN HOUSE PROVIDING">
            <text:p>SERVIZI PUBBLICI -&gt; IN HOUSE PROVIDING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PENITENZIARIA -&gt; ALTRO">
            <text:p>POLIZIA PENITENZIAR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PERMESSI E TRASFERIMENTI LEGGE N. 104/1992">
            <text:p>PUBBLICO IMPIEGO -&gt; PERMESSI E TRASFERIMENTI LEGGE N. 104/1992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VALUTAZIONE">
            <text:p>CARABINIERI -&gt; 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PORT -&gt; CONTRIBUTI">
            <text:p>SPORT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CUOLA -&gt; AMMISSIONE ALTRO CONCORRENTE">
            <text:p>APPALTI SCUOLA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 -&gt; PROCEDIMENTO,FORMALITA' E TERMINI">
            <text:p>ESPROPRIAZIONE PER PUBBLICA UTILITA' -&gt; PROCEDIMENTO,FORMALITA' E TERMI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D URBANISTICA -&gt; PIANO INSEDIAMENTI PRODUTTIVI">
            <text:p>EDILIZIA ED URBANISTICA -&gt; PIANO INSEDIAMENTI PRODUTTIV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INQUINAMENTO ">
            <text:p>SILENZIO DELLA PUBBLICA AMMINISTRAZIONE -&gt; INQUINAMENTO 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À -&gt; ACQUISIZIONE SANANTE">
            <text:p>ESPROPRIAZIONE PER PUBBLICA UTILITÀ -&gt; ACQUISIZIONE SAN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SSOCIAZIONI E FONDAZIONI -&gt; ALTRO">
            <text:p>ASSOCIAZIONI E FONDAZ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AGRICOLTURA">
            <text:p>SILENZIO DELLA PUBBLICA AMMINISTRAZIONE -&gt; AGRICOLTU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CCIA -&gt; ALTRO">
            <text:p>CACC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 E ARTIGIANATO -&gt; RISARCIMENTO DANNI">
            <text:p>COMMERCIO E ARTIGIANATO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COMUNALI E PROVINCIALI -&gt; COSTITUZIONE DEL RAPPORTO (NOMINA,PROVA,INCARICO)">
            <text:p>PUBBLICO IMPIEGO -&gt; IMPIEGATI COMUNALI E PROVINCIALI -&gt; COSTITUZIONE DEL RAPPORTO (NOMINA,PROVA,INCARIC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RISARCIMENTO DANNI">
            <text:p>CARABINIE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INQUADRAMENTO">
            <text:p>POLIZIA DI STATO -&gt; INQUADR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OFESSIONI E MESTIERI -&gt; ABILITAZIONI ALL'ESERCIZIO">
            <text:p>PROFESSIONI E MESTIERI -&gt; ABILITAZIONI ALL'ESERCIZ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SOSPENSIONE CAUTELARE">
            <text:p>POLIZIA DI STATO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SCUOLE DI SPECIALIZZAZIONE">
            <text:p>UNIVERSITÀ -&gt; SCUOLE DI SPECIAL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SOSPENSIONE CAUTELARE">
            <text:p>MILITARI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ESPROPRIAZIONE PER PUBBLICA UTILITÀ">
            <text:p>SILENZIO DELLA PUBBLICA AMMINISTRAZIONE -&gt; ESPROPRIAZIONE PER PUBBLICA UT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STATO GIURIDICO">
            <text:p>MILITA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 -&gt; RISARCIMENTO DANNI">
            <text:p>APPALTI PUBBLICI DI LAVO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TRATTAMENTO DI FINE RAPPORTO, BUONUSCITA">
            <text:p>MILITA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ANITARI -&gt; BANDO">
            <text:p>CONCORSI -&gt; CONCORSI SANITAR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 -&gt; INQUADRAMENTO (IN RUOLO E NELLE QUALIFICHE)">
            <text:p>PUBBLICO IMPIEGO -&gt; IMPIEGATI DELLE REGIONI -&gt; INQUADRAMENTO (IN RUOLO E NELLE QUALIFICH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AMBIENTE">
            <text:p>SILENZIO DELLA PUBBLICA AMMINISTRAZIONE -&gt; AMBIEN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REGIONI -&gt; ESCLUSIONE">
            <text:p>CONCORSI -&gt; CONCORSI REGION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2">
            <text:p>12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COMMISSIONE DI GARA">
            <text:p>APPALTI PUBBLICI DI SERVIZI -&gt; COMMISSIONE DI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RISARCIMENTO DEL DANNO">
            <text:p>AMBIENTE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QUINAMENTO -&gt; IDRICO">
            <text:p>INQUINAMENTO -&gt; IDR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 -&gt; STATO GIUR. (TRASF.,CONGEDI,ESTINZ. RAPPORTO,ETC.)">
            <text:p>PUBBLICO IMPIEGO -&gt; IMPIEGATI DELLE REGIONI -&gt; STATO GIUR. (TRASF.,CONGEDI,ESTINZ. RAPPORTO,ETC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LEZIONI -&gt; ELEZIONI REGIONALI -&gt; OPERAZIONI ELETTORALI">
            <text:p>ELEZIONI -&gt; ELEZIONI REGIONALI -&gt; OPERAZIONI ELETTO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MEDICI UNIVERSITARI">
            <text:p>UNIVERSITÀ -&gt; PROFESSORI UNIVERSITARI -&gt; MEDIC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DELLE REGIONI -&gt; STATO GIUR. (TRASF.,CONGEDI,ESTINZ. RAPPORTO,ETC.)">
            <text:p>PUBBLICO IMPIEGO -&gt; IMPIEGATI DELLE REGIONI -&gt; STATO GIUR. (TRASF.,CONGEDI,ESTINZ. RAPPORTO,ETC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IANO NAZIONALE DI RIPRESA E RESILIENZA (PNRR) -&gt; APPALTI PUBBLICI DI SERVIZI">
            <text:p>PIANO NAZIONALE DI RIPRESA E RESILIENZA (PNRR) -&gt; APPALTI PUBBLICI DI SERVI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PROCEDIMENTO DISCIPLINARE">
            <text:p>UNIVERSITÀ -&gt; PROFESSORI UNIVERSITA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SSOCIAZIONI E FONDAZIONI -&gt; ASSOCIAZIONI RICONOSCIUTE E FONDAZIONI">
            <text:p>ASSOCIAZIONI E FONDAZIONI -&gt; ASSOCIAZIONI RICONOSCIUTE E FOND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SEGNANTI -&gt; RISARCIMENTO DANNI">
            <text:p>INSEGNANT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CCIA -&gt; AZIENDE FAUNISTICO - VENATORIE">
            <text:p>CACCIA -&gt; AZIENDE FAUNISTICO - VENATORI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PASSAPORTI">
            <text:p>AUTORIZZAZIONI E CONCESSIONI -&gt; PASSAPOR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LENZIO DELLA PUBBLICA AMMINISTRAZIONE -&gt; AGRICOLTURA">
            <text:p>SILENZIO DELLA PUBBLICA AMMINISTRAZIONE -&gt; AGRICOLTU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DUSTRIA">
            <text:p>INDUST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PROCEDIMENTO DISCIPLINARE">
            <text:p>UNIVERSITÀ -&gt; PROFESSORI UNIVERSITA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ITTÀ METROPOLITANE -&gt; ALTRO">
            <text:p>CITTÀ METROPOLITAN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 E ARTIGIANATO -&gt; COMMERCIO AMBULANTE">
            <text:p>COMMERCIO E ARTIGIANATO -&gt; COMMERCIO AMBUL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-&gt; ALTRO">
            <text:p>AGRICOLTUR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RISARCIMENTO DEL DANNO">
            <text:p>ENTI PUBBLICI IN GENERALE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RUZIONE PUBBLICA -&gt; SCUOLA PUBBLICA -&gt; SCUOLA MATERNA (DELL'INFANZIA)">
            <text:p>ISTRUZIONE PUBBLICA -&gt; SCUOLA PUBBLICA -&gt; SCUOLA MATERNA (DELL'INFANZIA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CUOLA DOCENTI -&gt; ALTRO">
            <text:p>CONCORSI -&gt; CONCORSI SCUOLA DOC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IMPIEGATI CIVILI DELLO STATO -&gt; STATO GIUR. (TRASF.,CONGEDI,ESTINZ. RAPPORTO,ETC.)">
            <text:p>PUBBLICO IMPIEGO -&gt; IMPIEGATI CIVILI DELLO STATO -&gt; STATO GIUR. (TRASF.,CONGEDI,ESTINZ. RAPPORTO,ETC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IANO NAZIONALE DI RIPRESA E RESILIENZA (PNRR) -&gt; EDILIZIA">
            <text:p>PIANO NAZIONALE DI RIPRESA E RESILIENZA (PNRR)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COMUNI -&gt; ESCLUSIONE">
            <text:p>CONCORSI -&gt; CONCORSI COMUN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MBIENTE -&gt; ACQUE (TUTELA DELLE)">
            <text:p>AMBIENTE -&gt; ACQUE (TUTELA DELL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NCORSI -&gt; CONCORSI SANITARI -&gt; BANDO">
            <text:p>CONCORSI -&gt; CONCORSI SANITAR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NQUINAMENTO -&gt; ALTRO">
            <text:p>INQUINAMENTO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ISTITUTI DI VIGILANZA -&gt; AUTORIZZAZIONI - REVOCA">
            <text:p>ISTITUTI DI VIGILANZA -&gt; AUTORIZZAZIONI -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URBANISTICA -&gt; PIANO UTILIZZAZIONE ARENILE">
            <text:p>URBANISTICA -&gt; PIANO UTILIZZAZIONE ARENI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3">
            <text:p>023</text:p>
          </table:table-cell>
          <table:table-cell office:value-type="string" office:string-value="TAR SARDEGNACAGLIARI">
            <text:p>TAR SARDEGNACAGLIARI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