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DEPOSITO">
            <text:p>ANNO_DEPOSITO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LASSIFICAZIONE_RICORSO">
            <text:p>CLASSIFICAZIONE_RICORSO</text:p>
          </table:table-cell>
          <table:table-cell table:style-name="pd1" office:value-type="string" office:string-value="NUMERO_RICORSI_PERVENUTI">
            <text:p>NUMERO_RICORSI_PERVENUTI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 AMMINISTRATIVE -&gt; RISARCIMENTO DANNI">
            <text:p>AUTORIZZAZIONI E CONCESSIONI AMMINISTRATIV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PROVVEDIMENTO AUTORIZZATORIO UNICO REGIONALE">
            <text:p>AMBIENTE -&gt; PROVVEDIMENTO AUTORIZZATORIO UNICO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PROGRAMMI COSTRUTTIVI">
            <text:p>EDILIZIA -&gt; PROGRAMMI COSTRUTTIV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PROCEDIMENTO DISCIPLINARE">
            <text:p>PUBBLICO IMPIEG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LAMITÀ NATURALI -&gt; RISARCIMENTO DANNI">
            <text:p>CALAMITÀ NATURAL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 PUBBLICI -&gt; SERVIZI DI TRASPORTO PUBBLICO LOCALE">
            <text:p>SERVIZI PUBBLICI -&gt; SERVIZI DI TRASPORTO PUBBLICO LOC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RISARCIMENTO DANNI">
            <text:p>COMU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FORNITURE -&gt; ANNULLAMENTO GARA">
            <text:p>APPALTI PUBBLICI DI FORNITURE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">
            <text:p>ACCESSO AI DOCU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LENZIO DELLA PUBBLICA AMMINISTRAZIONE -&gt; AMBIENTE">
            <text:p>SILENZIO DELLA PUBBLICA AMMINISTRAZIONE -&gt; 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REGOLAMENTI COMUNALI">
            <text:p>COMUNI -&gt; REGOLAMENTI COMU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DIPENDENTI NON SANITARI ASL E OSPEDALIERI -&gt; GRADUATORIA">
            <text:p>CONCORSI -&gt; CONCORSI DIPENDENTI NON SANITARI ASL E OSPEDALIE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LAMITÀ NATURALI -&gt; CONTRIBUTI">
            <text:p>CALAMITÀ NATURALI -&gt; CONTRIBU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MPIEGATI CIVILI DELLO STATO -&gt; TRATTAMENTO ECONOMICO IN ATTIVITA' DI SERVIZIO">
            <text:p>PUBBLICO IMPIEGO -&gt; IMPIEGATI CIVILI DELLO STATO -&gt; TRATTAMENTO ECONOMICO IN ATTIVITA' DI SERVIZ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CONTENZIOSO DIPENDENTI MINISTERI">
            <text:p>PUBBLICO IMPIEGO -&gt; CONTENZIOSO DIPENDENTI MINISTE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MILITARI -&gt; VALUTAZIONE">
            <text:p>MILITARI -&gt; 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UNIVERSITÀ -&gt; ALTRO">
            <text:p>UNIVERS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NTICHITÀ E BELLE ARTI -&gt; VINCOLO STORICO E ARTISTICO">
            <text:p>ANTICHITÀ E BELLE ARTI -&gt; VINCOLO STORICO E ARTISTIC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IANO NAZIONALE DI RIPRESA E RESILIENZA (PNRR) -&gt; BENI CULTURALI">
            <text:p>PIANO NAZIONALE DI RIPRESA E RESILIENZA (PNRR) -&gt; BENI CULTU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ATENTE DI GUIDA -&gt; ALTRO">
            <text:p>PATENTE DI GUID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IMPIEGATI COMUNALI">
            <text:p>COMUNI -&gt; IMPIEGATI COMU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IANO NAZIONALE DI RIPRESA E RESILIENZA (PNRR) -&gt; INDUSTRIA">
            <text:p>PIANO NAZIONALE DI RIPRESA E RESILIENZA (PNRR) -&gt; INDUST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SANITARI -&gt; AMMISSIONE">
            <text:p>CONCORSI -&gt; CONCORSI SANITAR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MPIEGATI CIVILI DELLO STATO -&gt; SOSPENSIONE CAUTELARE">
            <text:p>PUBBLICO IMPIEGO -&gt; IMPIEGATI CIVILI DELLO STATO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VALUTAZIONE">
            <text:p>CARABINIERI -&gt; 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SANITARI -&gt; ESCLUSIONE">
            <text:p>CONCORSI -&gt; CONCORSI SANITA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SORZI E COOPERATIVE -&gt; CONSORZI DI BONIFICA">
            <text:p>CONSORZI E COOPERATIVE -&gt; CONSORZI DI BONIF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OFESSIONI E MESTIERI -&gt; ESERCENTI PROFESSIONI SANITARIE -&gt; ALTRO">
            <text:p>PROFESSIONI E MESTIERI -&gt; ESERCENTI PROFESSIONI SANITARI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OFESSIONI E MESTIERI -&gt; INGEGNERI">
            <text:p>PROFESSIONI E MESTIERI -&gt; INGEGNE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STUDENTI -&gt; DISCIPLINA">
            <text:p>ISTRUZIONE PUBBLICA -&gt; STUDENTI -&gt; DISCIPLIN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CATEGORIE PROTETTE">
            <text:p>PUBBLICO IMPIEGO -&gt; CATEGORIE PROTET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DIPENDENTI NON SANITARI ASL E OSPEDALIERI -&gt; GRADUATORIA">
            <text:p>CONCORSI -&gt; CONCORSI DIPENDENTI NON SANITARI ASL E OSPEDALIE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OLIZIA PENITENZIARIA -&gt; TRASFERIMENTO">
            <text:p>POLIZIA PENITENZIARI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AVANZAMENTI E PROMOZIONI">
            <text:p>CARABINIERI -&gt; AVANZAMENTI E PROMO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OFESSIONI E MESTIERI -&gt; ESERCENTI PROFESSIONI SANITARIE -&gt; ALTRO">
            <text:p>PROFESSIONI E MESTIERI -&gt; ESERCENTI PROFESSIONI SANITARI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 -&gt; CONSIGLIERI COMUNALI E PROVINCIALI (STATO GIUR. ED ECON.)">
            <text:p>COMUNE E PROVINCIA -&gt; CONSIGLIERI COMUNALI E PROVINCIALI (STATO GIUR. ED ECON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RISARCIMENTO DANNI">
            <text:p>AMBIENT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VISTO DI INGRESSO">
            <text:p>STRANIERI -&gt; VISTO DI INGR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-&gt; ALTRO">
            <text:p>AGRICOLTUR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IANO NAZIONALE DI RIPRESA E RESILIENZA (PNRR) -&gt; CONCORSI">
            <text:p>PIANO NAZIONALE DI RIPRESA E RESILIENZA (PNRR) -&gt; CONCOR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IUTI DI STATO -&gt; ALTRO">
            <text:p>AIUTI DI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CONTRIBUTI">
            <text:p>SANITÀ PUBBLIC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NTI PUBBLICI -&gt; ALTRO">
            <text:p>ENT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3">
            <text:p>13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ORDINANZE CONTINGIBILI E URGENTI -&gt; RISARCIMENTO DANNI">
            <text:p>ORDINANZE CONTINGIBILI E URGENT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OFESSIONI E MESTIERI -&gt; ESERCENTI PROFESSIONI SANITARIE -&gt; ALTRO">
            <text:p>PROFESSIONI E MESTIERI -&gt; ESERCENTI PROFESSIONI SANITARI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CONOMICA E POPOLARE (O RESIDENZIALE PUBBLICA) -&gt; CONTRIBUTI E AGEVOLAZIONI">
            <text:p>EDILIZIA ECONOMICA E POPOLARE (O RESIDENZIALE PUBBLICA)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STUDENTI -&gt; ALTRO">
            <text:p>ISTRUZIONE PUBBLICA -&gt; STUD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SANITARI">
            <text:p>CONCORSI -&gt; CONCORSI SANITAR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OFESSIONI E MESTIERI -&gt; DOTTORI COMMERCIALISTI">
            <text:p>PROFESSIONI E MESTIERI -&gt; DOTTORI COMMERCIALIS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DIPENDENTI NON SANITARI ASL E OSPEDALIERI -&gt; ESCLUSIONE">
            <text:p>CONCORSI -&gt; CONCORSI DIPENDENTI NON SANITARI ASL E OSPEDALIE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MONOPOLI E DAZI -&gt; RIVENDITA GENERI DI MONOPOLIO">
            <text:p>MONOPOLI E DAZI -&gt; RIVENDITA GENERI DI MONOPOL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UNIVERSITARI -&gt; GRADUATORIA">
            <text:p>CONCORSI -&gt; CONCORSI UNIVERS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SANITARI -&gt; AMMISSIONE">
            <text:p>CONCORSI -&gt; CONCORSI SANITAR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CONSIGLIO REGIONALE">
            <text:p>REGIONI -&gt; CONSIGLIO REG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IMPOSTE REGIONALI">
            <text:p>REGIONI -&gt; IMPOSTE REG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OLIZIA PENITENZIARIA -&gt; INFERMITÀ, LESIONI ED EQUO INDENNIZZO">
            <text:p>POLIZIA PENITENZIARIA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GIUNTA COMUNALE">
            <text:p>COMUNI -&gt; GIUNTA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D URBANISTICA -&gt; RISARCIMENTO DEL DANNO">
            <text:p>EDILIZIA ED URBANISTICA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LENZIO DELLA PUBBLICA AMMINISTRAZIONE -&gt; REGIONI">
            <text:p>SILENZIO DELLA PUBBLICA AMMINISTRAZIONE -&gt; REG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LENZIO DELLA PUBBLICA AMMINISTRAZIONE -&gt; URBANISTICA">
            <text:p>SILENZIO DELLA PUBBLICA AMMINISTRAZIONE -&gt;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TURISMO -&gt; CONTRIBUTI">
            <text:p>TURISM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 -&gt; RISARCIMENTO DEL DANNO">
            <text:p>COMUNE E PROVINCIA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 PUBBLICI -&gt; SERVIZI DI TRASPORTO PUBBLICO LOCALE">
            <text:p>SERVIZI PUBBLICI -&gt; SERVIZI DI TRASPORTO PUBBLICO LOC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VITTIME DEL DOVERE -&gt; ALTRO">
            <text:p>VITTIME DEL DOVE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LASS ACTION -&gt; ALTRO">
            <text:p>CLASS ACTION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DANNO AMBIENTALE">
            <text:p>AMBIENTE -&gt; DANNO AMBIENT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ACQUE (TUTELA DELLE)">
            <text:p>AMBIENTE -&gt; ACQUE (TUTELA DELL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STATO ECONOMICO">
            <text:p>CARABINIERI -&gt; STATO ECONOM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ATENTE DI GUIDA -&gt; DECURTAZIONE PUNTI DALLA PATENTE DI GUIDA">
            <text:p>PATENTE DI GUIDA -&gt; DECURTAZIONE PUNTI DALLA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 AMMINISTRATIVE -&gt; DISTRIBUTORI DI CARBURANTE">
            <text:p>AUTORIZZAZIONI E CONCESSIONI AMMINISTRATIVE -&gt; DISTRIBUTORI DI CARBUR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">
            <text:p>AMBIENT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 -&gt; SERVIZI PUBBLICI (COSTIT.,ORG.NE,ATTIVITA')">
            <text:p>COMUNE E PROVINCIA -&gt; SERVIZI PUBBLICI (COSTIT.,ORG.NE,ATTIVITA'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 PUBBLICI -&gt; TRASPORTI -&gt; TRASPORTO TERRESTRE">
            <text:p>SERVIZI PUBBLICI -&gt; TRASPORTI -&gt; TRASPORTO TERRES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TRIBUTI">
            <text:p>COMUNI -&gt; 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RISARCIMENTO DANNI">
            <text:p>ACCESSO AI DOCUMENT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 PUBBLICI -&gt; ALTRO">
            <text:p>SERVIZ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AUTORIZZAZIONE UNICA AMBIENTALE">
            <text:p>AMBIENTE -&gt; AUTORIZZAZIONE UNICA AMBIENT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NIMALI -&gt; RISARCIMENTO DANNI">
            <text:p>ANIMAL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OFESSIONI E MESTIERI -&gt; INGEGNERI -&gt; ALTRO">
            <text:p>PROFESSIONI E MESTIERI -&gt; INGEGN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32">
            <text:p>32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LEZIONI -&gt; ELEZIONI PROVINCIALI -&gt; LISTE">
            <text:p>ELEZIONI -&gt; ELEZIONI PROVINCIALI -&gt; LI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SANITARI -&gt; CONCORSI RISERVATI">
            <text:p>CONCORSI -&gt; CONCORSI SANITARI -&gt; CONCORSI RISERV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CONCORSO/ RECLUTAMENTO">
            <text:p>CARABINIERI -&gt; CONCORSO/ RECLUT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">
            <text:p>STRA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MINISTERI -&gt; BANDO">
            <text:p>CONCORSI -&gt; CONCORSI MINISTER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OLIZIA DI STATO -&gt; SOSPENSIONE CAUTELARE">
            <text:p>POLIZIA DI STATO -&gt; SOSPENSIONE CAUTELA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COMUNI -&gt; AMMISSIONE">
            <text:p>CONCORSI -&gt; CONCORSI COMUN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">
            <text:p>ISTRU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SANITARI">
            <text:p>CONCORSI -&gt; CONCORSI SAN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MONOPOLI E DAZI -&gt; RIVENDITA GENERI DI MONOPOLIO">
            <text:p>MONOPOLI E DAZI -&gt; RIVENDITA GENERI DI MONOPOL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O SANITARIO NAZIONALE -&gt; STRUTTURE SANITARIE PRIVATE CONVENZIONATE O ACCREDITATE">
            <text:p>SERVIZIO SANITARIO NAZIONALE -&gt; STRUTTURE SANITARIE PRIVATE CONVENZIONATE O ACCREDITA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AVANZAMENTI E PROMOZIONI">
            <text:p>CARABINIERI -&gt; AVANZAMENTI E PROMO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DOTAZIONI ORGANICHE">
            <text:p>PUBBLICO IMPIEGO -&gt; DOTAZIONI ORGAN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COMUNI">
            <text:p>CONCORSI -&gt; CONCORSI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COMUNI">
            <text:p>CONCORSI -&gt; CONCORSI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NDUSTRIA -&gt; ALTRO">
            <text:p>INDUSTR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IUTI DI STATO -&gt; ALTRO">
            <text:p>AIUTI DI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OFESSIONI E MESTIERI -&gt; ALTRO">
            <text:p>PROFESSIONI E MEST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LENZIO DELLA PUBBLICA AMMINISTRAZIONE -&gt; RISARCIMENTO DANNI">
            <text:p>SILENZIO DELLA PUBBLICA AMMINISTRAZION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IRCOLAZIONE STRADALE -&gt; ALTRO">
            <text:p>CIRCOLAZIONE STRADAL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EVIDENZA E ASSISTENZA -&gt; RISARCIMENTO DANNI">
            <text:p>PREVIDENZA E ASSISTENZ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PARCHI NATURALI">
            <text:p>AMBIENTE -&gt; PARCHI NATU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OLIZIA PENITENZIARIA -&gt; ALTRO">
            <text:p>POLIZIA PENITENZIAR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PROPRIAZIONE PER PUBBLICA UTILITÀ -&gt; ACQUISIZIONE SANANTE">
            <text:p>ESPROPRIAZIONE PER PUBBLICA UTILITÀ -&gt; ACQUISIZIONE SAN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TÀ AMM.VE INDIPENDENTI ED AUT. EQUIPARATE -&gt; AUTORITÀ GARANTE DELLA CONCORRENZA E DEL MERCATO">
            <text:p>AUTORITÀ AMM.VE INDIPENDENTI ED AUT. EQUIPARATE -&gt; AUTORITÀ GARANTE DELLA CONCORRENZA E DEL MER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MILITARI -&gt; TRATTAMENTO DI FINE RAPPORTO, BUONUSCITA">
            <text:p>MILITARI -&gt; TRATTAMENTO DI FINE RAPPORTO, BUONUSC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O SANITARIO NAZIONALE -&gt; STRUTTURE SANITARIE PRIVATE (AUTORIZZ.,ETC.)">
            <text:p>SERVIZIO SANITARIO NAZIONALE -&gt; STRUTTURE SANITARIE PRIVATE (AUTORIZZ.,ETC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MEDICINALI -&gt; ALTRO">
            <text:p>MEDICINAL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REGIONI">
            <text:p>CONCORSI -&gt; CONCORSI REG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 PUBBLICI -&gt; ALTRO">
            <text:p>SERVIZI PUBBLIC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SERVIZIO IDRICO INTEGRATO">
            <text:p>AMBIENTE -&gt; SERVIZIO IDRICO INTEGR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TRASFERIMENTO">
            <text:p>PUBBLICO IMPIEG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UNIVERSITÀ -&gt; PROFESSORI UNIVERSITARI -&gt; STATO GIURIDICO">
            <text:p>UNIVERSITÀ -&gt; PROFESSORI UNIVERSITA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OFESSIONI E MESTIERI -&gt; ABILITAZIONI ALL'ESERCIZIO">
            <text:p>PROFESSIONI E MESTIERI -&gt; ABILITAZIONI ALL'ESERCIZ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O SANITARIO NAZIONALE -&gt; STRUTTURE SANITARIE PUBBLICHE (ORGANIZZ.,ATTIVITA')">
            <text:p>SERVIZIO SANITARIO NAZIONALE -&gt; STRUTTURE SANITARIE PUBBLICHE (ORGANIZZ.,ATTIVITA'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ORDINAMENTO GIUDIZIARIO -&gt; ALTRO">
            <text:p>ORDINAMENTO GIUDIZIARI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MPIEGATI DELLE REGIONI -&gt; CONCORSO (AMMISSIONE,PROCEDIMENTO)">
            <text:p>PUBBLICO IMPIEGO -&gt; IMPIEGATI DELLE REGION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IANO NAZIONALE DI RIPRESA E RESILIENZA (PNRR) -&gt; BENI CULTURALI">
            <text:p>PIANO NAZIONALE DI RIPRESA E RESILIENZA (PNRR) -&gt; BENI CULTU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CCIA -&gt; ABILITAZIONE ESERCIZIO ATTIVITÀ VENATORIA">
            <text:p>CACCIA -&gt; ABILITAZIONE ESERCIZIO ATTIVITÀ VE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OFESSIONI E MESTIERI -&gt; ESERCENTI PROFESSIONI SANITARIE">
            <text:p>PROFESSIONI E MESTIERI -&gt; ESERCENTI PROFESSIONI SANITARI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ASSESSORE COMUNALE">
            <text:p>COMUNI -&gt; ASSESSORE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NDUSTRIA">
            <text:p>INDUST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DANNO AMBIENTALE">
            <text:p>AMBIENTE -&gt; DANNO AMBIENT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BENI PAESAGGISTICI -&gt; ATTIVITÀ EDILIZIA">
            <text:p>BENI PAESAGGISTICI -&gt; ATTIVITÀ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MERCIO, ARTIGIANATO -&gt; ESERCIZIO COMMERCIO AMBULANTE">
            <text:p>COMMERCIO, ARTIGIANATO -&gt; ESERCIZIO COMMERCIO AMBUL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SANITARI">
            <text:p>CONCORSI -&gt; CONCORSI SAN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3">
            <text:p>13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SERVIZI PUBBLICI LOCALI">
            <text:p>COMUNI -&gt; SERVIZI PUBBLICI LOC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ALTRO">
            <text:p>AMBIENT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IRCOLAZIONE STRADALE -&gt; AUTOVEICOLI">
            <text:p>CIRCOLAZIONE STRADALE -&gt; AUTOVEICO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LENZIO DELLA PUBBLICA AMMINISTRAZIONE -&gt; REGIONI">
            <text:p>SILENZIO DELLA PUBBLICA AMMINISTRAZIONE -&gt; REG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ESCA -&gt; ALTRO">
            <text:p>PES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 PUBBLICI">
            <text:p>SERVIZ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UNIVERSITÀ -&gt; SCUOLE DI SPECIALIZZAZIONE">
            <text:p>UNIVERSITÀ -&gt; SCUOLE DI SPECIAL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LEZIONI -&gt; ELEZIONI REGIONALI -&gt; OPERAZIONI ELETTORALI">
            <text:p>ELEZIONI -&gt; ELEZIONI REGIONALI -&gt; OPERAZIONI ELETTO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E">
            <text:p>REG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TRIBUTI">
            <text:p>COMUNI -&gt; TRIBUT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LENZIO DELLA PUBBLICA AMMINISTRAZIONE -&gt; REVISIONE PREZZI">
            <text:p>SILENZIO DELLA PUBBLICA AMMINISTRAZIONE -&gt; REVISIONE PREZZ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SORZI E COOPERATIVE -&gt; CONSORZI TRA ENTI PUBBLICI">
            <text:p>CONSORZI E COOPERATIVE -&gt; CONSORZI TRA ENT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NIMALI -&gt; ABBATTIMENTO">
            <text:p>ANIMALI -&gt; ABBAT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SANITARI -&gt; AMMISSIONE">
            <text:p>CONCORSI -&gt; CONCORSI SANITAR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MPIEGATI CIVILI DELLO STATO -&gt; PROCEDIMENTO DISCIPLINARE">
            <text:p>PUBBLICO IMPIEGO -&gt; IMPIEGATI CIVILI DELLO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NSEGNANTI -&gt; ABILITAZIONE">
            <text:p>INSEGNANTI -&gt; ABILI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LENZIO DELLA PUBBLICA AMMINISTRAZIONE -&gt; AIUTI DI STATO">
            <text:p>SILENZIO DELLA PUBBLICA AMMINISTRAZIONE -&gt; AIUTI DI ST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-&gt; ALTRO">
            <text:p>AGRICOLTUR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LEZIONI -&gt; ALTRO">
            <text:p>ELEZ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LENZIO DELLA PUBBLICA AMMINISTRAZIONE -&gt; REGIONI">
            <text:p>SILENZIO DELLA PUBBLICA AMMINISTRAZIONE -&gt; REG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RELATIVI A BENI CULTURALI -&gt; AGGIUDICAZIONE">
            <text:p>APPALTI RELATIVI A BENI CULTURAL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STATO GIURIDICO">
            <text:p>PUBBLICO IMPIEGO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LEZIONI -&gt; ELEZIONI COMUNALI">
            <text:p>ELEZIONI -&gt; ELEZIONI COMU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LENZIO DELLA PUBBLICA AMMINISTRAZIONE -&gt; AMBIENTE">
            <text:p>SILENZIO DELLA PUBBLICA AMMINISTRAZIONE -&gt; 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-&gt; ALTRO">
            <text:p>AGRICOLTUR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 PUBBLICI -&gt; ALTRO">
            <text:p>SERVIZ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OVINCE -&gt; ALTRO">
            <text:p>PROVINC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AUTORIZZAZIONE UNICA AMBIENTALE">
            <text:p>AMBIENTE -&gt; AUTORIZZAZIONE UNICA AMBIENT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O SANITARIO NAZIONALE -&gt; STRUTTURE SANITARIE PRIVATE CONVENZIONATE O ACCREDITATE">
            <text:p>SERVIZIO SANITARIO NAZIONALE -&gt; STRUTTURE SANITARIE PRIVATE CONVENZIONATE O ACCREDITA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TRATTAMENTO ECONOMICO E INDENNITÀ -&gt; INDENNITÀ VARIE">
            <text:p>PUBBLICO IMPIEGO -&gt; TRATTAMENTO ECONOMICO E INDENNITÀ -&gt; INDENNITÀ VARI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INEMATOGRAFIA E TEATRO -&gt; CONTRIBUTI">
            <text:p>CINEMATOGRAFIA E TEATR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4">
            <text:p>14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MPIEGATI CIVILI DELLO STATO -&gt; INQUADRAMENTO (IN RUOLO E NELLE QUALIFICHE)">
            <text:p>PUBBLICO IMPIEGO -&gt; IMPIEGATI CIVILI DELLO STATO -&gt; INQUADRAMENTO (IN RUOLO E NELLE QUALIFICH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PROPRIAZIONE PER PUBBLICA UTILITÀ -&gt; ACQUISIZIONE SANANTE">
            <text:p>ESPROPRIAZIONE PER PUBBLICA UTILITÀ -&gt; ACQUISIZIONE SAN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VVOCATURA DELLO STATO -&gt; ALTRO">
            <text:p>AVVOCATURA DELLO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NSEGNANTI -&gt; ABILITAZIONE">
            <text:p>INSEGNANTI -&gt; ABILI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PROCEDIMENTO DISCIPLINARE">
            <text:p>PUBBLICO IMPIEG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REGIONI -&gt; CONCORSI RISERVATI">
            <text:p>CONCORSI -&gt; CONCORSI REGIONI -&gt; CONCORSI RISERVA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SANITARI -&gt; CONCORSI RISERVATI">
            <text:p>CONCORSI -&gt; CONCORSI SANITARI -&gt; CONCORSI RISERV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OFESSIONI E MESTIERI -&gt; ALTRO">
            <text:p>PROFESSIONI E MEST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SANITÀ -&gt; ANNULLAMENTO GARA">
            <text:p>APPALTI SANITÀ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O SANITARIO NAZIONALE -&gt; STRUTTURE SANITARIE PRIVATE CONVENZIONATE O ACCREDITATE">
            <text:p>SERVIZIO SANITARIO NAZIONALE -&gt; STRUTTURE SANITARIE PRIVATE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">
            <text:p>AMBI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SCUOLA DOCENTI -&gt; BANDO">
            <text:p>CONCORSI -&gt; CONCORSI SCUOLA DOCENT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-&gt; RISARCIMENTO DANNI">
            <text:p>AGRICOLTUR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OLIZIA DI STATO -&gt; INQUADRAMENTO">
            <text:p>POLIZIA DI STATO -&gt; INQUADR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AVANZAMENTI E PROMOZIONI">
            <text:p>CARABINIERI -&gt; AVANZAMENTI E PROMO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MPIEGATI CIVILI DELLO STATO -&gt; INQUADRAMENTO (IN RUOLO E NELLE QUALIFICHE)">
            <text:p>PUBBLICO IMPIEGO -&gt; IMPIEGATI CIVILI DELLO STATO -&gt; INQUADRAMENTO (IN RUOLO E NELLE QUALIFICH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D URBANISTICA -&gt; ABUSI -&gt; DEMOLIZIONE E RIDUZIONE RIPRISTINO">
            <text:p>EDILIZIA ED URBANISTICA -&gt; ABUSI -&gt; DEMOLIZIONE E RIDUZIONE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OFESSIONI E MESTIERI -&gt; GEOLOGI">
            <text:p>PROFESSIONI E MESTIERI -&gt; GEOLO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8">
            <text:p>18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SORZI E COOPERATIVE -&gt; RISARCIMENTO DANNI">
            <text:p>CONSORZI E COOPERATIV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RELATIVI A BENI CULTURALI -&gt; ALTRO">
            <text:p>APPALTI RELATIVI A BENI CULTURAL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CONCORSO/ RECLUTAMENTO">
            <text:p>CARABINIERI -&gt; CONCORSO/ RECLUT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FORNITURE -&gt; AMMISSIONE ALTRO CONCORRENTE">
            <text:p>APPALTI PUBBLICI DI FORNITURE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NSEGNANTI SCUOLA ELEMENTARE -&gt; CONCORSO (AMMISSIONE,PROCEDIMENTO)">
            <text:p>PUBBLICO IMPIEGO -&gt; INSEGNANTI SCUOLA ELEMENTAR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NIMALI -&gt; ALTRO">
            <text:p>ANIMAL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OLIZIA PENITENZIARIA -&gt; TRASFERIMENTO">
            <text:p>POLIZIA PENITENZIARI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SANITARI -&gt; AMMISSIONE">
            <text:p>CONCORSI -&gt; CONCORSI SANITAR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CONSIGLIO REGIONALE">
            <text:p>REGIONI -&gt; CONSIGLIO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COMUNI">
            <text:p>CONCORSI -&gt; CONCORSI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 PUBBLICI -&gt; SERVIZI DI TRASPORTO PUBBLICO LOCALE">
            <text:p>SERVIZI PUBBLICI -&gt; SERVIZI DI TRASPORTO PUBBLICO LOC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MPIEGATI DELLE REGIONI -&gt; CONCORSO (AMMISSIONE,PROCEDIMENTO)">
            <text:p>PUBBLICO IMPIEGO -&gt; IMPIEGATI DELLE REGION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LAMITÀ NATURALI -&gt; CONTRIBUTI">
            <text:p>CALAMITÀ NATURALI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USI CIVICI -&gt; ALTRO">
            <text:p>USI CIV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IMPIEGATI REGIONALI">
            <text:p>REGIONI -&gt; IMPIEGATI REG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RISARCIMENTO DANNI">
            <text:p>COMU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, SERVIZI E FORNITURE -&gt; APPALTO CONCORSO -&gt; OPERE PUBBLICHE">
            <text:p>APPALTI PUBBLICI DI LAVORI, SERVIZI E FORNITURE -&gt; APPALTO CONCORSO -&gt; OPER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3">
            <text:p>13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PROPRIAZIONE PER PUBBLICA UTILITA' -&gt; OCCUPAZIONE TEMPORANEA E D'URGENZA">
            <text:p>ESPROPRIAZIONE PER PUBBLICA UTILITA' -&gt; OCCUPAZIONE TEMPORANEA E D'URG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BANCHE -&gt; ALTRO">
            <text:p>BANCH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MPIEGATI DI ALTRI ENTI PUBBLICI -&gt; CONCORSO (AMMISSIONE,PROCEDIMENTO)">
            <text:p>PUBBLICO IMPIEGO -&gt; IMPIEGATI DI ALTRI ENTI PUBBLIC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PROPRIAZIONE PER PUBBLICA UTILITÀ -&gt; INDENNITÀ DI ESPROPRIAZIONE">
            <text:p>ESPROPRIAZIONE PER PUBBLICA UTILITÀ -&gt; INDENNITÀ DI ESPROPRI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MPIEGATI CIVILI DELLO STATO -&gt; INQUADRAMENTO (IN RUOLO E NELLE QUALIFICHE)">
            <text:p>PUBBLICO IMPIEGO -&gt; IMPIEGATI CIVILI DELLO STATO -&gt; INQUADRAMENTO (IN RUOLO E NELLE QUALIFICH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">
            <text:p>AMBI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UNIVERSITÀ -&gt; SCUOLE DI SPECIALIZZAZIONE">
            <text:p>UNIVERSITÀ -&gt; SCUOLE DI SPECIAL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 PUBBLICI">
            <text:p>SERVIZ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STUDENTI -&gt; ALTRO">
            <text:p>ISTRUZIONE PUBBLICA -&gt; STUD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-&gt; ALTRO">
            <text:p>AGRICOLTUR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ORDINAMENTO GIUDIZIARIO -&gt; ALTRO">
            <text:p>ORDINAMENTO GIUDIZIARIO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IRCOLAZIONE STRADALE -&gt; AUTOVEICOLI">
            <text:p>CIRCOLAZIONE STRADALE -&gt; AUTOVEICO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7">
            <text:p>17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LEZIONI -&gt; ELEZIONI PROVINCIALI -&gt; OPERAZIONI ELETTORALI">
            <text:p>ELEZIONI -&gt; ELEZIONI PROVINCIALI -&gt; OPERAZIONI ELETTO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ESPULSIONE">
            <text:p>STRANIERI -&gt; ESPUL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VITTIME DEL DOVERE">
            <text:p>VITTIME DEL DOVE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FERROVIE, TRANVIE, FILOVIE -&gt; ALTRO">
            <text:p>FERROVIE, TRANVIE, FILOVI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REGIONI -&gt; ALTRO">
            <text:p>CONCORSI -&gt; CONCORSI 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SERVIZIO IDRICO INTEGRATO">
            <text:p>AMBIENTE -&gt; SERVIZIO IDRICO INTEGR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BANCHE -&gt; ALTRO">
            <text:p>BANCH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OFESSIONI E MESTIERI -&gt; DOTTORI COMMERCIALISTI -&gt; ALTRO">
            <text:p>PROFESSIONI E MESTIERI -&gt; DOTTORI COMMERCIALIS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ENSIONI -&gt; RISARCIMENTO DANNI">
            <text:p>PENSIO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CONCORSO/ RECLUTAMENTO">
            <text:p>CARABINIERI -&gt; CONCORSO/ RECLUT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SERVIZI PUBBLICI LOCALI">
            <text:p>COMUNI -&gt; SERVIZI PUBBLICI LOC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VALUTAZIONE">
            <text:p>CARABINIERI -&gt; 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COMUNI">
            <text:p>CONCORSI -&gt; CONCORSI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SANITARI">
            <text:p>CONCORSI -&gt; CONCORSI SAN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MPIEGATI DELLE REGIONI -&gt; COSTITUZIONE DEL RAPPORTO (NOMINA,PROVA,INCARICO)">
            <text:p>PUBBLICO IMPIEGO -&gt; IMPIEGATI DELLE REGIONI -&gt; COSTITUZIONE DEL RAPPORTO (NOMINA,PROVA,INCARIC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OFESSIONI E MESTIERI -&gt; ALTRO">
            <text:p>PROFESSIONI E MEST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IRCOLAZIONE STRADALE -&gt; ALTRO">
            <text:p>CIRCOLAZIONE STRADAL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LENZIO DELLA PUBBLICA AMMINISTRAZIONE -&gt; REGIONI">
            <text:p>SILENZIO DELLA PUBBLICA AMMINISTRAZIONE -&gt; REG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OVINCE -&gt; TRIBUTI">
            <text:p>PROVINCE -&gt; 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 PUBBLICI -&gt; TRASPORTI">
            <text:p>SERVIZI PUBBLICI -&gt; TRASPORT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LENZIO DELLA PUBBLICA AMMINISTRAZIONE -&gt; SERVIZI PUBBLICI">
            <text:p>SILENZIO DELLA PUBBLICA AMMINISTRAZIONE -&gt; SERVIZI PUBBLIC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OVINCE -&gt; ALTRO">
            <text:p>PROVINC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NSEGNANTI SCUOLA MATERNA -&gt; CONCORSO(AMMISSIONE,PROCEDIMENTO)">
            <text:p>PUBBLICO IMPIEGO -&gt; INSEGNANTI SCUOLA MATERNA -&gt; CONCORSO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CONSIGLIO COMUNALE">
            <text:p>COMUNI -&gt; CONSIGLI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ACQUE (TUTELA DELLE)">
            <text:p>AMBIENTE -&gt; ACQUE (TUTELA DELL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CONTRATTO">
            <text:p>APPALTI PUBBLICI DI LAVORI -&gt; CONTRA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LEZIONI -&gt; ELEZIONI REGIONALI -&gt; OPERAZIONI ELETTORALI">
            <text:p>ELEZIONI -&gt; ELEZIONI REGIONALI -&gt; OPERAZIONI ELETTORAL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UNIVERSITÀ -&gt; PROFESSORI UNIVERSITARI">
            <text:p>UNIVERSITÀ -&gt; PROFESS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STATO ECONOMICO">
            <text:p>CARABINIERI -&gt; STATO ECONOM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MONOPOLI E DAZI -&gt; TRIBUTI E DIRITTI DOGANALI">
            <text:p>MONOPOLI E DAZI -&gt; TRIBUTI E DIRITTI DOGA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CONOMICA E POPOLARE (O RESIDENZIALE PUBBLICA) -&gt; CESSIONE IN PROPRIETÀ">
            <text:p>EDILIZIA ECONOMICA E POPOLARE (O RESIDENZIALE PUBBLICA) -&gt; CESSIONE IN PROPRIE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OLIZIA DI STATO -&gt; SOSPENSIONE CAUTELARE">
            <text:p>POLIZIA DI STATO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CONCORSO/ RECLUTAMENTO">
            <text:p>CARABINIERI -&gt; CONCORSO/ RECLUT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5">
            <text:p>15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LEZIONI -&gt; ELEZIONI COMUNALI">
            <text:p>ELEZIONI -&gt; ELEZIONI COMU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IMPOSTE REGIONALI">
            <text:p>REGIONI -&gt; IMPOSTE REG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LEZIONI -&gt; ELEZIONI REGIONALI -&gt; LISTE">
            <text:p>ELEZIONI -&gt; ELEZIONI REGIONALI -&gt; LI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LEZIONI -&gt; ELEZIONI COMUNALI">
            <text:p>ELEZIONI -&gt; ELEZIONI COMU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 -&gt; RISARCIMENTO DEL DANNO">
            <text:p>COMUNE E PROVINCIA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CONOMICA E POPOLARE (O RESIDENZIALE PUBBLICA) -&gt; RISARCIMENTO DANNI">
            <text:p>EDILIZIA ECONOMICA E POPOLARE (O RESIDENZIALE PUBBLICA)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IANO NAZIONALE DI RIPRESA E RESILIENZA (PNRR) -&gt; COMUNI">
            <text:p>PIANO NAZIONALE DI RIPRESA E RESILIENZA (PNRR) -&gt;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PENSIONI">
            <text:p>CARABINIERI -&gt; PEN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 -&gt; SERVIZI PUBBLICI (COSTIT.,ORG.NE,ATTIVITA')">
            <text:p>COMUNE E PROVINCIA -&gt; SERVIZI PUBBLICI (COSTIT.,ORG.NE,ATTIVITA'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UNIVERSITÀ -&gt; DOTTORATO DI RICERCA">
            <text:p>UNIVERSITÀ -&gt; DOTTORATO DI RICER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ATENTE DI GUIDA -&gt; ALTRO">
            <text:p>PATENTE DI GUID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URBANISTICA -&gt; RISARCIMENTO DANNI">
            <text:p>URBANIST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ESPULSIONE">
            <text:p>STRANIERI -&gt; ESPUL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DIPENDENTI NON SANITARI ASL E OSPEDALIERI -&gt; ESCLUSIONE">
            <text:p>CONCORSI -&gt; CONCORSI DIPENDENTI NON SANITARI ASL E OSPEDALIE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SERVIZI PUBBLICI LOCALI">
            <text:p>COMUNI -&gt; SERVIZI PUBBLICI LOC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">
            <text:p>STRA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LEZIONI -&gt; ELEZIONI COMUNALI">
            <text:p>ELEZIONI -&gt; ELEZIONI COMUNALI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COMUNI -&gt; CONCORSI RISERVATI">
            <text:p>CONCORSI -&gt; CONCORSI COMUNI -&gt; CONCORSI RISERV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REGOLAMENTI COMUNALI">
            <text:p>COMUNI -&gt; REGOLAMENTI COMU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TRATTAMENTO ECONOMICO E INDENNITÀ -&gt; INTERESSI E RIVALUTAZIONE">
            <text:p>PUBBLICO IMPIEGO -&gt; TRATTAMENTO ECONOMICO E INDENNITÀ -&gt; INTERESSI E RI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SANITARI -&gt; ESCLUSIONE">
            <text:p>CONCORSI -&gt; CONCORSI SANITA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UNIVERSITÀ -&gt; DOTTORATO DI RICERCA">
            <text:p>UNIVERSITÀ -&gt; DOTTORATO DI RICER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STATO DI DISSESTO">
            <text:p>COMUNI -&gt; STATO DI DISSES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IUTI DI STATO -&gt; ALTRO">
            <text:p>AIUTI DI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LENZIO DELLA PUBBLICA AMMINISTRAZIONE -&gt; AGRICOLTURA">
            <text:p>SILENZIO DELLA PUBBLICA AMMINISTRAZIONE -&gt; AGRICOLTU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STABILIZZAZIONE">
            <text:p>PUBBLICO IMPIEGO -&gt; STABIL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RELATIVI A BENI CULTURALI -&gt; AMMISSIONE ALTRO CONCORRENTE">
            <text:p>APPALTI RELATIVI A BENI CULTURALI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MINISTERI -&gt; ESCLUSIONE">
            <text:p>CONCORSI -&gt; CONCORSI MINISTE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CONSIGLIO REGIONALE">
            <text:p>REGIONI -&gt; CONSIGLIO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SANITARI -&gt; BANDO">
            <text:p>CONCORSI -&gt; CONCORSI SANITAR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URBANISTICA -&gt; RISARCIMENTO DANNI">
            <text:p>URBANIST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PROPRIAZIONE PER PUBBLICA UTILITÀ -&gt; DICHIARAZIONE DI PUBBLICA UTILITÀ">
            <text:p>ESPROPRIAZIONE PER PUBBLICA UTILITÀ -&gt; DICHIARAZIONE DI PUBBLICA UT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LENZIO DELLA PUBBLICA AMMINISTRAZIONE -&gt; AMBIENTE">
            <text:p>SILENZIO DELLA PUBBLICA AMMINISTRAZIONE -&gt; 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PROPRIAZIONE PER PUBBLICA UTILITÀ -&gt; DECRETO DI ESPROPRIO">
            <text:p>ESPROPRIAZIONE PER PUBBLICA UTILITÀ -&gt; DECRETO DI ESPROPR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RISARCIMENTO DANNI">
            <text:p>COMU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 -&gt; RISARCIMENTO DEL DANNO">
            <text:p>COMUNE E PROVINCIA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ALTRO">
            <text:p>AMBIEN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LENZIO DELLA PUBBLICA AMMINISTRAZIONE -&gt; FARMACIA">
            <text:p>SILENZIO DELLA PUBBLICA AMMINISTRAZIONE -&gt; FARMA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CONTROLLI">
            <text:p>REGIONI -&gt; CONTROL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OLIZIA PENITENZIARIA -&gt; PROCEDIMENTO DISCIPLINARE">
            <text:p>POLIZIA PENITENZIARI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PROVVEDIMENTO AUTORIZZATORIO UNICO REGIONALE">
            <text:p>AMBIENTE -&gt; PROVVEDIMENTO AUTORIZZATORIO UNICO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">
            <text:p>STRA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UNIVERSITÀ -&gt; DOTTORATO DI RICERCA">
            <text:p>UNIVERSITÀ -&gt; DOTTORATO DI RICER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DEMANIO E PATRIMONIO -&gt; BENI AMBIENTALI">
            <text:p>DEMANIO E PATRIMONIO -&gt; BENI AMBIENT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24">
            <text:p>24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CONTENZIOSO DIPENDENTI MINISTERI">
            <text:p>PUBBLICO IMPIEGO -&gt; CONTENZIOSO DIPENDENTI MINIST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 PUBBLICI -&gt; ALTRO">
            <text:p>SERVIZI PUBBLIC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SANITARI -&gt; ESCLUSIONE">
            <text:p>CONCORSI -&gt; CONCORSI SANITA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MAGISTRATI ORDINARI -&gt; MAGISTRATI ONORARI">
            <text:p>MAGISTRATI ORDINARI -&gt; MAGISTRATI ONOR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MERCIO E ARTIGIANATO -&gt; AUTORIZZAZIONE (RILASCIO)">
            <text:p>COMMERCIO E ARTIGIANATO -&gt; AUTORIZZAZIONE (RILASCI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NTICHITÀ E BELLE ARTI -&gt; VINCOLO STORICO E ARTISTICO">
            <text:p>ANTICHITÀ E BELLE ARTI -&gt; VINCOLO STORICO E ART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 PUBBLICI -&gt; TRASPORTI">
            <text:p>SERVIZI PUBBLICI -&gt; TRASPOR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STUDENTI -&gt; ALTRO">
            <text:p>ISTRUZIONE PUBBLICA -&gt; STUD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SORZI E COOPERATIVE -&gt; CONSORZI DI BONIFICA">
            <text:p>CONSORZI E COOPERATIVE -&gt; CONSORZI DI BONIF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REGIONI -&gt; GRADUATORIA">
            <text:p>CONCORSI -&gt; CONCORSI REGIONI -&gt; GRADUATO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IANO NAZIONALE DI RIPRESA E RESILIENZA (PNRR) -&gt; COMUNI">
            <text:p>PIANO NAZIONALE DI RIPRESA E RESILIENZA (PNRR) -&gt;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UNIVERSITÀ -&gt; PROFESSORI UNIVERSITARI -&gt; PROCEDIMENTO DISCIPLINARE">
            <text:p>UNIVERSITÀ -&gt; PROFESSORI UNIVERSITA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 PUBBLICI">
            <text:p>SERVIZ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INEMATOGRAFIA E TEATRO -&gt; CONTRIBUTI">
            <text:p>CINEMATOGRAFIA E TEATR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SANITÀ -&gt; ANNULLAMENTO GARA">
            <text:p>APPALTI SANITÀ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CCIA -&gt; LIMITI E DIVIETI DI CACCIA">
            <text:p>CACCIA -&gt; LIMITI E DIVIETI DI CAC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UNIVERSITÀ -&gt; SCUOLE DI SPECIALIZZAZIONE">
            <text:p>UNIVERSITÀ -&gt; SCUOLE DI SPECIAL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IANO NAZIONALE DI RIPRESA E RESILIENZA (PNRR) -&gt; APPALTI PUBBLICI DI LAVORI">
            <text:p>PIANO NAZIONALE DI RIPRESA E RESILIENZA (PNRR) -&gt; APPALTI PUBBLICI DI LAVO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">
            <text:p>AMBI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REGIONI -&gt; CONCORSI RISERVATI">
            <text:p>CONCORSI -&gt; CONCORSI REGIONI -&gt; CONCORSI RISERV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FARMACIA -&gt; SEDI FARMACEUTICHE">
            <text:p>FARMACIA -&gt; SEDI FARMACEUT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TRIBUTI">
            <text:p>COMUNI -&gt; 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COMUNI -&gt; GRADUATORIA">
            <text:p>CONCORSI -&gt; CONCORSI COMU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MPIEGATI DELLE REGIONI -&gt; CONCORSO (AMMISSIONE,PROCEDIMENTO)">
            <text:p>PUBBLICO IMPIEGO -&gt; IMPIEGATI DELLE REGION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EVIDENZA E ASSISTENZA -&gt; RISARCIMENTO DANNI">
            <text:p>PREVIDENZA E ASSISTENZ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DIPENDENTI NON SANITARI ASL E OSPEDALIERI -&gt; CONCORSI RISERVATI">
            <text:p>CONCORSI -&gt; CONCORSI DIPENDENTI NON SANITARI ASL E OSPEDALIERI -&gt; CONCORSI RISERV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21">
            <text:p>2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AUTORIZZAZIONE INTEGRATA AMBIENTALE (A.I.A.)">
            <text:p>AMBIENTE -&gt; AUTORIZZAZIONE INTEGRATA AMBIENTALE (A.I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4">
            <text:p>14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ORDINAMENTO GIUDIZIARIO -&gt; ALTRO">
            <text:p>ORDINAMENTO GIUDIZIARI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REVOCA">
            <text:p>APPALTI PUBBLICI DI LAVORI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MPIEGATI DEL SERVIZIO SANITARIO NAZIONALE -&gt; INQUADRAMENTO (IN RUOLO E NELLE QUALIFICHE)">
            <text:p>PUBBLICO IMPIEGO -&gt; IMPIEGATI DEL SERVIZIO SANITARIO NAZIONALE -&gt; INQUADRAMENTO (IN RUOLO E NELLE QUALIFICH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ATENTE DI GUIDA -&gt; RITIRO">
            <text:p>PATENTE DI GUIDA -&gt; RITI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 PUBBLICI -&gt; TRASPORTI -&gt; PREZZI E TARIFFE">
            <text:p>SERVIZI PUBBLICI -&gt; TRASPORTI -&gt; PREZZI E TARIFF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REVOCA">
            <text:p>APPALTI PUBBLICI DI LAVORI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 PUBBLICI">
            <text:p>SERVIZ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SANITARI">
            <text:p>CONCORSI -&gt; CONCORSI SAN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PENSIONI">
            <text:p>CARABINIERI -&gt; PEN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O SANITARIO NAZIONALE -&gt; SANITARI CONVENZIONATI">
            <text:p>SERVIZIO SANITARIO NAZIONALE -&gt; SANITARI CONVENZION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MPIEGATI CIVILI DELLO STATO -&gt; PROCEDIMENTO DISCIPLINARE">
            <text:p>PUBBLICO IMPIEGO -&gt; IMPIEGATI CIVILI DELLO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 PUBBLICI -&gt; TRASPORTI -&gt; TRASPORTO TERRESTRE">
            <text:p>SERVIZI PUBBLICI -&gt; TRASPORTI -&gt; TRASPORTO TERRES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">
            <text:p>STRA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BONIFICA">
            <text:p>AMBIENTE -&gt; BONIF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O SANITARIO NAZIONALE -&gt; STRUTTURE SANITARIE PRIVATE (AUTORIZZ.,ETC.)">
            <text:p>SERVIZIO SANITARIO NAZIONALE -&gt; STRUTTURE SANITARIE PRIVATE (AUTORIZZ.,ETC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2">
            <text:p>12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STUDENTI -&gt; ALTRO">
            <text:p>ISTRUZIONE PUBBLICA -&gt; STUD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LENZIO DELLA PUBBLICA AMMINISTRAZIONE -&gt; RISARCIMENTO DANNI">
            <text:p>SILENZIO DELLA PUBBLICA AMMINISTRAZION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CCIA -&gt; PIANI FAUNISTICI VENATORI">
            <text:p>CACCIA -&gt; PIANI FAUNISTICI VENAT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8">
            <text:p>18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O SANITARIO NAZIONALE -&gt; STRUTTURE SANITARIE PRIVATE CONVENZIONATE O ACCREDITATE">
            <text:p>SERVIZIO SANITARIO NAZIONALE -&gt; STRUTTURE SANITARIE PRIVATE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ORDINANZE CONTINGIBILI E URGENTI -&gt; RISARCIMENTO DANNI">
            <text:p>ORDINANZE CONTINGIBILI E URGENT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NDUSTRIA -&gt; IMPRENDITORIA GIOVANILE">
            <text:p>INDUSTRIA -&gt; IMPRENDITORIA GIOVAN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 PUBBLICI -&gt; ALTRO">
            <text:p>SERVIZ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ORDINAMENTO GIUDIZIARIO -&gt; ALTRO">
            <text:p>ORDINAMENTO GIUDIZIARIO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CCIA -&gt; PIANI FAUNISTICI VENATORI">
            <text:p>CACCIA -&gt; PIANI FAUNISTICI VENAT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OFESSIONI E MESTIERI -&gt; ALTRO">
            <text:p>PROFESSIONI E MEST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REGOLAMENTI COMUNALI">
            <text:p>COMUNI -&gt; REGOLAMENTI COMU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AVANZAMENTI E PROMOZIONI">
            <text:p>CARABINIERI -&gt; AVANZAMENTI E PROMO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OFESSIONI E MESTIERI -&gt; ESERCENTI PROFESSIONI SANITARIE -&gt; ALTRO">
            <text:p>PROFESSIONI E MESTIERI -&gt; ESERCENTI PROFESSIONI SANITARI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ACQUE (TUTELA DELLE)">
            <text:p>AMBIENTE -&gt; ACQUE (TUTELA DELL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BANDO">
            <text:p>APPALTI PUBBLICI DI LAVOR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TRIBUTI">
            <text:p>COMUNI -&gt; 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ORDINAMENTO GIUDIZIARIO -&gt; ALTRO">
            <text:p>ORDINAMENTO GIUDIZIARI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CONTENZIOSO DIPENDENTI MINISTERI">
            <text:p>PUBBLICO IMPIEGO -&gt; CONTENZIOSO DIPENDENTI MINISTER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ALUNNI PORTATORI DI HANDICAP">
            <text:p>ISTRUZIONE PUBBLICA -&gt; ALUNNI PORTATORI DI HANDICAP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">
            <text:p>AMBI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SCUOLA DOCENTI -&gt; AMMISSIONE">
            <text:p>CONCORSI -&gt; CONCORSI SCUOLA DOC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PENSIONI">
            <text:p>CARABINIERI -&gt; PEN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TRASFERIMENTO">
            <text:p>PUBBLICO IMPIEG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2">
            <text:p>12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NTI PUBBLICI IN GENERALE -&gt; RISARCIMENTO DEL DANNO">
            <text:p>ENTI PUBBLICI IN GENERALE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SORZI E COOPERATIVE -&gt; RISARCIMENTO DANNI">
            <text:p>CONSORZI E COOPERATIV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LENZIO DELLA PUBBLICA AMMINISTRAZIONE -&gt; REGIONI">
            <text:p>SILENZIO DELLA PUBBLICA AMMINISTRAZIONE -&gt; REG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VVOCATURA DELLO STATO -&gt; ALTRO">
            <text:p>AVVOCATURA DELLO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FORNITURE -&gt; AMMISSIONE ALTRO CONCORRENTE">
            <text:p>APPALTI PUBBLICI DI FORNITURE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MPIEGATI DI ALTRI ENTI PUBBLICI -&gt; SOSPENSIONE CAUTELARE">
            <text:p>PUBBLICO IMPIEGO -&gt; IMPIEGATI DI ALTRI ENTI PUBBLICI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TRIBUTI">
            <text:p>COMUNI -&gt; 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VINCOLO PAESAGGISTICO">
            <text:p>AMBIENTE -&gt; VINCOLO PAESAGGISTIC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RISOLUZIONE">
            <text:p>APPALTI PUBBLICI DI SERVIZI -&gt; RISOLU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">
            <text:p>AMBIEN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MPIEGATI CIVILI DELLO STATO -&gt; INQUADRAMENTO (IN RUOLO E NELLE QUALIFICHE)">
            <text:p>PUBBLICO IMPIEGO -&gt; IMPIEGATI CIVILI DELLO STATO -&gt; INQUADRAMENTO (IN RUOLO E NELLE QUALIFICH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AZIENDE SPECIALI">
            <text:p>COMUNI -&gt; AZIENDE SPEC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LAMITÀ NATURALI -&gt; CONTRIBUTI">
            <text:p>CALAMITÀ NATURALI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3">
            <text:p>13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CITTADINI EXTRACOMUNITARI">
            <text:p>STRANIERI -&gt; CITTADINI EXTRACOMUN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DEMANIO E PATRIMONIO -&gt; PATRIMONIO INDISPONIBILE">
            <text:p>DEMANIO E PATRIMONIO -&gt; PATRIMONIO INDISPONI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CONTENZIOSO DIPENDENTI MINISTERI">
            <text:p>PUBBLICO IMPIEGO -&gt; CONTENZIOSO DIPENDENTI MINIST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3">
            <text:p>13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CONSIGLIO COMUNALE">
            <text:p>COMUNI -&gt; CONSIGLI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4">
            <text:p>14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ROFESSIONI E MESTIERI -&gt; INGEGNERI -&gt; ALTRO">
            <text:p>PROFESSIONI E MESTIERI -&gt; INGEGN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IMPIEGATI DELLE REGIONI -&gt; CONCORSO (AMMISSIONE,PROCEDIMENTO)">
            <text:p>PUBBLICO IMPIEGO -&gt; IMPIEGATI DELLE REGION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SORZI E COOPERATIVE -&gt; ALTRO">
            <text:p>CONSORZI E COOPE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APPALTI PUBBLICI DI SERVIZI -&gt; REVOCA">
            <text:p>APPALTI PUBBLICI DI SERVIZI -&gt; REVO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I -&gt; CONSIGLIERE COMUNALE">
            <text:p>COMUNI -&gt; CONSIGLIERE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ILENZIO DELLA PUBBLICA AMMINISTRAZIONE -&gt; BENI CULTURALI">
            <text:p>SILENZIO DELLA PUBBLICA AMMINISTRAZIONE -&gt; BENI CULTU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CAMPOBASSO">
            <text:p>TAR MOLISE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2">
            <text:p>2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