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DEPOSITO">
            <text:p>ANNO_DEPOSITO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LASSIFICAZIONE_RICORSO">
            <text:p>CLASSIFICAZIONE_RICORSO</text:p>
          </table:table-cell>
          <table:table-cell table:style-name="pd1" office:value-type="string" office:string-value="NUMERO_RICORSI_PERVENUTI">
            <text:p>NUMERO_RICORSI_PERVENUTI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ORDINANZE CONTINGIBILI E URGENTI -&gt; RISARCIMENTO DEL DANNO">
            <text:p>ORDINANZE CONTINGIBILI E URGENTI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TRIBUTI">
            <text:p>COMUNI -&gt; 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QUINAMENTO -&gt; IDRICO">
            <text:p>INQUINAMENTO -&gt; IDR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 E ARTIGIANATO -&gt; COMMERCIO AMBULANTE">
            <text:p>COMMERCIO E ARTIGIANATO -&gt; COMMERCIO AMBUL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 -&gt; BENI DEMANIALI E PATRIMONIALI -&gt; ALIENAZIONE">
            <text:p>COMUNE E PROVINCIA -&gt; BENI DEMANIALI E PATRIMONIALI -&gt; ALIE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GIUNTA COMUNALE">
            <text:p>COMUNI -&gt; GIUNTA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ATENTE DI GUIDA -&gt; SOSPENSIONE">
            <text:p>PATENTE DI GUIDA -&gt; SOSPEN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PENSIONI">
            <text:p>CARABINIERI -&gt; PEN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À -&gt; INDENNITÀ DI ESPROPRIAZIONE">
            <text:p>ESPROPRIAZIONE PER PUBBLICA UTILITÀ -&gt; INDENNITÀ DI ESPROPRI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PENITENZIARIA -&gt; TRATTAMENTO DI FINE RAPPORTO, BUONUSCITA">
            <text:p>POLIZIA PENITENZIARI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DI STATO -&gt; INQUADRAMENTO">
            <text:p>POLIZIA DI STATO -&gt; INQUADR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FARMACIA">
            <text:p>SILENZIO DELLA PUBBLICA AMMINISTRAZIONE -&gt; FARMA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MILITARI">
            <text:p>SILENZIO DELLA PUBBLICA AMMINISTRAZIONE -&gt; MIL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À -&gt; RISARCIMENTO DANNI">
            <text:p>ESPROPRIAZIONE PER PUBBLICA UTILITÀ -&gt; RISARCIMENTO DAN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IMPIEGATI COMUNALI">
            <text:p>COMUNI -&gt; IMPIEGATI COMU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ALTRO">
            <text:p>AMBIENT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DECADENZA DAL SERVIZIO">
            <text:p>PUBBLICO IMPIEGO -&gt; DECADENZA DAL SERV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LEZIONI -&gt; ELEZIONI REGIONALI -&gt; LISTE">
            <text:p>ELEZIONI -&gt; ELEZIONI REGIONALI -&gt; LI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ANITARI -&gt; ESCLUSIONE">
            <text:p>CONCORSI -&gt; CONCORSI SANITARI -&gt; ESCLUSIONE</text:p>
          </table:table-cell>
          <table:table-cell office:value-type="float" office:value="19">
            <text:p>19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PROFESSORI UNIVERSITARI -&gt; PROFESSORI ASSOCIATI">
            <text:p>UNIVERSITÀ -&gt; PROFESSORI UNIVERSITARI -&gt; PROFESSORI ASSOCI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8">
            <text:p>18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NTI PUBBLICI -&gt; ATTIVITÀ">
            <text:p>ENTI PUBBLICI -&gt;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UNIVERSITARI">
            <text:p>CONCORSI -&gt; CONCORS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AREE NATURALI PROTETTE (TUTELA DELLA: PARCHI NAZIONALI, REGIONALI, INTERREGIONALI)">
            <text:p>AMBIENTE -&gt; AREE NATURALI PROTETTE (TUTELA DELLA: PARCHI NAZIONALI, REGIONALI, INTERREGIONALI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DIPENDENTI NON SANITARI ASL E OSPEDALIERI -&gt; ESCLUSIONE">
            <text:p>CONCORSI -&gt; CONCORSI DIPENDENTI NON SANITARI ASL E OSPEDALIE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NIMALI -&gt; ABBATTIMENTO">
            <text:p>ANIMALI -&gt; ABBAT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UNIVERSITARI -&gt; GRADUATORIA">
            <text:p>CONCORSI -&gt; CONCORSI UNIVERS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CCIA -&gt; AMBITI TERRITORIALI DI CACCIA">
            <text:p>CACCIA -&gt; AMBITI TERRITORIALI DI CAC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FARMACIA -&gt; ALTRO">
            <text:p>FARMAC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 E ARTIGIANATO -&gt; RISARCIMENTO DANNI">
            <text:p>COMMERCIO E ARTIGIANATO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COMUNI -&gt; CONCORSI INTERNI">
            <text:p>CONCORSI -&gt; CONCORSI COMUNI -&gt; CONCORSI INTER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4">
            <text:p>14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FARMACIA">
            <text:p>FARMA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ALTRO">
            <text:p>EDILIZIA -&gt; ABUS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VINCE -&gt; TRIBUTI">
            <text:p>PROVINCE -&gt; 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COMUNI -&gt; CONCORSI INTERNI">
            <text:p>CONCORSI -&gt; CONCORSI COMUNI -&gt; CONCORSI INTER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LAMITÀ NATURALI -&gt; RISARCIMENTO DANNI">
            <text:p>CALAMITÀ NATURAL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FUNZIONARIO ONORARIO -&gt; ALTRO">
            <text:p>FUNZIONARIO ONORARI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ALUNNI PORTATORI DI HANDICAP">
            <text:p>ISTRUZIONE PUBBLICA -&gt; ALUNNI PORTATORI DI HANDICAP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E PATRIMONIO -&gt; CANONI DEMANIALI">
            <text:p>DEMANIO E PATRIMONIO -&gt; CANONI DEMAN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NTICHITÀ E BELLE ARTI -&gt; TUTELA DELLE COSE D'INTERESSE ARTISTICO">
            <text:p>ANTICHITÀ E BELLE ARTI -&gt; TUTELA DELLE COSE D'INTERESSE ART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ORGANIZZAZIONE DEGLI UFFICI">
            <text:p>COMUNI -&gt; ORGANIZZAZIONE DEGLI UFF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 -&gt; ABILITAZIONI ALL'ESERCIZIO">
            <text:p>PROFESSIONI E MESTIERI -&gt; ABILITAZIONI ALL'ESERC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2">
            <text:p>12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PRESIDENTE DELLA GIUNTA REGIONALE">
            <text:p>REGIONI -&gt; PRESIDENTE DELLA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MISTI -&gt; AMMISSIONE ALTRO CONCORRENTE">
            <text:p>APPALTI MIST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 -&gt; ALTRO">
            <text:p>PROFESSIONI E MEST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ALUNNI PORTATORI DI HANDICAP">
            <text:p>ISTRUZIONE PUBBLICA -&gt; ALUNNI PORTATORI DI HANDICAP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 -&gt; RISARCIMENTO DEL DANNO">
            <text:p>SERVIZIO SANITARIO NAZIONAL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À -&gt; INDENNITÀ DI ESPROPRIAZIONE">
            <text:p>ESPROPRIAZIONE PER PUBBLICA UTILITÀ -&gt; INDENNITÀ DI ESPROPRI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 -&gt; ALTRO">
            <text:p>PROFESSIONI E MEST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 -&gt; ORDINI E COLLEGI PROFESSIONALI">
            <text:p>PROFESSIONI E MESTIERI -&gt; ORDINI E COLLEGI PROFESS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ALTRO">
            <text:p>UNIVERS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">
            <text:p>SERVIZI PUBBLIC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SORZI E COOPERATIVE -&gt; CONSORZI TRA ENTI PUBBLICI">
            <text:p>CONSORZI E COOPERATIVE -&gt; CONSORZI TRA ENT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URBANISTICA">
            <text:p>SILENZIO DELLA PUBBLICA AMMINISTRAZIONE -&gt;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 -&gt; IN HOUSE PROVIDING">
            <text:p>SERVIZI PUBBLICI -&gt; IN HOUSE PROVIDING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COMUNI">
            <text:p>CONCORSI -&gt; CONCORSI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COMMISSIONE DI GARA">
            <text:p>APPALTI PUBBLICI DI SERVIZI -&gt; COMMISSIONE DI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IRCOLAZIONE STRADALE -&gt; ALTRO">
            <text:p>CIRCOLAZIONE STRADAL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IMPIEGATI DELLE REGIONI -&gt; COSTITUZIONE DEL RAPPORTO (NOMINA,PROVA,INCARICO)">
            <text:p>PUBBLICO IMPIEGO -&gt; IMPIEGATI DELLE REGIONI -&gt; COSTITUZIONE DEL RAPPORTO (NOMINA,PROVA,INCARIC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LEZIONI -&gt; ALTRO">
            <text:p>ELEZ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UNIVERSITARI -&gt; ALTRO">
            <text:p>CONCORSI -&gt; CONCORSI UNIVERS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CCIA -&gt; AMBITI TERRITORIALI DI CACCIA">
            <text:p>CACCIA -&gt; AMBITI TERRITORIALI DI CAC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CONSIGLIO REGIONALE">
            <text:p>REGIONI -&gt; CONSIGLIO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 -&gt; RISARCIMENTO DEL DANNO">
            <text:p>PROFESSIONI E MESTIERI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MISTI -&gt; AGGIUDICAZIONE">
            <text:p>APPALTI MIST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À -&gt; ACQUISIZIONE SANANTE">
            <text:p>ESPROPRIAZIONE PER PUBBLICA UTILITÀ -&gt; ACQUISIZIONE SAN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NIMALI -&gt; ALTRO">
            <text:p>ANIM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SORZI E COOPERATIVE -&gt; ALTRO">
            <text:p>CONSORZI E COOPE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REVOCA">
            <text:p>APPALTI PUBBLICI DI LAVORI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PROFESSIONI E MESTIERI">
            <text:p>SILENZIO DELLA PUBBLICA AMMINISTRAZIONE -&gt; 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POLIZIA URBANA">
            <text:p>COMUNI -&gt; POLIZIA URBAN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PETTACOLO -&gt; AUTORIZZAZIONI">
            <text:p>SPETTACOLO -&gt; AUTORIZZ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-&gt; ALTRO">
            <text:p>AGRICOLTUR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À -&gt; ACQUISIZIONE SANANTE">
            <text:p>ESPROPRIAZIONE PER PUBBLICA UTILITÀ -&gt; ACQUISIZIONE SAN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 -&gt; COMPETENZE PROFESSIONALI">
            <text:p>PROFESSIONI E MESTIERI -&gt; COMPETENZE PROFESS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IFIUTI -&gt; ALTRO">
            <text:p>RIFIU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UNIVERSITARI -&gt; GRADUATORIA">
            <text:p>CONCORSI -&gt; CONCORSI UNIVERS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SCUOLE DI SPECIALIZZAZIONE">
            <text:p>UNIVERSITÀ -&gt; SCUOLE DI SPECIAL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RISARCIMENTO DANNI">
            <text:p>APPALTI PUBBLICI DI LAVO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NIMALI -&gt; RISARCIMENTO DANNI">
            <text:p>ANIMAL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DIPENDENTI NON SANITARI ASL E OSPEDALIERI">
            <text:p>CONCORSI -&gt; CONCORSI DIPENDENTI NON SANITARI ASL E OSPEDALIE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MISTI -&gt; ESCLUSIONE">
            <text:p>APPALTI MIST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À -&gt; INDENNITÀ DI ESPROPRIAZIONE">
            <text:p>ESPROPRIAZIONE PER PUBBLICA UTILITÀ -&gt; INDENNITÀ DI ESPROPRI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MONOPOLI E DAZI -&gt; RIVENDITA GENERI DI MONOPOLIO">
            <text:p>MONOPOLI E DAZI -&gt; RIVENDITA GENERI DI MONOPOL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RISARCIMENTO DANNI">
            <text:p>ACCESSO AI DOCUMENT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ANITARI -&gt; ESCLUSIONE">
            <text:p>CONCORSI -&gt; CONCORSI SANITAR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SORZI E COOPERATIVE -&gt; CONSORZI DI BONIFICA">
            <text:p>CONSORZI E COOPERATIVE -&gt; CONSORZI DI BONIF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 -&gt; ESERCENTI PROFESSIONI SANITARIE">
            <text:p>PROFESSIONI E MESTIERI -&gt; ESERCENTI PROFESSIONI SANITARI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GNALAZIONE CERTIFICATA DI INIZIO ATTIVITÀ (TRANNE IN EDILIZIA) -&gt; ALTRO">
            <text:p>SEGNALAZIONE CERTIFICATA DI INIZIO ATTIVITÀ (TRANNE IN EDILIZI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À -&gt; INDENNITÀ DI ESPROPRIAZIONE">
            <text:p>ESPROPRIAZIONE PER PUBBLICA UTILITÀ -&gt; INDENNITÀ DI ESPROPRI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TURISMO -&gt; CONTRIBUTI">
            <text:p>TURISM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IANO NAZIONALE DI RIPRESA E RESILIENZA (PNRR) -&gt; EDILIZIA">
            <text:p>PIANO NAZIONALE DI RIPRESA E RESILIENZA (PNRR)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BENI CULTURALI -&gt; ALTRO">
            <text:p>BENI CULTUR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REGIONI">
            <text:p>SILENZIO DELLA PUBBLICA AMMINISTRAZIONE -&gt; REG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REVOCA">
            <text:p>APPALTI SANITÀ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IANO NAZIONALE DI RIPRESA E RESILIENZA (PNRR) -&gt; EDILIZIA">
            <text:p>PIANO NAZIONALE DI RIPRESA E RESILIENZA (PNRR)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DIPENDENTI NON SANITARI ASL E OSPEDALIERI">
            <text:p>CONCORSI -&gt; CONCORSI DIPENDENTI NON SANITARI ASL E OSPEDAL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BILANCIO">
            <text:p>COMUNI -&gt; BILAN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 -&gt; ABUSI">
            <text:p>EDILIZIA ED URBANISTIC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TRIBUTI">
            <text:p>COMUNI -&gt; 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NIMALI -&gt; SANZIONI">
            <text:p>ANIMALI -&gt;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NTICHITÀ E BELLE ARTI -&gt; VINCOLO STORICO E ARTISTICO">
            <text:p>ANTICHITÀ E BELLE ARTI -&gt; VINCOLO STORICO E ART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VISIONE PREZZI -&gt; RISARCIMENTO DANNI">
            <text:p>REVISIONE PREZZ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ORDINAMENTO GIUDIZIARIO -&gt; ALTRO">
            <text:p>ORDINAMENTO GIUDIZIARI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CUOLA PERSONALE ATA -&gt; GRADUATORIA">
            <text:p>CONCORSI -&gt; CONCORSI SCUOLA PERSONALE ATA -&gt; GRADU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ESCA -&gt; ALTRO">
            <text:p>PES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ALUNNI PORTATORI DI HANDICAP">
            <text:p>ISTRUZIONE PUBBLICA -&gt; ALUNNI PORTATORI DI HANDICAP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CONSIGLIERE COMUNALE">
            <text:p>COMUNI -&gt; CONSIGLIERE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CCIA -&gt; REGOLAMENTI">
            <text:p>CACCIA -&gt; REGOL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TRATTAMENTO ECONOMICO E INDENNITÀ -&gt; STIPENDIO">
            <text:p>PUBBLICO IMPIEGO -&gt; TRATTAMENTO ECONOMICO E INDENNITÀ -&gt; STIPEND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5">
            <text:p>15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CONSORZI DI COMUNI">
            <text:p>COMUNI -&gt; CONSORZI DI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">
            <text:p>ACCESSO AI DOCUM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PROFESSORI UNIVERSITARI -&gt; PROFESSORI ASSOCIATI">
            <text:p>UNIVERSITÀ -&gt; PROFESSORI UNIVERSITARI -&gt; PROFESSORI ASSOCI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ESPULSIONE">
            <text:p>STRANIERI -&gt; ESPUL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CCIA -&gt; ABILITAZIONE ESERCIZIO ATTIVITÀ VENATORIA">
            <text:p>CACCIA -&gt; ABILITAZIONE ESERCIZIO ATTIVITÀ VE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PERMESSI E TRASFERIMENTI LEGGE N. 104/1992">
            <text:p>PUBBLICO IMPIEGO -&gt; PERMESSI E TRASFERIMENTI LEGGE N. 104/1992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INSEGNANTI SCUOLA MATERNA -&gt; CONCORSO(AMMISSIONE,PROCEDIMENTO)">
            <text:p>PUBBLICO IMPIEGO -&gt; INSEGNANTI SCUOLA MATERNA -&gt; CONCORSO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À -&gt; RISARCIMENTO DANNI">
            <text:p>ESPROPRIAZIONE PER PUBBLICA UTILITÀ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NIMALI -&gt; SANZIONI">
            <text:p>ANIMALI -&gt;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 E ARTIGIANATO -&gt; MERCATO COMUNALE">
            <text:p>COMMERCIO E ARTIGIANATO -&gt; MERCAT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CUOLA -&gt; BANDO">
            <text:p>APPALTI SCUOLA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AZIENDA SANITARIA LOCALE">
            <text:p>SILENZIO DELLA PUBBLICA AMMINISTRAZIONE -&gt; AZIENDA SANITARIA LOC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ENSIONI -&gt; ALTRO">
            <text:p>PENS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DECADENZA DAL SERVIZIO">
            <text:p>PUBBLICO IMPIEGO -&gt; DECADENZA DAL SERV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INSEGNANTI SCUOLA MEDIA INFERIORE">
            <text:p>PUBBLICO IMPIEGO -&gt; INSEGNANTI SCUOLA MEDIA INFERI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 -&gt; STRUTTURE SANITARIE PRIVATE (AUTORIZZ.,ETC.)">
            <text:p>SERVIZIO SANITARIO NAZIONALE -&gt; STRUTTURE SANITARIE PRIVATE (AUTORIZZ.,ETC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EQUO INDENNIZZO">
            <text:p>PUBBLICO IMPIEGO -&gt;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IANO NAZIONALE DI RIPRESA E RESILIENZA (PNRR) -&gt; URBANISTICA">
            <text:p>PIANO NAZIONALE DI RIPRESA E RESILIENZA (PNRR) -&gt; URBANISTIC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FERROVIE, TRANVIE, FILOVIE -&gt; ALTRO">
            <text:p>FERROVIE, TRANVIE, FILOVI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INDEBITO PAGAMENTO E RECUPERO">
            <text:p>PUBBLICO IMPIEGO -&gt; INDEBITO PAGAMENTO E RECUPE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STATO GIURIDICO">
            <text:p>PUBBLICO IMPIEGO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DUSTRIA">
            <text:p>INDUST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IANO NAZIONALE DI RIPRESA E RESILIENZA (PNRR) -&gt; REGIONI">
            <text:p>PIANO NAZIONALE DI RIPRESA E RESILIENZA (PNRR) -&gt; REG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TRIBUTI">
            <text:p>COMUNI -&gt; 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VVOCATI LIBERO FORO -&gt; ESAMI DI ABILITAZIONE ALLA PROFESSIONE FORENSE">
            <text:p>AVVOCATI LIBERO FORO -&gt; ESAMI DI ABILITAZIONE ALLA PROFESSIONE FORENS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GIOCHI, LOTTERIE E SCOMMESSE -&gt; ALTRO">
            <text:p>GIOCHI, LOTTERIE E SCOMMESS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RISARCIMENTO DEL DANNO">
            <text:p>AMBIENT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4">
            <text:p>14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IMPOSTE REGIONALI">
            <text:p>REGIONI -&gt; IMPOSTE REG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CUOLA DOCENTI">
            <text:p>CONCORSI -&gt; CONCORSI SCUOLA DOC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CCIA -&gt; AMBITI TERRITORIALI DI CACCIA">
            <text:p>CACCIA -&gt; AMBITI TERRITORIALI DI CAC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 -&gt; ABUSI">
            <text:p>EDILIZIA ED URBANISTIC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DIPENDENTI NON SANITARI ASL E OSPEDALIERI -&gt; GRADUATORIA">
            <text:p>CONCORSI -&gt; CONCORSI DIPENDENTI NON SANITARI ASL E OSPEDALIERI -&gt; GRADU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COMUNI -&gt; ALTRO">
            <text:p>CONCORSI -&gt; CONCORSI 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BANDO">
            <text:p>APPALTI PUBBLICI DI LAVOR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 -&gt; EDILIZIA RESIDENZIALE PUBBLICA">
            <text:p>EDILIZIA ED URBANISTICA -&gt; EDILIZIA RESIDENZIALE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 -&gt; STRUTTURE SANITARIE PRIVATE (AUTORIZZ.,ETC.)">
            <text:p>SERVIZIO SANITARIO NAZIONALE -&gt; STRUTTURE SANITARIE PRIVATE (AUTORIZZ.,ETC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SEGNANTI -&gt; ABILITAZIONE">
            <text:p>INSEGNANTI -&gt; ABILI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ALTRO">
            <text:p>UNIVERS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PUBBLICO IMPIEGO">
            <text:p>SILENZIO DELLA PUBBLICA AMMINISTRAZIONE -&gt; 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ITUTI DI VIGILANZA -&gt; AUTORIZZAZIONI - RILASCIO">
            <text:p>ISTITUTI DI VIGILANZA -&gt; AUTORIZZAZIONI -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TRATTAMENTO ECONOMICO E INDENNITÀ -&gt; INDENNITÀ VARIE">
            <text:p>PUBBLICO IMPIEGO -&gt; TRATTAMENTO ECONOMICO E INDENNITÀ -&gt; INDENNITÀ VARI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UNIVERSITARI -&gt; ESCLUSIONE">
            <text:p>CONCORSI -&gt; CONCORSI UNIVERSITAR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SORZI E COOPERATIVE -&gt; CONSORZI DI BONIFICA">
            <text:p>CONSORZI E COOPERATIVE -&gt; CONSORZI DI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IFIUTI -&gt; ALTRO">
            <text:p>RIFIUT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VVOCATI LIBERO FORO -&gt; ESAMI DI ABILITAZIONE ALLA PROFESSIONE FORENSE">
            <text:p>AVVOCATI LIBERO FORO -&gt; ESAMI DI ABILITAZIONE ALLA PROFESSIONE FORENS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MAGISTRATI ORDINARI -&gt; TRATTAMENTO ECONOMICO E INDENNITÀ">
            <text:p>MAGISTRATI ORDIN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FARMACIA -&gt; RISARCIMENTO DANNI">
            <text:p>FARMAC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CCIA -&gt; AMBITI TERRITORIALI DI CACCIA">
            <text:p>CACCIA -&gt; AMBITI TERRITORIALI DI CAC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À -&gt; INDENNITÀ DI ESPROPRIAZIONE">
            <text:p>ESPROPRIAZIONE PER PUBBLICA UTILITÀ -&gt; INDENNITÀ DI ESPROPRI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À -&gt; RISARCIMENTO DANNI">
            <text:p>ESPROPRIAZIONE PER PUBBLICA UTILITÀ -&gt; RISARCIMENTO DAN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URBANISTICA">
            <text:p>SILENZIO DELLA PUBBLICA AMMINISTRAZIONE -&gt;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ESPULSIONE">
            <text:p>STRANIERI -&gt; ESPUL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URBANISTICA">
            <text:p>SILENZIO DELLA PUBBLICA AMMINISTRAZIONE -&gt;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0">
            <text:p>20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SORZI E COOPERATIVE -&gt; CONSORZI DI BONIFICA">
            <text:p>CONSORZI E COOPERATIVE -&gt; CONSORZI DI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CCIA -&gt; AMBITI TERRITORIALI DI CACCIA">
            <text:p>CACCIA -&gt; AMBITI TERRITORIALI DI CAC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VITTIME DEL DOVERE">
            <text:p>VITTIME DEL DOVE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2">
            <text:p>12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SEGNANTI -&gt; RISARCIMENTO DANNI">
            <text:p>INSEGNANT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SCUOLE DI SPECIALIZZAZIONE">
            <text:p>UNIVERSITÀ -&gt; SCUOLE DI SPECIAL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PARCHI E RISERVE NATURALI">
            <text:p>AMBIENTE -&gt; PARCHI E RISERVE NATU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BONIFICA">
            <text:p>AMBIENTE -&gt; BONIF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E PATRIMONIO -&gt; PRELAZIONE">
            <text:p>DEMANIO E PATRIMONIO -&gt; PREL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ESCA -&gt; ALTRO">
            <text:p>PES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MINISTERI -&gt; ESCLUSIONE">
            <text:p>CONCORSI -&gt; CONCORSI MINISTE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 E ARTIGIANATO -&gt; AUTORIZZAZIONE (DECADENZA O REVOCA)">
            <text:p>COMMERCIO E ARTIGIANATO -&gt; AUTORIZZAZIONE (DECADENZA O REVOCA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BORSE DI STUDIO">
            <text:p>UNIVERSITÀ -&gt; BORSE DI STUD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 -&gt; SERVIZI PUBBLICI (COSTIT.,ORG.NE,ATTIVITA')">
            <text:p>COMUNE E PROVINCIA -&gt; SERVIZI PUBBLICI (COSTIT.,ORG.NE,ATTIVITA'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MISTI -&gt; AGGIUDICAZIONE">
            <text:p>APPALTI MIST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IANO NAZIONALE DI RIPRESA E RESILIENZA (PNRR) -&gt; ENERGIA ELETTRICA">
            <text:p>PIANO NAZIONALE DI RIPRESA E RESILIENZA (PNRR) -&gt; ENERGIA ELETTR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À -&gt; INDENNITÀ DI ESPROPRIAZIONE">
            <text:p>ESPROPRIAZIONE PER PUBBLICA UTILITÀ -&gt; INDENNITÀ DI ESPROPRI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CONSIGLIO REGIONALE">
            <text:p>REGIONI -&gt; CONSIGLIO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UNIVERSITARI -&gt; GRADUATORIA">
            <text:p>CONCORSI -&gt; CONCORSI UNIVERS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CONSERVATORIO DI MUSICA">
            <text:p>ISTRUZIONE PUBBLICA -&gt; CONSERVATORIO DI MUS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FARMACIA">
            <text:p>SILENZIO DELLA PUBBLICA AMMINISTRAZIONE -&gt; FARMA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ALUNNI PORTATORI DI HANDICAP">
            <text:p>ISTRUZIONE PUBBLICA -&gt; ALUNNI PORTATORI DI HANDICAP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UNIVERSITARI -&gt; AMMISSIONE">
            <text:p>CONCORSI -&gt; CONCORSI UNIVERSITAR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 -&gt; BENI DEMANIALI E PATRIMONIALI -&gt; TUTELA">
            <text:p>COMUNE E PROVINCIA -&gt; BENI DEMANIALI E PATRIMONIALI -&gt; TUTEL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CCIA -&gt; REGOLAMENTI">
            <text:p>CACCIA -&gt; REGOLAMENT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PROFESSORI UNIVERSITARI -&gt; TRATTAMENTO ECONOMICO ED INDENNITÀ">
            <text:p>UNIVERSITÀ -&gt; PROFESSORI UNIVERSITARI -&gt; TRATTAMENTO ECONOMICO ED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MISTI -&gt; CONTRATTO">
            <text:p>APPALTI MISTI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FARMACIA -&gt; RISARCIMENTO DANNI">
            <text:p>FARMAC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RISARCIMENTO DANNO">
            <text:p>ISTRUZIONE PUBBLICA -&gt; RISARCIMENTO DAN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ANITARI -&gt; ESCLUSIONE">
            <text:p>CONCORSI -&gt; CONCORSI SANITARI -&gt; ESCLUSION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 -&gt; COMPETENZE PROFESSIONALI">
            <text:p>PROFESSIONI E MESTIERI -&gt; COMPETENZE PROFESS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SI CIVICI -&gt; ALTRO">
            <text:p>USI CIV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ENSIONI -&gt; ALTRO">
            <text:p>PENS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E PATRIMONIO -&gt; VINCOLI">
            <text:p>DEMANIO E PATRIMONIO -&gt; VINCO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TRIBUTI">
            <text:p>COMUNI -&gt; 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REGIONI -&gt; ESCLUSIONE">
            <text:p>CONCORSI -&gt; CONCORSI REGION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ALTRO">
            <text:p>CONCORS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 E ARTIGIANATO -&gt; AUTORIZZAZIONE (RILASCIO)">
            <text:p>COMMERCIO E ARTIGIANATO -&gt; AUTORIZZAZIONE (RILASCI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2">
            <text:p>1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QUINAMENTO -&gt; IDRICO">
            <text:p>INQUINAMENTO -&gt; IDR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 -&gt; INGEGNERI">
            <text:p>PROFESSIONI E MESTIERI -&gt; INGEGN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3">
            <text:p>23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REGIONI -&gt; BANDO">
            <text:p>CONCORSI -&gt; CONCORSI REGION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CONSIGLIO REGIONALE">
            <text:p>REGIONI -&gt; CONSIGLIO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IMPIEGATI CIVILI DELLO STATO -&gt; CONCORSO (AMMISSIONE,PROCEDIMENTO)">
            <text:p>PUBBLICO IMPIEGO -&gt; IMPIEGATI CIVILI DELLO STATO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ANIMALI">
            <text:p>SILENZIO DELLA PUBBLICA AMMINISTRAZIONE -&gt; ANIM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LEZIONI -&gt; ALTRO">
            <text:p>ELEZIO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CCIA -&gt; AMBITI TERRITORIALI DI CACCIA">
            <text:p>CACCIA -&gt; AMBITI TERRITORIALI DI CAC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CONSERVATORIO DI MUSICA">
            <text:p>ISTRUZIONE PUBBLICA -&gt; CONSERVATORIO DI MUS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REGIONI -&gt; ALTRO">
            <text:p>CONCORSI -&gt; CONCORSI 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NIMALI -&gt; SANZIONI">
            <text:p>ANIMALI -&gt;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LEZIONI -&gt; ELEZIONI REGIONALI -&gt; OPERAZIONI ELETTORALI">
            <text:p>ELEZIONI -&gt; ELEZIONI REGIONALI -&gt; OPERAZIONI ELETTOR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IMPIEGATI COMUNALI E PROVINCIALI -&gt; INQUADRAMENTO (IN RUOLO E NELLE QUALIFICHE)">
            <text:p>PUBBLICO IMPIEGO -&gt; IMPIEGATI COMUNALI E PROVINCIALI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ALTRO">
            <text:p>UNIVERS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NIMALI -&gt; ALTRO">
            <text:p>ANIM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DI STATO -&gt; INQUADRAMENTO">
            <text:p>POLIZIA DI STATO -&gt; INQUADR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CCIA -&gt; PIANI FAUNISTICI VENATORI">
            <text:p>CACCIA -&gt; PIANI FAUNISTICI VENAT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CONTRATTO">
            <text:p>APPALTI SANITÀ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CCIA -&gt; SANZIONI">
            <text:p>CACCIA -&gt;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REGIONI -&gt; ALTRO">
            <text:p>CONCORSI -&gt; CONCORSI 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SCUOLE DI SPECIALIZZAZIONE">
            <text:p>UNIVERSITÀ -&gt; SCUOLE DI SPECIAL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PENITENZIARIA -&gt; TRASFERIMENTO">
            <text:p>POLIZIA PENITENZIARI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POLIZIA URBANA">
            <text:p>COMUNI -&gt; POLIZIA URBAN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IFIUTI -&gt; ALTRO">
            <text:p>RIFIU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DIRIGENTI -&gt; ESCLUSIONE">
            <text:p>CONCORSI -&gt; CONCORSI DIRIGENT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TRATTAMENTO ECONOMICO E INDENNITÀ -&gt; INDENNITÀ VARIE">
            <text:p>PUBBLICO IMPIEGO -&gt; TRATTAMENTO ECONOMICO E INDENNITÀ -&gt; INDENNITÀ VARI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SCUOLE DI SPECIALIZZAZIONE">
            <text:p>UNIVERSITÀ -&gt; SCUOLE DI SPECIAL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IMITERI -&gt; ALTRO">
            <text:p>CIMIT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ORDINANZE CONTINGIBILI E URGENTI -&gt; COMPETENZA">
            <text:p>ORDINANZE CONTINGIBILI E URGENTI -&gt; COMPET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PENSIONI">
            <text:p>CARABINIERI -&gt; PEN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UNIVERSITARI -&gt; GRADUATORIA">
            <text:p>CONCORSI -&gt; CONCORSI UNIVERS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COMUNI -&gt; ESCLUSIONE">
            <text:p>CONCORSI -&gt; CONCORSI COMUN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SI CIVICI -&gt; ALTRO">
            <text:p>USI CIV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7">
            <text:p>17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E FORESTE -&gt; RISARCIMENTO DEL DANNO">
            <text:p>AGRICOLTURA E FOREST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PENSIONI">
            <text:p>CARABINIERI -&gt; PEN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CUOLA -&gt; ANNULLAMENTO GARA">
            <text:p>APPALTI SCUOLA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PETTACOLO -&gt; CONTRIBUTI">
            <text:p>SPETTACOLO -&gt; CONTRIBU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PROFESSORI UNIVERSITARI -&gt; PROFESSORI ASSOCIATI">
            <text:p>UNIVERSITÀ -&gt; PROFESSORI UNIVERSITARI -&gt; PROFESSORI ASSOCI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PROFESSORI UNIVERSITARI -&gt; PROFESSORI ASSOCIATI">
            <text:p>UNIVERSITÀ -&gt; PROFESSORI UNIVERSITARI -&gt; PROFESSORI ASSOCI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TURISMO -&gt; RISARCIMENTO DANNI">
            <text:p>TURISMO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LEZIONI -&gt; ALTRO">
            <text:p>ELEZ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MMISSIONE ALTRO CONCORRENTE">
            <text:p>APPALTI SANITÀ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MISTI -&gt; AGGIUDICAZIONE">
            <text:p>APPALTI MIST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MILITARI -&gt; VALUTAZIONE">
            <text:p>MILITA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BENI CULTURALI -&gt; TUTELA DEI BENI CULTURALI">
            <text:p>BENI CULTURALI -&gt; TUTELA DEI BENI CULTU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CCIA -&gt; ALTRO">
            <text:p>CACC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PROCEDIMENTO DISCIPLINARE">
            <text:p>PUBBLICO IMPIEG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AZIENDA SANITARIA LOCALE">
            <text:p>SILENZIO DELLA PUBBLICA AMMINISTRAZIONE -&gt; AZIENDA SANITARIA LOC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RIFIUTI ">
            <text:p>SILENZIO DELLA PUBBLICA AMMINISTRAZIONE -&gt; RIFIUTI 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MAGISTRATI ORDINARI -&gt; GIUDICI DI PACE">
            <text:p>MAGISTRATI ORDINARI -&gt; GIUDICI DI PAC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DIPENDENTI NON SANITARI ASL E OSPEDALIERI -&gt; ESCLUSIONE">
            <text:p>CONCORSI -&gt; CONCORSI DIPENDENTI NON SANITARI ASL E OSPEDALIE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 -&gt; GAS">
            <text:p>SERVIZI PUBBLICI -&gt; GAS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SSOCIAZIONI E FONDAZIONI -&gt; ALTRO">
            <text:p>ASSOCIAZIONI E FONDAZ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4">
            <text:p>24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STATALE, REGIONALE -&gt; TUTELA">
            <text:p>DEMANIO STATALE, REGIONALE -&gt; TUTEL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CONSIGLIERE COMUNALE">
            <text:p>COMUNI -&gt; CONSIGLIERE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SORZI E COOPERATIVE -&gt; RISARCIMENTO DANNI">
            <text:p>CONSORZI E COOPERATIV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, ARTIGIANATO -&gt; RISARCIMENTO DEL DANNO">
            <text:p>COMMERCIO, ARTIGIANAT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UNIVERSITARI -&gt; GRADUATORIA">
            <text:p>CONCORSI -&gt; CONCORSI UNIVERS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PENITENZIARIA -&gt; TRATTAMENTO DI FINE RAPPORTO, BUONUSCITA">
            <text:p>POLIZIA PENITENZIARI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DECADENZA">
            <text:p>AUTORIZZAZIONI E CONCESSIONI AMMINISTRATIVE -&gt; DECAD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IFIUTI -&gt; ALTRO">
            <text:p>RIFIUT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BENI CULTURALI -&gt; ALTRO">
            <text:p>BENI CULTUR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PROFESSORI UNIVERSITARI -&gt; PROFESSORI ASSOCIATI">
            <text:p>UNIVERSITÀ -&gt; PROFESSORI UNIVERSITARI -&gt; PROFESSORI ASSOCIAT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DECADENZA">
            <text:p>AUTORIZZAZIONI E CONCESSIONI AMMINISTRATIVE -&gt; DECAD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À -&gt; ACQUISIZIONE SANANTE">
            <text:p>ESPROPRIAZIONE PER PUBBLICA UTILITÀ -&gt; ACQUISIZIONE SAN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GUARDIA DI FINANZA -&gt; ALTRO">
            <text:p>GUARDIA DI FINA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IUTI DI STATO -&gt; ALTRO">
            <text:p>AIUTI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ANNULLAMENTO GARA">
            <text:p>APPALTI PUBBLICI DI LAVOR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 E ARTIGIANATO -&gt; PIANO DELLA RETE COMMERCIALE">
            <text:p>COMMERCIO E ARTIGIANATO -&gt; PIANO DELLA RETE COMMERCI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CUOLA -&gt; ALTRO">
            <text:p>APPALTI SCUOL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ALTRO">
            <text:p>CONCORS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FARMACIA -&gt; ALTRO">
            <text:p>FARMAC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ALTRO">
            <text:p>EDILIZIA -&gt; ABUS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GNALAZIONE CERTIFICATA DI INIZIO ATTIVITÀ (TRANNE IN EDILIZIA) -&gt; ALTRO">
            <text:p>SEGNALAZIONE CERTIFICATA DI INIZIO ATTIVITÀ (TRANNE IN EDILIZI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VOCAZIONE (GIUDIZIO)">
            <text:p>REVOCAZIONE (GIUDIZI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SI CIVICI -&gt; ALTRO">
            <text:p>USI CIV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ALTRI ENTI">
            <text:p>CONCORSI -&gt; CONCORSI ALTRI 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TRASFERIMENTO">
            <text:p>PUBBLICO IMPIEG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MONOPOLI E DAZI -&gt; RIVENDITA GENERI DI MONOPOLIO">
            <text:p>MONOPOLI E DAZI -&gt; RIVENDITA GENERI DI MONOPOL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BORSE DI STUDIO">
            <text:p>UNIVERSITÀ -&gt; BORSE DI STUD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REGIONI">
            <text:p>SILENZIO DELLA PUBBLICA AMMINISTRAZIONE -&gt; REG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IMITERI -&gt; CONCESSIONE DI AREE CIMITERIALI">
            <text:p>CIMITERI -&gt; CONCESSIONE DI AREE CIMITER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 -&gt; STRUTTURE SANITARIE PRIVATE (AUTORIZZ.,ETC.)">
            <text:p>SERVIZIO SANITARIO NAZIONALE -&gt; STRUTTURE SANITARIE PRIVATE (AUTORIZZ.,ETC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FORNITURE -&gt; AMMISSIONE ALTRO CONCORRENTE">
            <text:p>APPALTI PUBBLICI DI FORNITURE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MISTI -&gt; RISARCIMENTO DANNI">
            <text:p>APPALTI MIST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4">
            <text:p>14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 -&gt; TELECOMUNICAZIONI -&gt; TELEFONIA MOBILE">
            <text:p>SERVIZI PUBBLICI -&gt; TELECOMUNICAZIONI -&gt;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GUARDIA DI FINANZA -&gt; STATO GIURIDICO">
            <text:p>GUARDIA DI FINANZA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ANITARI -&gt; ESCLUSIONE">
            <text:p>CONCORSI -&gt; CONCORSI SANITA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">
            <text:p>ACCESSO AI DOCU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NNULLAMENTO GARA">
            <text:p>APPALTI SANITÀ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STATO GIURIDICO">
            <text:p>PUBBLICO IMPIEGO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REGIONI -&gt; GRADUATORIA">
            <text:p>CONCORSI -&gt; CONCORSI REGIO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 -&gt; INGEGNERI -&gt; ALTRO">
            <text:p>PROFESSIONI E MESTIERI -&gt; INGEGNERI -&gt; ALTR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VINCE -&gt; POLIZIA PROVINCIALE">
            <text:p>PROVINCE -&gt; POLIZIA PROVINCI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QUINAMENTO -&gt; ELETTROMAGNETICO">
            <text:p>INQUINAMENTO -&gt; ELETTROMAGNE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COMMERCIO E ARTIGIANATO">
            <text:p>SILENZIO DELLA PUBBLICA AMMINISTRAZIONE -&gt; COMMERCIO E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UNIVERSITARI -&gt; ESCLUSIONE">
            <text:p>CONCORSI -&gt; CONCORSI UNIVERSITA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DECADENZA DAL SERVIZIO">
            <text:p>PUBBLICO IMPIEGO -&gt; DECADENZA DAL SERV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IANO NAZIONALE DI RIPRESA E RESILIENZA (PNRR) -&gt; AMBIENTE">
            <text:p>PIANO NAZIONALE DI RIPRESA E RESILIENZA (PNRR) -&gt; 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 -&gt; DOTTORI COMMERCIALISTI -&gt; SANZIONI DISCIPLINARI">
            <text:p>PROFESSIONI E MESTIERI -&gt; DOTTORI COMMERCIALISTI -&gt;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RISARCIMENTO DANNO">
            <text:p>ISTRUZIONE PUBBLICA -&gt; RISARCIMENTO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SERVIZI PUBBLICI LOCALI">
            <text:p>COMUNI -&gt; SERVIZI PUBBLIC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 -&gt; APPALTO CONCORSO -&gt; OPERE PUBBLICHE">
            <text:p>APPALTI PUBBLICI DI LAVORI, SERVIZI E FORNITURE -&gt; APPALTO CONCORSO -&gt; OPER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PRESIDENTE DELLA GIUNTA REGIONALE">
            <text:p>REGIONI -&gt; PRESIDENTE DELLA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ITUTI DI VIGILANZA -&gt; AUTORIZZAZIONI - RILASCIO">
            <text:p>ISTITUTI DI VIGILANZA -&gt; AUTORIZZAZIONI -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FARMACIA -&gt; ALTRO">
            <text:p>FARMAC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CONSIGLIO COMUNALE">
            <text:p>COMUNI -&gt; CONSIGLI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ALTRI ENTI">
            <text:p>CONCORSI -&gt; CONCORSI ALTRI 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">
            <text:p>SERVIZ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LEZIONI -&gt; ELEZIONI REGIONALI -&gt; OPERAZIONI ELETTORALI">
            <text:p>ELEZIONI -&gt; ELEZIONI REGIONALI -&gt; OPERAZIONI ELETTORAL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E PATRIMONIO -&gt; ALIENAZIONE">
            <text:p>DEMANIO E PATRIMONIO -&gt; ALIE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ESCA -&gt; ALTRO">
            <text:p>PES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QUINAMENTO -&gt; IDRICO">
            <text:p>INQUINAMENTO -&gt; IDR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CUOLA -&gt; ALTRO">
            <text:p>APPALTI SCUOL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-&gt; VITICOLTURA">
            <text:p>AGRICOLTURA -&gt; VITICOLTU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PIANO PAESISTICO">
            <text:p>AMBIENTE -&gt; PIANO PAES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RISARCIMENTO DANNI">
            <text:p>SILENZIO DELLA PUBBLICA AMMINISTRAZION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 -&gt; ESPERTI CONTABILI -&gt; SANZIONI DISCIPLINARI">
            <text:p>PROFESSIONI E MESTIERI -&gt; ESPERTI CONTABILI -&gt;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ALUNNI PORTATORI DI HANDICAP">
            <text:p>ISTRUZIONE PUBBLICA -&gt; ALUNNI PORTATORI DI HANDICAP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ESCA -&gt; ALTRO">
            <text:p>PES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-&gt; ALTRO">
            <text:p>AGRICOLTUR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NERGIA ELETTRICA -&gt; ALTRO">
            <text:p>ENERGIA ELETTR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CCIA -&gt; AMBITI TERRITORIALI DI CACCIA">
            <text:p>CACCIA -&gt; AMBITI TERRITORIALI DI CAC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NTICHITÀ E BELLE ARTI -&gt; SOPRAINTENDENZE ALLE ANTICHITÀ E ALL'ARTE">
            <text:p>ANTICHITÀ E BELLE ARTI -&gt; SOPRAINTENDENZE ALLE ANTICHITÀ E ALL'AR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PROFESSORI UNIVERSITARI -&gt; ALTRO">
            <text:p>UNIVERSITÀ -&gt; PROFESSORI UNIVERS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 -&gt; ABUSI">
            <text:p>EDILIZIA ED URBANISTIC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PRESIDENTE DELLA GIUNTA REGIONALE">
            <text:p>REGIONI -&gt; PRESIDENTE DELLA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ANITARI -&gt; BANDO">
            <text:p>CONCORSI -&gt; CONCORSI SANITAR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TELEVISIONE E RADIO -&gt; ANTENNE">
            <text:p>TELEVISIONE E RADIO -&gt; ANTEN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RELATIVI A BENI CULTURALI -&gt; AGGIUDICAZIONE">
            <text:p>APPALTI RELATIVI A BENI CULTURAL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NTICHITÀ E BELLE ARTI -&gt; ALTRO">
            <text:p>ANTICHITÀ E BELLE AR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STABILIZZAZIONE">
            <text:p>PUBBLICO IMPIEGO -&gt; STABILIZZ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ALTRO">
            <text:p>AMBIEN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ARMI">
            <text:p>SILENZIO DELLA PUBBLICA AMMINISTRAZIONE -&gt; 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PRESIDENTE DELLA GIUNTA REGIONALE">
            <text:p>REGIONI -&gt; PRESIDENTE DELLA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PROFESSORI UNIVERSITARI -&gt; ALTRO">
            <text:p>UNIVERSITÀ -&gt; PROFESSORI UNIVERS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RISARCIMENTO DANNI">
            <text:p>ACCESSO AI DOCUMENT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 -&gt; CONVENZIONI TRA PROFESSIONISTI E PUBBLICHE AMMINISTRAZIONI">
            <text:p>PROFESSIONI E MESTIERI -&gt; CONVENZIONI TRA PROFESSIONISTI E PUBBLICHE AMMINISTR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LEVA MILITARE E SERVIZIO CIVILE -&gt; RISARCIMENTO DANNI">
            <text:p>LEVA MILITARE E SERVIZIO CIVIL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5">
            <text:p>15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PETTACOLO -&gt; ALTRO">
            <text:p>SPETTACOL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">
            <text:p>SERVIZ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">
            <text:p>SERVIZI PUBBLIC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LEZIONI -&gt; ALTRO">
            <text:p>ELEZIO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LEZIONI -&gt; ELEZIONI PROVINCIALI -&gt; OPERAZIONI ELETTORALI">
            <text:p>ELEZIONI -&gt; ELEZIONI PROVINCI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">
            <text:p>SERVIZI PUBBLIC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REGIONI -&gt; ESCLUSIONE">
            <text:p>CONCORSI -&gt; CONCORSI REGION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BORSE DI STUDIO">
            <text:p>UNIVERSITÀ -&gt; BORSE DI STUD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IANO NAZIONALE DI RIPRESA E RESILIENZA (PNRR) -&gt; CAMERA DI COMMERCIO, INDUSTRIA E ARTIGIANATO">
            <text:p>PIANO NAZIONALE DI RIPRESA E RESILIENZA (PNRR) -&gt; CAMERA DI COMMERCIO, INDUSTRIA E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CCIA -&gt; ALTRO">
            <text:p>CACC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PETTACOLO -&gt; MANIFESTAZIONI">
            <text:p>SPETTACOLO -&gt; MANIFEST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E PATRIMONIO -&gt; ALIENAZIONE">
            <text:p>DEMANIO E PATRIMONIO -&gt; ALIE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DEMANIO E PATRIMONIO">
            <text:p>SILENZIO DELLA PUBBLICA AMMINISTRAZIONE -&gt; DEMANIO E PATRIMON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DIPENDENTI NON SANITARI ASL E OSPEDALIERI -&gt; ESCLUSIONE">
            <text:p>CONCORSI -&gt; CONCORSI DIPENDENTI NON SANITARI ASL E OSPEDALIE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REDITO E RISPARMIO -&gt; ALTRO">
            <text:p>CREDITO E RISPARMI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USI CIVICI">
            <text:p>SILENZIO DELLA PUBBLICA AMMINISTRAZIONE -&gt; USI CIV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DISTRIBUTORI DI CARBURANTE">
            <text:p>AUTORIZZAZIONI E CONCESSIONI AMMINISTRATIVE -&gt; DISTRIBUTORI DI CARBUR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COMUNI">
            <text:p>CONCORSI -&gt; CONCORSI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BONIFICA">
            <text:p>AMBIENTE -&gt;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RISOLUZIONE">
            <text:p>APPALTI PUBBLICI DI LAVORI -&gt; RISOLU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BENI CULTURALI -&gt; ALTRO">
            <text:p>BENI CULTUR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CCIA -&gt; AMBITI TERRITORIALI DI CACCIA">
            <text:p>CACCIA -&gt; AMBITI TERRITORIALI DI CAC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QUINAMENTO -&gt; IDRICO">
            <text:p>INQUINAMENTO -&gt; IDR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AUTORIZZAZIONE UNICA AMBIENTALE">
            <text:p>AMBIENTE -&gt; AUTORIZZAZIONE UNICA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NTICHITÀ E BELLE ARTI -&gt; VINCOLO STORICO E ARTISTICO">
            <text:p>ANTICHITÀ E BELLE ARTI -&gt; VINCOLO STORICO E ART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DI STATO -&gt; RISARCIMENTO DANNI">
            <text:p>POLIZIA DI STATO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RISARCIMENTO DANNI">
            <text:p>ACCESSO AI DOCUMENT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DISTRIBUTORI DI CARBURANTE">
            <text:p>AUTORIZZAZIONI E CONCESSIONI AMMINISTRATIVE -&gt; DISTRIBUTORI DI CARBUR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CONSIGLIO COMUNALE">
            <text:p>COMUNI -&gt; CONSIGLI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 -&gt; ABUSI">
            <text:p>EDILIZIA ED URBANISTIC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REDITO E RISPARMIO -&gt; ALTRO">
            <text:p>CREDITO E RISPARMI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 -&gt; TELECOMUNICAZIONI -&gt; ANTENNE">
            <text:p>SERVIZI PUBBLICI -&gt; TELECOMUNICAZIONI -&gt; ANTEN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REVOCA">
            <text:p>APPALTI PUBBLICI DI LAVORI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GIOCHI, LOTTERIE E SCOMMESSE -&gt; SCOMMESSE">
            <text:p>GIOCHI, LOTTERIE E SCOMMESSE -&gt; SCOMMESS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ORGANIZZAZIONE">
            <text:p>UNIVERSITÀ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CONSIGLIO REGIONALE">
            <text:p>REGIONI -&gt; CONSIGLIO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IFIUTI -&gt; ALTRO">
            <text:p>RIFIU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PORT -&gt; ALTRO">
            <text:p>SPORT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 -&gt; SERVIZI DI TRASPORTO PUBBLICO LOCALE">
            <text:p>SERVIZI PUBBLICI -&gt; SERVIZI DI TRASPORTO PUBBLICO LOC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INSEGNANTI SCUOLA MEDIA SUPERIORE -&gt; INQUADRAMENTO (IN RUOLO E NELLE QUALIFICHE)">
            <text:p>PUBBLICO IMPIEGO -&gt; INSEGNANTI SCUOLA MEDIA SUPERIORE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RISARCIMENTO DANNI">
            <text:p>ARM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PENITENZIARIA -&gt; PROCEDIMENTO DISCIPLINARE">
            <text:p>POLIZIA PENITENZIARI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À -&gt; INDENNITÀ DI ESPROPRIAZIONE">
            <text:p>ESPROPRIAZIONE PER PUBBLICA UTILITÀ -&gt; INDENNITÀ DI ESPROPRI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PENITENZIARIA -&gt; TRATTAMENTO ECONOMICO E INDENNITÀ">
            <text:p>POLIZIA PENITENZIARI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CCIA -&gt; AMBITI TERRITORIALI DI CACCIA">
            <text:p>CACCIA -&gt; AMBITI TERRITORIALI DI CAC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PENITENZIARIA -&gt; TRATTAMENTO DI FINE RAPPORTO, BUONUSCITA">
            <text:p>POLIZIA PENITENZIARI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ALTRO">
            <text:p>AMBIENT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IRCOLAZIONE STRADALE -&gt; ALTRO">
            <text:p>CIRCOLAZIONE STRADAL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INSEGNANTI SCUOLA MEDIA INFERIORE -&gt; CONCORSO (AMMISSIONE,PROCEDIMENTO)">
            <text:p>PUBBLICO IMPIEGO -&gt; INSEGNANTI SCUOLA MEDIA INFERIOR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URBANISTICA">
            <text:p>SILENZIO DELLA PUBBLICA AMMINISTRAZIONE -&gt;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AREE NATURALI PROTETTE (TUTELA DELLA: PARCHI NAZIONALI, REGIONALI, INTERREGIONALI)">
            <text:p>AMBIENTE -&gt; AREE NATURALI PROTETTE (TUTELA DELLA: PARCHI NAZIONALI, REGIONALI, INTERREGIONALI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FESSIONI E MESTIERI -&gt; ALTRO">
            <text:p>PROFESSIONI E MEST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RIFIUTI ">
            <text:p>SILENZIO DELLA PUBBLICA AMMINISTRAZIONE -&gt; RIFIUTI 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POLIZIA URBANA">
            <text:p>COMUNI -&gt; POLIZIA URBAN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ROTEZIONE CIVILE -&gt; ALTRO">
            <text:p>PROTEZIONE CIVIL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IMPIEGATI DEL SERVIZIO SANITARIO NAZIONALE -&gt; TRATTAMENTO ECONOMICO IN ATTIVITA' DI SERVIZIO">
            <text:p>PUBBLICO IMPIEGO -&gt; IMPIEGATI DEL SERVIZIO SANITARIO NAZIONALE -&gt; TRATTAMENTO ECONOMICO IN ATTIVITA' DI SERV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NIMALI -&gt; ABBATTIMENTO">
            <text:p>ANIMALI -&gt; ABBAT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LAMITÀ NATURALI -&gt; ALTRO">
            <text:p>CALAMITÀ NATUR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ANITARI -&gt; ESCLUSIONE">
            <text:p>CONCORSI -&gt; CONCORSI SANITA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4">
            <text:p>14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RISARCIMENTO DANNO">
            <text:p>ISTRUZIONE PUBBLICA -&gt; RISARCIMENTO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LAMITÀ NATURALI -&gt; INTERVENTI">
            <text:p>CALAMITÀ NATURALI -&gt; INTERV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 -&gt; TELECOMUNICAZIONI -&gt; ALTRO">
            <text:p>SERVIZI PUBBLICI -&gt; TELECOMUNICAZIO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INSEGNE E PUBBLICITÀ">
            <text:p>AUTORIZZAZIONI E CONCESSIONI AMMINISTRATIVE -&gt; INSEGNE E PUBBLIC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SCUOLE DI SPECIALIZZAZIONE">
            <text:p>UNIVERSITÀ -&gt; SCUOLE DI SPECIAL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ANITARI -&gt; ALTRO">
            <text:p>CONCORSI -&gt; CONCORSI SAN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BONIFICA">
            <text:p>AMBIENTE -&gt;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QUINAMENTO -&gt; RISARCIMENTO DANNI">
            <text:p>INQUINAMENTO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 -&gt; CERTIFICAZIONI AMBIENTALI">
            <text:p>AMBIENTE -&gt; CERTIFICAZIONI AMBIENT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SCUOLA -&gt; AMMISSIONE ALTRO CONCORRENTE">
            <text:p>APPALTI SCUOLA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UNIVERSITARI">
            <text:p>CONCORSI -&gt; CONCORS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ALTRI ENTI">
            <text:p>CONCORSI -&gt; CONCORSI ALTRI 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ANITARI -&gt; ESCLUSIONE">
            <text:p>CONCORSI -&gt; CONCORSI SANITA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 -&gt; RISARCIMENTO DEL DANNO">
            <text:p>EDILIZIA ED URBANISTICA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 -&gt; STRUTTURE SANITARIE PRIVATE (AUTORIZZ.,ETC.)">
            <text:p>SERVIZIO SANITARIO NAZIONALE -&gt; STRUTTURE SANITARIE PRIVATE (AUTORIZZ.,ETC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CUOLA DOCENTI -&gt; ALTRO">
            <text:p>CONCORSI -&gt; CONCORSI SCUOLA DOC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GNALAZIONE CERTIFICATA DI INIZIO ATTIVITÀ (TRANNE IN EDILIZIA) -&gt; ALTRO">
            <text:p>SEGNALAZIONE CERTIFICATA DI INIZIO ATTIVITÀ (TRANNE IN EDILIZI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E E PROVINCIA -&gt; CONSORZI DI COMUNI (COSTIT.,ORG.NE,ATTIVITA')">
            <text:p>COMUNE E PROVINCIA -&gt; CONSORZI DI COMUNI (COSTIT.,ORG.NE,ATTIVITA'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ESCA -&gt; ALTRO">
            <text:p>PES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VVOCATI LIBERO FORO -&gt; ESAMI DI ABILITAZIONE ALLA PROFESSIONE FORENSE">
            <text:p>AVVOCATI LIBERO FORO -&gt; ESAMI DI ABILITAZIONE ALLA PROFESSIONE FORENS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BORSE DI STUDIO">
            <text:p>UNIVERSITÀ -&gt; BORSE DI STUD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 -&gt; IMPIEGATI CIVILI DELLO STATO -&gt; CONCORSO (AMMISSIONE,PROCEDIMENTO)">
            <text:p>PUBBLICO IMPIEGO -&gt; IMPIEGATI CIVILI DELLO STATO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TELEVISIONE E RADIO -&gt; ANTENNE">
            <text:p>TELEVISIONE E RADIO -&gt; ANTEN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PROPRIAZIONE PER PUBBLICA UTILITÀ -&gt; ACQUISIZIONE SANANTE">
            <text:p>ESPROPRIAZIONE PER PUBBLICA UTILITÀ -&gt; ACQUISIZIONE SAN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5">
            <text:p>15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ERVIZI PUBBLICI">
            <text:p>SERVIZ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4">
            <text:p>004</text:p>
          </table:table-cell>
          <table:table-cell office:value-type="string" office:string-value="TAR ABRUZZOL'AQUILA">
            <text:p>TAR ABRUZZOL'AQUIL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