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ESITO_PROVVEDIMENTO">
            <text:p>ESITO_PROVVEDIMENTO</text:p>
          </table:table-cell>
          <table:table-cell table:style-name="pd1" office:value-type="string" office:string-value="NUMERO_RICORSI_DEFINITI">
            <text:p>NUMERO_RICORSI_DEFINIT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">
            <text:p>INDUST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INGEGNERI -&gt; ALTRO">
            <text:p>PROFESSIONI E MESTIERI -&gt; INGEGN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COMUNI">
            <text:p>PIANO NAZIONALE DI RIPRESA E RESILIENZA (PNRR) -&gt; COMU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RIUNISCE">
            <text:p>RIUNISC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RELATIVI A BENI CULTURALI -&gt; ALTRO">
            <text:p>APPALTI RELATIVI A BENI CULTURAL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GEOLOGI">
            <text:p>PROFESSIONI E MESTIERI -&gt; GEOLOGI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ALTRO">
            <text:p>UNIVERSITÀ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DIPENDENTI NON SANITARI ASL E OSPEDALIERI -&gt; CONCORSI RISERVATI">
            <text:p>CONCORSI -&gt; CONCORSI DIPENDENTI NON SANITARI ASL E OSPEDALIERI -&gt; CONCORSI RISERVA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CUOLA DOCENTI -&gt; BANDO">
            <text:p>CONCORSI -&gt; CONCORSI SCUOLA DOCENTI -&gt; BAND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IUTI DI STATO">
            <text:p>SILENZIO DELLA PUBBLICA AMMINISTRAZIONE -&gt; AIUTI DI ST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TICHITA' E BELLE ARTI">
            <text:p>ANTICHITA' E BELLE AR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ONOPOLI E DAZI -&gt; TRIBUTI E DIRITTI DOGANALI">
            <text:p>MONOPOLI E DAZI -&gt; TRIBUTI E DIRITTI DOGA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ATENTE DI GUIDA -&gt; DECURTAZIONE PUNTI DALLA PATENTE DI GUIDA">
            <text:p>PATENTE DI GUIDA -&gt; DECURTAZIONE PUNTI DALLA PATENTE DI GUID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IUNISCE">
            <text:p>RIUNISC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URA DELLO STATO -&gt; ALTRO">
            <text:p>AVVOCATURA DELLO STAT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RELATIVI A BENI CULTURALI -&gt; ALTRO">
            <text:p>APPALTI RELATIVI A BENI CULTURAL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RISARCIMENTO DANNI">
            <text:p>AMBIENTE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I ALTRI ENTI PUBBLICI -&gt; SOSPENSIONE CAUTELARE">
            <text:p>PUBBLICO IMPIEGO -&gt; IMPIEGATI DI ALTRI ENTI PUBBLICI -&gt; SOSPENSIONE CAUTE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INEMATOGRAFIA, TEATRO, SPETTACOLI, SPORT, TURISMO">
            <text:p>CINEMATOGRAFIA, TEATRO, SPETTACOLI, SPORT, TURISM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SI CIVICI -&gt; ALTRO">
            <text:p>USI CIV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VOCA INCARICO COMMISSARIO AD ACTA">
            <text:p>REVOCA INCARICO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ATENTE DI GUIDA -&gt; DECURTAZIONE PUNTI DALLA PATENTE DI GUIDA">
            <text:p>PATENTE DI GUIDA -&gt; DECURTAZIONE PUNTI DALLA PATENTE DI GUID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INGEGNERI">
            <text:p>PROFESSIONI E MESTIERI -&gt; INGEGNER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DICHIARA COMPETENTE IL CDS">
            <text:p>DICHIARA COMPETENTE IL CD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URA DELLO STATO -&gt; ALTRO">
            <text:p>AVVOCATURA DELLO ST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IMPRENDITORIA GIOVANILE">
            <text:p>INDUSTRIA -&gt; IMPRENDITORIA GIOVANIL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RENDE I CHIARIMENTI DI CUI IN MOTIVAZIONE">
            <text:p>RENDE I CHIARIMENTI DI CU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CCIA -&gt; PIANI FAUNISTICI VENATORI">
            <text:p>CACCIA -&gt; PIANI FAUNISTICI VENAT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BENI CULTURALI">
            <text:p>PIANO NAZIONALE DI RIPRESA E RESILIENZA (PNRR) -&gt; BENI CULTUR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ANCHE -&gt; ALTRO">
            <text:p>BANCH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ZIENDE SPECIALI">
            <text:p>COMUNI -&gt; AZIENDE SPECIALI</text:p>
          </table:table-cell>
          <table:table-cell office:value-type="string" office:string-value="DICHIARA COMPETENTE IL CDS">
            <text:p>DICHIARA COMPETENTE IL CDS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INGEGNERI">
            <text:p>PROFESSIONI E MESTIERI -&gt; INGEGN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ACCOGLIE">
            <text:p>ACCOGLI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RIUNISCE">
            <text:p>RIUNISC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ANCHE -&gt; ALTRO">
            <text:p>BANCH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RISARCIMENTO DANNI">
            <text:p>CALAMITÀ NATURAL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UNISCE">
            <text:p>RIUNISC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CESSIONE IN PROPRIETÀ">
            <text:p>EDILIZIA ECONOMICA E POPOLARE (O RESIDENZIALE PUBBLICA) -&gt; CESSIONE IN PROPRIE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BENI CULTURALI">
            <text:p>PIANO NAZIONALE DI RIPRESA E RESILIENZA (PNRR) -&gt; BENI CULTU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TICHITA' E BELLE ARTI">
            <text:p>ANTICHITA' E BELLE AR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">
            <text:p>INDUSTR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ERVIZI PUBBLICI">
            <text:p>SILENZIO DELLA PUBBLICA AMMINISTRAZIONE -&gt; SERVIZI PUBBLIC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ERVIZI PUBBLICI">
            <text:p>SILENZIO DELLA PUBBLICA AMMINISTRAZIONE -&gt; SERVIZI PUBBLIC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ANCHE -&gt; ALTRO">
            <text:p>BANCH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IMPRENDITORIA GIOVANILE">
            <text:p>INDUSTRIA -&gt; IMPRENDITORIA GIOVANI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CONCORSI RISERVATI">
            <text:p>CONCORSI -&gt; CONCORSI SANITARI -&gt; CONCORSI RISERVA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TICHITA' E BELLE ARTI">
            <text:p>ANTICHITA' E BELLE ART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">
            <text:p>ISTRU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VOCA INCARICO COMMISSARIO AD ACTA">
            <text:p>REVOCA INCARICO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SERVIZIO IDRICO INTEGRATO">
            <text:p>AMBIENTE -&gt; SERVIZIO IDRICO INTEGR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BENI CULTURALI">
            <text:p>SILENZIO DELLA PUBBLICA AMMINISTRAZIONE -&gt; BENI CULTUR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STATO DI DISSESTO">
            <text:p>COMUNI -&gt; STATO DI DISSES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RELATIVI A BENI CULTURALI -&gt; AMMISSIONE ALTRO CONCORRENTE">
            <text:p>APPALTI RELATIVI A BENI CULTURAL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OLLI">
            <text:p>REGIONI -&gt; CONTROL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COMUNI -&gt; AMMISSIONE">
            <text:p>CONCORSI -&gt; CONCORSI COMUNI -&gt; AMMI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SOSPENSIONE CAUTELARE">
            <text:p>PUBBLICO IMPIEGO -&gt; IMPIEGATI CIVILI DELLO STATO -&gt; SOSPENSIONE CAUTELA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OTAZIONI ORGANICHE">
            <text:p>PUBBLICO IMPIEGO -&gt; DOTAZIONI ORGAN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string" office:string-value="RENDE I CHIARIMENTI DI CUI IN MOTIVAZIONE">
            <text:p>RENDE I CHIARIMENTI DI CU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INDUSTRIA">
            <text:p>PIANO NAZIONALE DI RIPRESA E RESILIENZA (PNRR) -&gt; INDUST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CESSIONE IN PROPRIETÀ">
            <text:p>EDILIZIA ECONOMICA E POPOLARE (O RESIDENZIALE PUBBLICA) -&gt; CESSIONE IN PROPRIE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RENDE I CHIARIMENTI DI CUI IN MOTIVAZIONE">
            <text:p>RENDE I CHIARIMENTI DI CU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CESSATA MATERIA DEL CONTENDERE">
            <text:p>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RISARCIMENTO DANNI">
            <text:p>EDILIZIA ECONOMICA E POPOLARE (O RESIDENZIALE PUBBLICA)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RISARCIMENTO DANNI">
            <text:p>EDILIZIA ECONOMICA E POPOLARE (O RESIDENZIALE PUBBLICA) -&gt; RISARCIMENTO DANNI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DUSTRIA">
            <text:p>INDUST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IUTI DI STATO -&gt; ALTRO">
            <text:p>AIUTI DI ST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LASS ACTION -&gt; ALTRO">
            <text:p>CLASS ACTION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COMUNI">
            <text:p>PIANO NAZIONALE DI RIPRESA E RESILIENZA (PNRR) -&gt; COMU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SERVIZI DI TRASPORTO PUBBLICO LOCALE">
            <text:p>SERVIZI PUBBLICI -&gt; SERVIZI DI TRASPORTO PUBBLICO LOCALE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REVOCA INCARICO COMMISSARIO AD ACTA">
            <text:p>REVOCA INCARICO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RISARCIMENTO DANNI">
            <text:p>AMBIENTE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ALTRO">
            <text:p>FARMAC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PRENDE ATTO DELLA RINUNCIA AL RICORSO">
            <text:p>PRENDE ATTO DELLA RINUNCIA AL RICOR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SERVIZI PUBBLICI">
            <text:p>SILENZIO DELLA PUBBLICA AMMINISTRAZIONE -&gt; 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O SANITARIO NAZIONALE -&gt; STRUTTURE SANITARIE PUBBLICHE (ORGANIZZ.,ATTIVITA')">
            <text:p>SERVIZIO SANITARIO NAZIONALE -&gt; STRUTTURE SANITARIE PUBBLICHE (ORGANIZZ.,ATTIVITA'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NZE CONTINGIBILI E URGENTI -&gt; RISARCIMENTO DANNI">
            <text:p>ORDINANZE CONTINGIBILI E URGENT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STATO DI DISSESTO">
            <text:p>COMUNI -&gt; STATO DI DISSES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SORZI E COOPERATIVE -&gt; RISARCIMENTO DANNI">
            <text:p>CONSORZI E COOPERATIVE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BENI CULTURALI">
            <text:p>PIANO NAZIONALE DI RIPRESA E RESILIENZA (PNRR) -&gt; BENI CULTU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INGEGNERI">
            <text:p>PROFESSIONI E MESTIERI -&gt; INGEGNER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ARABINIERI -&gt; CONCORSO/ RECLUTAMENTO">
            <text:p>CARABINIERI -&gt; CONCORSO/ RECLUT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REVOCA INCARICO COMMISSARIO AD ACTA">
            <text:p>REVOCA INCARICO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NCORSI -&gt; CONCORSI SANITARI -&gt; AMMISSIONE">
            <text:p>CONCORSI -&gt; CONCORSI SANITAR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DOTAZIONI ORGANICHE">
            <text:p>PUBBLICO IMPIEGO -&gt; DOTAZIONI ORGANICH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BENI CULTURALI">
            <text:p>PIANO NAZIONALE DI RIPRESA E RESILIENZA (PNRR) -&gt; BENI CULTURAL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IANO NAZIONALE DI RIPRESA E RESILIENZA (PNRR) -&gt; INDUSTRIA">
            <text:p>PIANO NAZIONALE DI RIPRESA E RESILIENZA (PNRR) -&gt; INDUSTRIA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CONTENZIOSO DIPENDENTI MINISTERI">
            <text:p>PUBBLICO IMPIEGO -&gt; CONTENZIOSO DIPENDENTI MINISTE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PROFESSIONI E MESTIERI -&gt; INGEGNERI -&gt; ALTRO">
            <text:p>PROFESSIONI E MESTIERI -&gt; INGEGN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NDE I CHIARIMENTI DI CUI IN MOTIVAZIONE">
            <text:p>RENDE I CHIARIMENTI DI CU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9">
            <text:p>019</text:p>
          </table:table-cell>
          <table:table-cell office:value-type="string" office:string-value="TAR MOLISE - CAMPOBASSO">
            <text:p>TAR MOLISE - CAMPOBASS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