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097">
            <text:p>3097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14">
            <text:p>2714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820">
            <text:p>3820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963">
            <text:p>2963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848">
            <text:p>3848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792">
            <text:p>3792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942">
            <text:p>2942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073">
            <text:p>3073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83">
            <text:p>2783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660">
            <text:p>2660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740">
            <text:p>3740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50">
            <text:p>2850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20">
            <text:p>2720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22">
            <text:p>2722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21">
            <text:p>2821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77">
            <text:p>2877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40">
            <text:p>2740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302">
            <text:p>3302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187">
            <text:p>3187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739">
            <text:p>3739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062">
            <text:p>3062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355">
            <text:p>3355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71">
            <text:p>2771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433">
            <text:p>3433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824">
            <text:p>3824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903">
            <text:p>2903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808">
            <text:p>3808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619">
            <text:p>3619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360">
            <text:p>3360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34">
            <text:p>2834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726">
            <text:p>3726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904">
            <text:p>2904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341">
            <text:p>3341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21">
            <text:p>2821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840">
            <text:p>3840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695">
            <text:p>3695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892">
            <text:p>2892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339">
            <text:p>3339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570">
            <text:p>3570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11">
            <text:p>2711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44">
            <text:p>2744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688">
            <text:p>3688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106">
            <text:p>3106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3055">
            <text:p>3055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21">
            <text:p>021</text:p>
          </table:table-cell>
          <table:table-cell office:value-type="string" office:string-value="BARI">
            <text:p>BARI</text:p>
          </table:table-cell>
          <table:table-cell office:value-type="float" office:value="2719">
            <text:p>2719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