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6">
            <text:p>2018-06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8">
            <text:p>2017-04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9">
            <text:p>2025-09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5">
            <text:p>2022-10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7">
            <text:p>2023-09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3">
            <text:p>2024-1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0">
            <text:p>2018-07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8">
            <text:p>2018-11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1">
            <text:p>2022-10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24">
            <text:p>2024-07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20">
            <text:p>2022-07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16">
            <text:p>2017-1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14">
            <text:p>2020-1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2-25">
            <text:p>2025-02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5">
            <text:p>2019-0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5">
            <text:p>2019-03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7">
            <text:p>2017-02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1">
            <text:p>2025-1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13">
            <text:p>2020-10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4">
            <text:p>2021-1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0">
            <text:p>2021-07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1-12">
            <text:p>2025-11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09">
            <text:p>2024-0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8">
            <text:p>2024-10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6">
            <text:p>2019-11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7">
            <text:p>2025-10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23">
            <text:p>2025-07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5-28">
            <text:p>2025-05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11">
            <text:p>2023-12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0">
            <text:p>2022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3">
            <text:p>2018-0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12">
            <text:p>2020-10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4">
            <text:p>2023-07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2">
            <text:p>2022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5">
            <text:p>2019-06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2">
            <text:p>2019-10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09">
            <text:p>2021-03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5">
            <text:p>2018-09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12">
            <text:p>2017-09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5">
            <text:p>2025-02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3">
            <text:p>2021-03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8">
            <text:p>2021-06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2">
            <text:p>2021-06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21">
            <text:p>2021-07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13">
            <text:p>2021-10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09">
            <text:p>2024-07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0">
            <text:p>2024-09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4">
            <text:p>2017-01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1">
            <text:p>2017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3">
            <text:p>2025-05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7">
            <text:p>2022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12">
            <text:p>2024-11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5-08">
            <text:p>2023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6">
            <text:p>2024-11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07">
            <text:p>2020-01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4">
            <text:p>2017-10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22">
            <text:p>2025-07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7">
            <text:p>2020-10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1">
            <text:p>2022-06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7">
            <text:p>2022-09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7">
            <text:p>2023-03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4">
            <text:p>2023-04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4">
            <text:p>2019-09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9-10">
            <text:p>2018-09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9-27">
            <text:p>2018-09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12">
            <text:p>2024-1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09">
            <text:p>2018-0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6">
            <text:p>2018-03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9">
            <text:p>2020-05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9">
            <text:p>2023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7-08">
            <text:p>2019-07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3">
            <text:p>2024-07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8">
            <text:p>2023-07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24">
            <text:p>2020-11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7">
            <text:p>2025-05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8">
            <text:p>2023-04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6">
            <text:p>2019-06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5-07">
            <text:p>2018-05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6">
            <text:p>2017-09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1">
            <text:p>2025-10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15">
            <text:p>2025-12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4">
            <text:p>2025-05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6">
            <text:p>2022-04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4">
            <text:p>2019-06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3">
            <text:p>2020-03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2">
            <text:p>2018-06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1">
            <text:p>2023-03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9">
            <text:p>2017-11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9-25">
            <text:p>2018-09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9">
            <text:p>2024-03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26">
            <text:p>2024-11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2">
            <text:p>2019-0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9">
            <text:p>2019-03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9">
            <text:p>2025-07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1">
            <text:p>2020-07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7">
            <text:p>2019-11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4">
            <text:p>2021-09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9">
            <text:p>2019-0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4">
            <text:p>2023-01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2">
            <text:p>2022-03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4">
            <text:p>2018-04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08">
            <text:p>2021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1">
            <text:p>2024-05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1">
            <text:p>2018-09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3">
            <text:p>2018-10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2">
            <text:p>2025-11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0">
            <text:p>2018-03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9">
            <text:p>2022-07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8">
            <text:p>2022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6">
            <text:p>2021-07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5-30">
            <text:p>2018-05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6">
            <text:p>2024-0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09">
            <text:p>2021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4">
            <text:p>2022-05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13">
            <text:p>2022-09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5">
            <text:p>2022-0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7">
            <text:p>2019-05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1-29">
            <text:p>2018-01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4">
            <text:p>2020-0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4">
            <text:p>2025-0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0-09">
            <text:p>2023-10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0-11">
            <text:p>2022-10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9-13">
            <text:p>2018-09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8">
            <text:p>2020-10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8">
            <text:p>2018-12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2">
            <text:p>2023-12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1">
            <text:p>2023-11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4">
            <text:p>2017-07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8">
            <text:p>2017-07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7">
            <text:p>2021-04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22">
            <text:p>2025-04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0">
            <text:p>2025-06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3">
            <text:p>2020-06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3-07">
            <text:p>2017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4">
            <text:p>2024-09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1">
            <text:p>2017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5">
            <text:p>2025-03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9">
            <text:p>2018-05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6">
            <text:p>2023-09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9">
            <text:p>2019-07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1-27">
            <text:p>2019-11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3">
            <text:p>2024-0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6">
            <text:p>2017-06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6">
            <text:p>2021-04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9">
            <text:p>2020-09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5">
            <text:p>2022-04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5-29">
            <text:p>2020-05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20">
            <text:p>2020-07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9">
            <text:p>2021-09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6">
            <text:p>2021-10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3-24">
            <text:p>2017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2-13">
            <text:p>2021-12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0">
            <text:p>2017-01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2">
            <text:p>2017-12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3">
            <text:p>2021-11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4">
            <text:p>2025-06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5">
            <text:p>2025-11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3">
            <text:p>2018-04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7">
            <text:p>2018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6">
            <text:p>2025-11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2-18">
            <text:p>2020-0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4">
            <text:p>2024-06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5">
            <text:p>2024-03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2">
            <text:p>2024-10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09">
            <text:p>2018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2">
            <text:p>2019-04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0">
            <text:p>2017-10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1">
            <text:p>2025-03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12">
            <text:p>2023-12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5">
            <text:p>2022-07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3">
            <text:p>2022-12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1">
            <text:p>2019-05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3">
            <text:p>2019-07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2">
            <text:p>2021-10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0">
            <text:p>2024-0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4">
            <text:p>2018-07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30">
            <text:p>2018-05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7">
            <text:p>2017-03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4">
            <text:p>2023-10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0">
            <text:p>2018-0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23">
            <text:p>2025-04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30">
            <text:p>2020-09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9">
            <text:p>2024-04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1">
            <text:p>2020-04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6">
            <text:p>2021-01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8">
            <text:p>2025-04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3">
            <text:p>2023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6">
            <text:p>2018-11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7">
            <text:p>2018-1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09">
            <text:p>2017-05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8">
            <text:p>2025-05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2">
            <text:p>2023-09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7">
            <text:p>2020-04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5">
            <text:p>2020-05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4">
            <text:p>2017-04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3">
            <text:p>2025-09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7">
            <text:p>2023-02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0">
            <text:p>2019-09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8">
            <text:p>2024-06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1">
            <text:p>2020-01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3">
            <text:p>2017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8">
            <text:p>2017-11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5">
            <text:p>2020-09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8">
            <text:p>2019-10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1-10">
            <text:p>2017-01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9-28">
            <text:p>2020-09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8">
            <text:p>2020-02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0">
            <text:p>2017-06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1">
            <text:p>2021-05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6">
            <text:p>2018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5">
            <text:p>2021-05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08">
            <text:p>2020-0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5-13">
            <text:p>2025-05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3-06">
            <text:p>2018-03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8">
            <text:p>2019-01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8">
            <text:p>2025-01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1">
            <text:p>2023-02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8">
            <text:p>2021-09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9">
            <text:p>2021-1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4-26">
            <text:p>2022-04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0">
            <text:p>2023-10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1">
            <text:p>2025-02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09">
            <text:p>2020-06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24">
            <text:p>2024-04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3">
            <text:p>2024-04-23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