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ALUTAZIONE STRATEGICA AMBIENTALE (V.A.S.)">
            <text:p>AMBIENTE -&gt; VALUTAZIONE STRATEGICA AMBIENTALE (V.A.S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PORT -&gt; IPPICA">
            <text:p>SPORT -&gt; IPP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CACCIA">
            <text:p>SILENZIO DELLA PUBBLICA AMMINISTRAZIONE -&gt;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NEL SETTORE DELLA DIFESA -&gt; BANDO">
            <text:p>APPALTI NEL SETTORE DELLA DIFES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 -&gt; CONCORSI INTERNI">
            <text:p>CONCORSI -&gt; CONCORSI SANITARI -&gt; CONCORSI INTER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INDUSTRIA">
            <text:p>PIANO NAZIONALE DI RIPRESA E RESILIENZA (PNRR) -&gt; 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COSTITUZIONE DEL RAPPORTO">
            <text:p>POLIZIA DI STATO -&gt; COSTITUZIONE DEL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SILO">
            <text:p>STRANIERI -&gt; ASI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CONTRIBUTI ED AGEVOLAZIONI">
            <text:p>EDILIZIA ED URBANISTICA -&gt; CONTRIBUTI ED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STATO GIURIDICO">
            <text:p>POLIZIA PENITENZIARIA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STATO GIURIDICO">
            <text:p>GUARDIA DI FINANZA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CONTRATTO">
            <text:p>APPALTI SANITÀ -&gt; CONTRAT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CONCORSO (AMMISSIONE,PROCEDIMENTO)">
            <text:p>POLIZIA DI STATO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IN HOUSE PROVIDING">
            <text:p>SERVIZI PUBBLICI -&gt; IN HOUSE PROVIDING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POLIZIA URBANA (COSTIT.,ORG.NE,ATTIVITA')">
            <text:p>COMUNE E PROVINCIA -&gt; POLIZIA URBANA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NQUINAMENTO ACUSTICO">
            <text:p>INQUINAMENTO -&gt; INQUINAMENT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ISARCIMENTO DANNI">
            <text:p>PATENTE DI GUID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E">
            <text:p>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URBANISTICA">
            <text:p>PIANO NAZIONALE DI RIPRESA E RESILIENZA (PNRR)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GIUNTA COMUNALE E PROVINCIALE (SCIOGL.,SOSP.,ETC.)">
            <text:p>COMUNE E PROVINCIA -&gt; GIUNTA COMUNALE E PROVINCIALE (SCIOGL.,SOSP.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PROVINCIALI -&gt; OPERAZIONI ELETTORALI">
            <text:p>ELEZIONI -&gt; ELEZIONI PROVINCI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OCAZIONE (GIUDIZIO)">
            <text:p>REVOCAZIONE (GIUDIZI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BENI DEMANIALI E PATRIMONIALI -&gt; INIZIO DEMANIALITA'">
            <text:p>COMUNE E PROVINCIA -&gt; BENI DEMANIALI E PATRIMONIALI -&gt; INIZIO DEMANIA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UNIVERSITARI -&gt; BANDO">
            <text:p>CONCORSI -&gt; CONCORSI UNIVERSITA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ESERCENTI PROFESSIONI SANITARIE">
            <text:p>PROFESSIONI E MESTIERI -&gt; ESERCENTI PROFESSIONI SANITARI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RISARCIMENTO DEL DANNO">
            <text:p>ORDINANZE CONTINGIBILI E URGENT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URBANISTICA">
            <text:p>PIANO NAZIONALE DI RIPRESA E RESILIENZA (PNRR)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REVISIONE PREZZI">
            <text:p>PIANO NAZIONALE DI RIPRESA E RESILIENZA (PNRR) -&gt; REVISIONE PREZZ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ASSICURAZIONI">
            <text:p>SERVIZI PUBBLICI -&gt; ASSICUR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SILO">
            <text:p>STRANIERI -&gt; ASIL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NQUINAMENTO ACUSTICO">
            <text:p>INQUINAMENTO -&gt; INQUINAMENT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DI RECUPERO">
            <text:p>EDILIZIA ED 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GIUNTA COMUNALE">
            <text:p>COMUNI -&gt; GIUNTA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ATERNA">
            <text:p>PUBBLICO IMPIEGO -&gt; INSEGNANTI SCUOLA MATERN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SANZIONI">
            <text:p>BENI CULTURALI -&gt;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ALTRO">
            <text:p>UNIVERS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SORZI E COOPERATIVE -&gt; CONSORZI TRA ENTI PUBBLICI">
            <text:p>CONSORZI E COOPERATIVE -&gt; CONSORZI TRA ENT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DOTTORI COMMERCIALISTI">
            <text:p>PROFESSIONI E MESTIERI -&gt; DOTTORI COMMERCIALIS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BENI STORICI E ARTISTICI">
            <text:p>DEMANIO E PATRIMONIO -&gt; BENI STORICI E ARTIST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ISIONE PREZZI -&gt; RISARCIMENTO DANNI">
            <text:p>REVISIONE PREZ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EQUO INDENNIZZO">
            <text:p>PUBBLICO IMPIEGO -&gt;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E">
            <text:p>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OCAZIONE (GIUDIZIO) -&gt; PROVE FALSE">
            <text:p>REVOCAZIONE (GIUDIZIO) -&gt; PROVE FALS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VA MILITARE">
            <text:p>LEVA MILIT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SANZIONI ALTERNATIVE">
            <text:p>APPALTI PUBBLICI DI SERVIZI -&gt; SANZIONI ALTERN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SUPPLENZE">
            <text:p>INSEGNANTI -&gt; SUPPLENZ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SUPPLENZE">
            <text:p>INSEGNANTI -&gt; SUPPLENZ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A' DEGLI STUDI">
            <text:p>UNIVERSITA' DEGLI STUD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BENI STORICI E ARTISTICI">
            <text:p>DEMANIO E PATRIMONIO -&gt; BENI STORICI E ARTIST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OLAMENTO DI COMPETENZA">
            <text:p>REGOLAMENTO DI COMPET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SILO">
            <text:p>STRANIERI -&gt; ASI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 -&gt; CONCORSI INTERNI">
            <text:p>CONCORSI -&gt; CONCORSI SANITARI -&gt; CONCORSI INTER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PORT -&gt; IPPICA">
            <text:p>SPORT -&gt; IPP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TUTELA">
            <text:p>DEMANIO STATALE, REGIONALE -&gt; TUTEL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CONTRIBUTI">
            <text:p>SANITÀ PUBBLIC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INFERIORE -&gt; INQUADRAMENTO (IN RUOLO E NELLE QUALIFICHE)">
            <text:p>PUBBLICO IMPIEGO -&gt; INSEGNANTI SCUOLA MEDIA INFERIORE -&gt; INQUADRAMENTO (IN RUOLO E NELLE QUALIFICH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NTICHITÀ E BELLE ARTI -&gt; MUSEI">
            <text:p>ANTICHITÀ E BELLE ARTI -&gt; MUSE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RISARCIMENTO DEL DANNO">
            <text:p>AMBIEN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ORDINI E COLLEGI PROFESSIONALI">
            <text:p>PROFESSIONI E MESTIERI -&gt; ORDINI E COLLEGI PROFESS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EROPORTI -&gt; CONCESSIONE (SPAZI ALL'INTERNO DELL'AEROPORTO)">
            <text:p>AEROPORTI -&gt; CONCESSIONE (SPAZI ALL'INTERNO DELL'AEROPOR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IMMISSIONE IN RUOLO">
            <text:p>INSEGNANTI -&gt; IMMISSIONE IN RUOL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FERMITÀ E LESIONI">
            <text:p>PUBBLICO IMPIEGO -&gt; INFERMITÀ E LE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DIPENDENTI NON SANITARI ASL E OSPEDALIERI -&gt; ESCLUSIONE">
            <text:p>CONCORSI -&gt; CONCORSI DIPENDENTI NON SANITARI ASL E OSPEDALIE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EQUO INDENNIZZO E INFERM. PER CAUSA DI SERVIZIO">
            <text:p>POLIZIA DI STATO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SPOILS SYSTEM">
            <text:p>PUBBLICO IMPIEGO -&gt; SPOILS SYSTEM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NQUINAMENTO ATMOSFERICO">
            <text:p>INQUINAMENTO -&gt; INQUINAMENTO ATMOSFE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VA MILITARE -&gt; RISARCIMENTO DEL DANNO">
            <text:p>LEVA MILITA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 -&gt; STRUTTURE SANITARIE PUBBLICHE (ORGANIZZ.,ATTIVITA')">
            <text:p>SERVIZIO SANITARIO NAZIONALE -&gt; STRUTTURE SANITARIE PUBBLICHE (ORGANIZZ.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INQUINAMENTO ACUSTICO">
            <text:p>INQUINAMENTO -&gt; INQUINAMENT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GIUNTA COMUNALE E PROVINCIALE (SCIOGL.,SOSP.,ETC.)">
            <text:p>COMUNE E PROVINCIA -&gt; GIUNTA COMUNALE E PROVINCIALE (SCIOGL.,SOSP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REVOCA E DECADENZA DELL'ASSEGNAZIONE">
            <text:p>EDILIZIA ED URBANISTICA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MINISTERI -&gt; CONCORSI INTERNI">
            <text:p>CONCORSI -&gt; CONCORSI MINISTERI -&gt; CONCORSI INTER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CUOLA DOCENTI">
            <text:p>CONCORSI -&gt; CONCORSI SCUOLA DOC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 -&gt; CONCORSI INTERNI">
            <text:p>CONCORSI -&gt; CONCORSI SANITARI -&gt; CONCORSI INTER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OLAMENTO DI COMPETENZA">
            <text:p>REGOLAMENTO DI COMPET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EQUO INDENNIZZO E INFERM. PER CAUSA DI SERVIZIO">
            <text:p>PUBBLICO IMPIEGO -&gt; IMPIEGATI CIVILI DELLO STATO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EDILIZIA">
            <text:p>PIANO NAZIONALE DI RIPRESA E RESILIENZA (PNRR) -&gt; EDILIZ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PATRIMONIO INDISPONIBILE">
            <text:p>DEMANIO E PATRIMONIO -&gt; PATRIMONIO INDISPONI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LAMITÀ NATURALI -&gt; CONTRIBUTI">
            <text:p>CALAMITÀ NATURALI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SERVIZI PUBBLICI">
            <text:p>PIANO NAZIONALE DI RIPRESA E RESILIENZA (PNRR) -&gt; SERVIZI PUBBLIC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ORZE ARMATE">
            <text:p>FORZE ARMAT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SILO">
            <text:p>STRANIERI -&gt; ASIL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NTI PUBBLICI -&gt; ORGANIZZAZIONE">
            <text:p>ENTI PUBBLICI -&gt; ORGANIZZ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A' DEGLI STUDI -&gt; BORSE DI STUDIO">
            <text:p>UNIVERSITA' DEGLI STUDI -&gt; BORSE DI STU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CUREZZA PUBBLICA">
            <text:p>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A' DEGLI STUDI">
            <text:p>UNIVERSITA' DEGLI STUD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TA' INDIPENDENTI (ATTIVITA', ORGANIZZAZIONE) -&gt; ISVAP">
            <text:p>AUTORITA' INDIPENDENTI (ATTIVITA', ORGANIZZAZIONE) -&gt; ISVAP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DISPENSARIO FARMACEUTICO">
            <text:p>FARMACIA -&gt; DISPENSARIO FARMACEU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ASSICURAZIONI -&gt; PREZZI E TARIFFE">
            <text:p>SERVIZI PUBBLICI -&gt; ASSICURAZIONI -&gt; PREZZI E TARIFF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">
            <text:p>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PASSAPORTI">
            <text:p>AUTORIZZAZIONI E CONCESSIONI AMMINISTRATIVE -&gt; PASSAPOR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EQUO INDENNIZZO">
            <text:p>PUBBLICO IMPIEGO -&gt;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">
            <text:p>POLIZIA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E FORESTE -&gt; BOSCHI E FORESTE">
            <text:p>AGRICOLTURA E FORESTE -&gt; BOSCHI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ONCORSI -&gt; CONCORSI DIPENDENTI NON SANITARI ASL E OSPEDALIERI -&gt; AMMISSIONE">
            <text:p>CONCORSI -&gt; CONCORSI DIPENDENTI NON SANITARI ASL E OSPEDALIER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SOCIETÀ MISTA">
            <text:p>SERVIZI PUBBLICI -&gt; SOCIETÀ MIST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IANO NAZIONALE DI RIPRESA E RESILIENZA (PNRR) -&gt; COMMERCIO E ARTIGIANATO">
            <text:p>PIANO NAZIONALE DI RIPRESA E RESILIENZA (PNRR) -&gt; COMMERCIO E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UNIVERSITA' DEGLI STUDI">
            <text:p>UNIVERSITA' DEGLI STUD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 -&gt; VALUTAZIONE STRATEGICA AMBIENTALE (V.A.S.)">
            <text:p>AMBIENTE -&gt; VALUTAZIONE STRATEGICA AMBIENTALE (V.A.S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NFERMITÀ E LESIONI">
            <text:p>PUBBLICO IMPIEGO -&gt; INFERMITÀ E LE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8">
            <text:p>018</text:p>
          </table:table-cell>
          <table:table-cell office:value-type="string" office:string-value="TAR MARCHE - ANCONA">
            <text:p>TAR MARCHE - ANCO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