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RICORSI_DEFINITI">
            <text:p>NUMERO_RICORSI_DEFINI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POLIZIA URBANA (COSTIT.,ORG.NE,ATTIVITA')">
            <text:p>COMUNE E PROVINCIA -&gt; POLIZIA URBANA (COSTIT.,ORG.NE,ATTIVITA'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TRASMETTE AL TAR COMPETENTE">
            <text:p>TRASMETTE A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PROGRAMMI COSTRUTTIVI">
            <text:p>EDILIZIA -&gt; PROGRAMMI COSTRUTTIV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TRASMETTE AL TAR COMPETENTE">
            <text:p>TRASMETTE A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QUADRAMENTO">
            <text:p>POLIZIA PENITENZIARIA -&gt; INQUADR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EQUO INDENNIZZO E INFERM. PER CAUSA DI SERVIZIO">
            <text:p>PUBBLICO IMPIEGO -&gt; IMPIEGATI CIVILI DELLO STATO -&gt; EQUO INDENNIZZO E INFERM. PER CAUSA DI SERV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TUTELA DEI BENI CULTURALI">
            <text:p>BENI CULTURALI -&gt; TUTELA DEI BENI CULTUR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EROPORTI -&gt; ALTRO">
            <text:p>AEROPOR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BOSCHI E FORESTE">
            <text:p>AGRICOLTURA E FORESTE -&gt; BOSCHI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NEL SETTORE DELLA DIFESA -&gt; ALTRO">
            <text:p>APPALTI NEL SETTORE DELLA DIFES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QUADRAMENTO">
            <text:p>POLIZIA PENITENZIARIA -&gt; INQUADRA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RISARCIMENTO DEL DANNO">
            <text:p>ORDINANZE CONTINGIBILI E URGENTI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AGISTRATI ORDINARI -&gt; TRATTAMENTO ECONOMICO E INDENNITÀ">
            <text:p>MAGISTRATI ORDINARI -&gt; TRATTAMENTO ECONOMICO E INDENN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AVANZAMENTI E PROMOZIONI">
            <text:p>GUARDIA DI FINANZA -&gt; AVANZAMENTI E PROMO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ORE DI SOSTEGNO">
            <text:p>ISTRUZIONE PUBBLICA -&gt; ORE DI SOSTEG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QUADRAMENTO">
            <text:p>POLIZIA PENITENZIARIA -&gt; INQUADR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TRASMETTE AL TAR COMPETENTE">
            <text:p>TRASMETTE AL TAR COMPETENT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ISTITUTI DI VIGILANZA">
            <text:p>SICUREZZA PUBBLICA -&gt; ISTITUTI DI VIGILA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TICHITÀ E BELLE ARTI -&gt; TUTELA DELLE COSE D'INTERESSE ARTISTICO">
            <text:p>ANTICHITÀ E BELLE ARTI -&gt; TUTELA DELLE COSE D'INTERESSE ARTI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ALTRO">
            <text:p>ELEZIONI -&gt; ELEZIONI COMUNALI -&gt; ALTRO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INQUADRAMENTO (IN RUOLO E NELLE QUALIFICHE)">
            <text:p>PUBBLICO IMPIEGO -&gt; INSEGNANTI SCUOLA MEDIA SUPERIORE -&gt; INQUADRAMENTO (IN RUOLO E NELLE QUALIFICH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RESPINGE L'OPPOSIZIONE A DECRETO DI PERENZIONE">
            <text:p>RESPINGE L'OPPOSIZIONE A DECRETO DI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GAS">
            <text:p>SERVIZI PUBBLICI -&gt; GAS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CONCESSIONE DI RADIODIFFUSIONE">
            <text:p>SERVIZI PUBBLICI -&gt; TELECOMUNICAZIONI -&gt; CONCESSIONE DI RADIODIFF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STATO GIURIDICO">
            <text:p>POLIZIA PENITENZIARIA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FLORA (TUTELA DELLA)">
            <text:p>AMBIENTE -&gt; FLORA (TUTELA DELL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RCOLAZIONE STRADALE -&gt; CUSTODIA VEICOLI SEQUESTRATI">
            <text:p>CIRCOLAZIONE STRADALE -&gt; CUSTODIA VEICOLI SEQUESTRAT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OFESSIONI E MESTIERI -&gt; ESERCENTI PROFESSIONI SANITARIE -&gt; SANZIONI DISCIPLINARI">
            <text:p>PROFESSIONI E MESTIERI -&gt; ESERCENTI PROFESSIONI SANITARIE -&gt; SANZIONI DISCIPLINAR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VALUTAZIONE">
            <text:p>GUARDIA DI FINANZA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NTICHITÀ E BELLE ARTI">
            <text:p>SILENZIO DELLA PUBBLICA AMMINISTRAZIONE -&gt; ANTICHITÀ E BELLE AR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PROCEDIMENTO DISCIPLINARE">
            <text:p>PUBBLICO IMPIEGO -&gt; IMPIEGATI CIVILI DELLO STATO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INQUADRAMENTO (IN RUOLO E NELLE QUALIFICHE)">
            <text:p>PUBBLICO IMPIEGO -&gt; IMPIEGATI COMUNALI E PROVINCIALI -&gt; INQUADRAMENTO (IN RUOLO E NELLE QUALIFICHE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">
            <text:p>INQUIN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EROPORTI -&gt; ALTRO">
            <text:p>AEROPORTI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IOCHI, LOTTERIE E SCOMMESSE -&gt; SCOMMESSE">
            <text:p>GIOCHI, LOTTERIE E SCOMMESSE -&gt; SCOMMESS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AUTOSTRADE">
            <text:p>AUTORIZZAZIONI E CONCESSIONI AMMINISTRATIVE -&gt; AUTOSTRAD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RELATIVI A BENI CULTURALI -&gt; REVOCA">
            <text:p>APPALTI RELATIVI A BENI CULTURAL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BENI ESPROPRIABILI">
            <text:p>ESPROPRIAZIONE PER PUBBLICA UTILITÀ -&gt; BENI ESPROPRIABI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PPALTI PUBBLICI DI FORNITURE">
            <text:p>SILENZIO DELLA PUBBLICA AMMINISTRAZIONE -&gt; APPALTI PUBBLICI DI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VINCOLO INDIRETTO">
            <text:p>BENI CULTURALI -&gt; VINCOLO INDIRET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SCUOLE DI SPECIALIZZAZIONE">
            <text:p>UNIVERSITÀ -&gt; SCUOLE DI SPECIALIZZAZIONE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ATERNA -&gt; CONCORSO(AMMISSIONE,PROCEDIMENTO)">
            <text:p>PUBBLICO IMPIEGO -&gt; INSEGNANTI SCUOLA MATERNA -&gt; CONCORSO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LA PROPRIA INCOMPETENZA FUNZIONALE">
            <text:p>DICHIARA LA PROPRIA INCOMPETENZA FUN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TRASMETTE AL TAR COMPETENTE">
            <text:p>TRASMETTE A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CARBURANTI">
            <text:p>SERVIZI PUBBLICI -&gt; CARBURA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SUPPLENZE">
            <text:p>INSEGNANTI -&gt; SUPPLENZ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COMUNI -&gt; BANDO">
            <text:p>CONCORSI -&gt; CONCORSI COMUN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INQUINAMENTO ACUSTICO">
            <text:p>INQUINAMENTO -&gt; INQUINAMENTO ACUS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ALTRO">
            <text:p>BENI CULTURAL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MMETTE AL GRATUITO PATROCINIO">
            <text:p>AMMETTE AL GRATUITO PATROCIN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INQUADRAMENTO">
            <text:p>GUARDIA DI FINANZA -&gt; INQUADR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AGISTRATI TRIBUTARI -&gt; TRATTAMENTO ECONOMICO E INDENNITÀ">
            <text:p>MAGISTRATI TRIBUTARI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RISARCIMENTO DEL DANNO">
            <text:p>ORDINANZE CONTINGIBILI E URGENTI -&gt; RISARCIMENTO DEL DAN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RISARCIMENTO DANNI">
            <text:p>RIFIUT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CULTURALI -&gt; ALTRO">
            <text:p>BENI CULTURAL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O PARTICOLAREGGIATO">
            <text:p>EDILIZIA ED URBANISTICA -&gt; PIANO PARTICOLAREGGI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GAS">
            <text:p>SERVIZI PUBBLICI -&gt; GAS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MERA DI COMMERCIO, INDUSTRIA E ARTIGIANATO -&gt; ORGANI">
            <text:p>CAMERA DI COMMERCIO, INDUSTRIA E ARTIGIANATO -&gt; ORGAN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">
            <text:p>ISTRUZIONE PUBBLICA -&gt; STUD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EROPORTI -&gt; ALTRO">
            <text:p>AEROPORT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CONTROLLI">
            <text:p>ENTI PUBBLICI IN GENERALE -&gt; CONTROL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AMMETTE AL GRATUITO PATROCINIO">
            <text:p>AMMETTE AL GRATUITO PATROCIN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NUNCIA DI INIZIO ATTIVITÀ (ESCLUSA DIA IN EDILIZIA) -&gt; ALTRO">
            <text:p>DENUNCIA DI INIZIO ATTIVITÀ (ESCLUSA DIA IN EDILIZIA)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RISARCIMENTO DANNI">
            <text:p>RIFIU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RISARCIMENTO DANNI">
            <text:p>RIFIUT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RISARCIMENTO DANNI">
            <text:p>RIFIUT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INQUADRAMENTO (IN RUOLO E NELLE QUALIFICHE)">
            <text:p>PUBBLICO IMPIEGO -&gt; IMPIEGATI CIVILI DELLO STATO -&gt; INQUADRAMENTO (IN RUOLO E NELLE QUALIFICH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EQUO INDENNIZZO E INFERM. PER CAUSA DI SERVIZIO">
            <text:p>PUBBLICO IMPIEGO -&gt; IMPIEGATI CIVILI DELLO STATO -&gt; EQUO INDENNIZZO E INFERM. PER CAUSA DI SERV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PROVVEDIMENTI DEL COMMISSARIO AD ACTA">
            <text:p>ESECUZIONE DEL GIUDICATO -&gt; PROVVEDIMENTI DEL COMMISSARIO AD AC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TRATTAMENTO ECONOMICO IN ATTIVITA' DI SERVIZIO">
            <text:p>PUBBLICO IMPIEGO -&gt; IMPIEGATI COMUNALI E PROVINCIALI -&gt; TRATTAMENTO ECONOMICO IN ATTIVITA' DI SERV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RISARCIMENTO DEL DANNO">
            <text:p>SERVIZI PUBBLICI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PROVVEDIMENTO AUTORIZZATORIO UNICO REGIONALE">
            <text:p>AMBIENTE -&gt; PROVVEDIMENTO AUTORIZZATORIO UNICO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TRATTAMENTO ECONOMICO IN ATTIVITA' DI SERVIZIO">
            <text:p>PUBBLICO IMPIEGO -&gt; IMPIEGATI COMUNALI E PROVINCIALI -&gt; TRATTAMENTO ECONOMICO IN ATTIVITA' DI SERVIZI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NEMATOGRAFIA E TEATRO -&gt; CONTRIBUTI">
            <text:p>CINEMATOGRAFIA E TEATRO -&gt; CONTRIBU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USSIONE CAUZIONE">
            <text:p>APPALTI PUBBLICI DI LAVORI -&gt; ESCUSSIONE CAU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SSOCIAZIONI E FONDAZIONI -&gt; ALTRO">
            <text:p>ASSOCIAZIONI E FONDAZION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GUARDIE VENATORIE E GUARDIACACCIA">
            <text:p>CACCIA -&gt; GUARDIE VENATORIE E GUARDIA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OFESSIONI E MESTIERI -&gt; DOTTORI COMMERCIALISTI -&gt; ALTRO">
            <text:p>PROFESSIONI E MESTIERI -&gt; DOTTORI COMMERCIALIS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RCOLAZIONE STRADALE -&gt; AUTOVEICOLI">
            <text:p>CIRCOLAZIONE STRADALE -&gt; AUTOVEICO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NAMMISSIBILE">
            <text:p>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NUMERO CHIUSO">
            <text:p>UNIVERSITÀ -&gt; NUMERO CHIU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TRATTAMENTO ECONOMICO ED INDENNITÀ">
            <text:p>UNIVERSITÀ -&gt; PROFESSORI UNIVERSITARI -&gt; TRATTAMENTO ECONOMICO ED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O AMBULANTE">
            <text:p>COMMERCIO, ARTIGIANATO -&gt; ESERCIZIO COMMERCIO AMBULA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LE REGIONI -&gt; CONCORSO (AMMISSIONE,PROCEDIMENTO)">
            <text:p>PUBBLICO IMPIEGO -&gt; IMPIEGATI DELLE REGIONI -&gt; CONCORSO (AMMISSIONE,PROCEDIMENTO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DUSTRIA -&gt; CONTRIBUTI">
            <text:p>INDUSTRIA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PROCEDIMENTO DISCIPLINARE">
            <text:p>UNIVERSITÀ -&gt; PROFESSORI UNIVERSITARI -&gt; PROCEDIMENTO DISCIPLINA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SEGRETARIO COMUNALE E PROVINCIALE (STATO GIUR. ED ECON.)">
            <text:p>COMUNE E PROVINCIA -&gt; SEGRETARIO COMUNALE E PROVINCIALE (STATO GIUR. ED ECON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I ALTRI ENTI PUBBLICI -&gt; STATO GIUR. (TRASF.,CONGEDI,ESTINZ. RAPPORTO,ETC.)">
            <text:p>PUBBLICO IMPIEGO -&gt; IMPIEGATI DI ALTRI ENTI PUBBLICI -&gt; STATO GIUR. (TRASF.,CONGEDI,ESTINZ. RAPPORTO,ETC.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AVANZAMENTI E PROMOZIONI">
            <text:p>MILITARI -&gt; AVANZAMENTI E PROMO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SPULSIONE">
            <text:p>STRANIERI -&gt; ESPUL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TRATTAMENTO ECONOMICO IN ATTIVITA' DI SERVIZIO">
            <text:p>PUBBLICO IMPIEGO -&gt; IMPIEGATI COMUNALI E PROVINCIALI -&gt; TRATTAMENTO ECONOMICO IN ATTIVITA' DI SERVIZI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IRCOLAZIONE STRADALE -&gt; CUSTODIA VEICOLI SEQUESTRATI">
            <text:p>CIRCOLAZIONE STRADALE -&gt; CUSTODIA VEICOLI SEQUESTRA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PORT -&gt; CALCIO">
            <text:p>SPORT -&gt; CALCI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ATERNA -&gt; COSTITUZIONE DEL RAPPORTO (NOMINA,PROVA,INCARICO)">
            <text:p>PUBBLICO IMPIEGO -&gt; INSEGNANTI SCUOLA MATERNA -&gt; COSTITUZIONE DEL RAPPORTO (NOMINA,PROVA,INCARIC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RISARCIMENTO DEL DANNO">
            <text:p>ENTI PUBBLICI IN GENERALE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EQUO INDENNIZZO E INFERM. PER CAUSA DI SERVIZIO">
            <text:p>PUBBLICO IMPIEGO -&gt; IMPIEGATI CIVILI DELLO STATO -&gt; EQUO INDENNIZZO E INFERM. PER CAUSA DI SERVIZI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RISARCIMENTO DANNI">
            <text:p>RIFIUT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RISARCIMENTO DEL DANNO">
            <text:p>ORDINANZE CONTINGIBILI E URGENTI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CCIA -&gt; AZIENDE FAUNISTICO - VENATORIE">
            <text:p>CACCIA -&gt; AZIENDE FAUNISTICO - VENATORI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RISARCIMENTO DANNI">
            <text:p>INQUINAMENTO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BENI DEMANIALI E PATRIMONIALI -&gt; ALIENAZIONE">
            <text:p>COMUNE E PROVINCIA -&gt; BENI DEMANIALI E PATRIMONIALI -&gt; ALIEN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NIMALI -&gt; ABBATTIMENTO">
            <text:p>ANIMALI -&gt; ABBATTIMENT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STATO GIURIDICO">
            <text:p>UNIVERSITÀ -&gt; PROFESSORI UNIVERSITARI -&gt; STATO GIURIDIC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COMPETENZA">
            <text:p>ORDINANZE CONTINGIBILI E URGENTI -&gt; COMPET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RISARCIMENTO DANNI">
            <text:p>QUOTE LATTE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NTI PUBBLICI IN GENERALE -&gt; ORGANIZZAZIONE">
            <text:p>ENTI PUBBLICI IN GENERALE -&gt; ORGAN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ORDINANZE CONTINGIBILI E URGENTI -&gt; PRESUPPOSTI">
            <text:p>ORDINANZE CONTINGIBILI E URGENTI -&gt; PRESUPPOS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IOCHI, LOTTERIE E SCOMMESSE -&gt; ALTRO">
            <text:p>GIOCHI, LOTTERIE E SCOMMESS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NEL SETTORE DELLA DIFESA -&gt; BANDO">
            <text:p>APPALTI NEL SETTORE DELLA DIFESA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13">
            <text:p>013</text:p>
          </table:table-cell>
          <table:table-cell office:value-type="string" office:string-value="TAR EMILIA-ROMAGNA - PARMA">
            <text:p>TAR EMILIA-ROMAGNA - PARMA</text:p>
          </table:table-cell>
          <table:table-cell office:value-type="string" office:string-value="POLIZIA PENITENZIARIA -&gt; TRATTAMENTO ECONOMICO E INDENNITÀ">
            <text:p>POLIZIA PENITENZIARIA -&gt; TRATTAMENTO ECONOMICO E INDENNITÀ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