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8-31">
            <text:p>2020-08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5">
            <text:p>2019-03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4-17">
            <text:p>2018-04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6">
            <text:p>2017-03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15">
            <text:p>2019-05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7">
            <text:p>2021-06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2">
            <text:p>2023-11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7-14">
            <text:p>2020-07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04">
            <text:p>2023-04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9">
            <text:p>2017-06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30">
            <text:p>2019-04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6">
            <text:p>2018-04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16">
            <text:p>2019-05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03">
            <text:p>2023-10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5">
            <text:p>2021-1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04">
            <text:p>2019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15">
            <text:p>2020-09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30">
            <text:p>2019-05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26">
            <text:p>2018-04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7">
            <text:p>2022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0">
            <text:p>2018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0-01">
            <text:p>2019-10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7-02">
            <text:p>2019-07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04">
            <text:p>2024-06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3-06">
            <text:p>2018-03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2-01">
            <text:p>2020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10">
            <text:p>2022-05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1">
            <text:p>2021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30">
            <text:p>2017-03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28">
            <text:p>2023-11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3-05">
            <text:p>2020-03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1">
            <text:p>2018-0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3">
            <text:p>2017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9">
            <text:p>2023-06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4">
            <text:p>2019-05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6">
            <text:p>2022-06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2">
            <text:p>2018-04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30">
            <text:p>2022-1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02">
            <text:p>2024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16">
            <text:p>2019-05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10">
            <text:p>2021-09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5-21">
            <text:p>2022-05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4">
            <text:p>2019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7">
            <text:p>2017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19">
            <text:p>2019-03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14">
            <text:p>2024-05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8">
            <text:p>2021-10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4">
            <text:p>2018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9-30">
            <text:p>2025-09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06">
            <text:p>2018-0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19">
            <text:p>2022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8">
            <text:p>2021-10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18">
            <text:p>2017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9">
            <text:p>2023-06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0">
            <text:p>2018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30">
            <text:p>2023-1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4">
            <text:p>2021-10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8">
            <text:p>2022-09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4-12">
            <text:p>2022-04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8">
            <text:p>2022-09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0">
            <text:p>2020-09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6">
            <text:p>2017-03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30">
            <text:p>2019-04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9">
            <text:p>2017-06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17">
            <text:p>2023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15">
            <text:p>2018-0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9-30">
            <text:p>2025-09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1-16">
            <text:p>2021-1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03">
            <text:p>2022-05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11">
            <text:p>2022-10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4">
            <text:p>2021-10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29">
            <text:p>2025-07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15">
            <text:p>2019-05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4-30">
            <text:p>2024-04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6">
            <text:p>2017-0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5">
            <text:p>2017-06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1-16">
            <text:p>2018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06">
            <text:p>2020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07">
            <text:p>2022-06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7">
            <text:p>2021-06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30">
            <text:p>2022-1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14">
            <text:p>2023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28">
            <text:p>2024-05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2">
            <text:p>2020-07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14">
            <text:p>2022-0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20">
            <text:p>2018-12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5">
            <text:p>2019-03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04">
            <text:p>2018-04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9">
            <text:p>2021-09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8">
            <text:p>2022-09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8">
            <text:p>2024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02">
            <text:p>2019-04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2-15">
            <text:p>2022-0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03">
            <text:p>2023-10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1-16">
            <text:p>2021-1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7">
            <text:p>2023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8">
            <text:p>2021-10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6">
            <text:p>2022-1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7">
            <text:p>2025-09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2">
            <text:p>2022-09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30">
            <text:p>2019-04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6">
            <text:p>2017-03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7">
            <text:p>2017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6">
            <text:p>2017-10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8">
            <text:p>2023-06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9-04">
            <text:p>2019-09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5">
            <text:p>2021-1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3">
            <text:p>2022-11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5">
            <text:p>2024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3">
            <text:p>2017-04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30">
            <text:p>2019-04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4-30">
            <text:p>2024-04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7">
            <text:p>2020-07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5">
            <text:p>2018-0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2">
            <text:p>2018-04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30">
            <text:p>2022-1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6">
            <text:p>2025-10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3">
            <text:p>2020-07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13">
            <text:p>2022-09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30">
            <text:p>2018-05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3">
            <text:p>2021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3">
            <text:p>2021-09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03">
            <text:p>2019-07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04">
            <text:p>2019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11-11">
            <text:p>2025-1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20">
            <text:p>2018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09">
            <text:p>2021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1-24">
            <text:p>2020-1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16">
            <text:p>2018-05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2">
            <text:p>2023-11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3-06">
            <text:p>2018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9">
            <text:p>2024-09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30">
            <text:p>2017-03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3">
            <text:p>2017-04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28">
            <text:p>2024-05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6">
            <text:p>2021-06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7">
            <text:p>2022-11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7">
            <text:p>2018-0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2">
            <text:p>2025-06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6">
            <text:p>2017-0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1">
            <text:p>2021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9">
            <text:p>2023-06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9">
            <text:p>2021-09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7">
            <text:p>2017-05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8">
            <text:p>2025-09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1">
            <text:p>2024-10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23">
            <text:p>2020-07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5">
            <text:p>2021-1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8">
            <text:p>2020-08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24">
            <text:p>2018-04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7">
            <text:p>2023-09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2">
            <text:p>2020-09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3">
            <text:p>2018-09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9">
            <text:p>2025-10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3">
            <text:p>2024-04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8">
            <text:p>2024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5">
            <text:p>2019-03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30">
            <text:p>2023-11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2">
            <text:p>2017-03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14">
            <text:p>2021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28">
            <text:p>2023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4">
            <text:p>2021-10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3">
            <text:p>2018-09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2">
            <text:p>2019-0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04">
            <text:p>2022-10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8">
            <text:p>2021-10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26">
            <text:p>2018-04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6">
            <text:p>2025-0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08">
            <text:p>2024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30">
            <text:p>2019-05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2">
            <text:p>2017-03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16">
            <text:p>2022-06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01">
            <text:p>2023-0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2">
            <text:p>2020-0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1">
            <text:p>2018-0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17">
            <text:p>2025-06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0">
            <text:p>2025-1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4">
            <text:p>2024-11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9">
            <text:p>2024-10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6">
            <text:p>2017-10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04">
            <text:p>2024-09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7">
            <text:p>2021-06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7">
            <text:p>2022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8-27">
            <text:p>2020-08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2">
            <text:p>2023-11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7">
            <text:p>2022-04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30">
            <text:p>2025-10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0">
            <text:p>2025-0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5-27">
            <text:p>2025-05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13">
            <text:p>2017-09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12">
            <text:p>2024-03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1">
            <text:p>2023-09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7">
            <text:p>2018-09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05">
            <text:p>2018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4">
            <text:p>2025-09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3">
            <text:p>2025-09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3">
            <text:p>2025-0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3">
            <text:p>2025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0">
            <text:p>2024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2">
            <text:p>2024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5">
            <text:p>2019-06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9">
            <text:p>2020-07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0-19">
            <text:p>2021-10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5">
            <text:p>2019-06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8">
            <text:p>2024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4">
            <text:p>2018-04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0">
            <text:p>2025-07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5">
            <text:p>2023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15">
            <text:p>2022-06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08">
            <text:p>2020-0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4">
            <text:p>2020-1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30">
            <text:p>030</text:p>
          </table:table-cell>
          <table:table-cell office:value-type="string" office:string-value="TAR VENETO - VENEZIA">
            <text:p>TAR VENETO - VENEZ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