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SENTENZA">
            <text:p>ANNO_SENTENZA</text:p>
          </table:table-cell>
          <table:table-cell table:style-name="pd1" office:value-type="string" office:string-value="MESE_SENTENZA">
            <text:p>MESE_SENT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TIPO_SENTENZA">
            <text:p>TIPO_SENTENZA</text:p>
          </table:table-cell>
          <table:table-cell table:style-name="pd1" office:value-type="string" office:string-value="NUMERO_SENTENZE">
            <text:p>NUMERO_SENTENZE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VITTIME DEL DOVERE">
            <text:p>VITTIME DEL DOV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DUSTRIA -&gt; RISARCIMENTO DANNI">
            <text:p>INDUSTRI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RISARCIMENTO DANNI">
            <text:p>ELEZION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VITTIME DEL DOVERE">
            <text:p>VITTIME DEL DOV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NNULLAMENTO GARA">
            <text:p>APPALTI PUBBLICI DI FORNITURE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OCCUPAZIONE SUOLO PUBBLICO -&gt; PAGAMENTO CANONI">
            <text:p>COMUNI -&gt; OCCUPAZIONE SUOLO PUBBLICO -&gt; PAGAMENTO CAN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MITERI -&gt; ALTRO">
            <text:p>CIMIT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COMMISSIONE DI GARA">
            <text:p>APPALTI PUBBLICI DI SERVIZI -&gt; COMMISSIONE DI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TÀ AMM.VE INDIPENDENTI ED AUT. EQUIPARATE -&gt; AUTORITÀ GARANTE DELLA CONCORRENZA E DEL MERCATO">
            <text:p>AUTORITÀ AMM.VE INDIPENDENTI ED AUT. EQUIPARATE -&gt; AUTORITÀ GARANTE DELLA CONCORRENZA E DEL MER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TRATTATIVA PRIVATA">
            <text:p>APPALTI PUBBLICI DI LAVORI, SERVIZI E FORNITURE -&gt; TRATTATIVA PRIVA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MANIO STATALE, REGIONALE -&gt; ALIENAZIONE">
            <text:p>DEMANIO STATALE, REGIONALE -&gt; ALIE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REGOLAMENTI">
            <text:p>CACCIA -&gt; REGOLA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PORT -&gt; CONTRIBUTI">
            <text:p>SPORT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CIRCOLAZIONE STRADALE">
            <text:p>SILENZIO DELLA PUBBLICA AMMINISTRAZIONE -&gt; CIRCOLAZIONE STRAD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AGISTRATI ORDINARI -&gt; ALTRO">
            <text:p>MAGISTRATI ORDINA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RISARCIMENTO DANNI">
            <text:p>CITTADINANZ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 -&gt; RISARCIMENTO DEL DANNO">
            <text:p>CARABINIER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NTROLLI SUGLI ATTI">
            <text:p>COMUNE E PROVINCIA -&gt; CONTROLLI SUGLI AT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PREVIDENZA E ASSISTENZA">
            <text:p>SILENZIO DELLA PUBBLICA AMMINISTRAZIONE -&gt; PREVIDENZA E ASSISTEN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 -&gt; CONCESSIONE EDILIZIA -&gt; SILENZO ASSENSO">
            <text:p>EDILIZIA ED URBANISTICA -&gt; CONCESSIONE EDILIZIA -&gt; SILENZO ASSEN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CONSIGLIERE PROVINCIALE">
            <text:p>PROVINCE -&gt; CONSIGLIERE PROVIN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NIMALI -&gt; ALTRO">
            <text:p>ANIMAL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MINISTERI -&gt; ESCLUSIONE">
            <text:p>CONCORSI -&gt; CONCORSI MINISTE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COMUNI -&gt; ESCLUSIONE">
            <text:p>CONCORSI -&gt; CONCORSI COMUN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DUSTRIA -&gt; ALTRO">
            <text:p>INDUSTR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ALTRO">
            <text:p>CITTADINA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VALUTAZIONE">
            <text:p>MILITARI -&gt; VALUT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ELEMENTARE -&gt; CONCORSO (AMMISSIONE,PROCEDIMENTO)">
            <text:p>PUBBLICO IMPIEGO -&gt; INSEGNANTI SCUOLA ELEMENTA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MUNITA' MONTANE (COSTIT., ORG.NE, ATTIVITA')">
            <text:p>COMUNE E PROVINCIA -&gt; COMUNITA' MONTANE (COSTIT., ORG.NE, ATTIVITA'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DISCARICHE">
            <text:p>RIFIUTI -&gt; DISCAR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ALTRO">
            <text:p>CONCORSI -&gt; CONCORSI PROVINC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POLIZIA PENITENZIARIA">
            <text:p>SILENZIO DELLA PUBBLICA AMMINISTRAZIONE -&gt; POLIZIA PENITENZ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CQUE (TUTELA DELLE)">
            <text:p>AMBIENTE -&gt; ACQUE (TUTELA DELL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OCCUPAZIONE SUOLO PUBBLICO -&gt; PAGAMENTO CANONI">
            <text:p>COMUNI -&gt; OCCUPAZIONE SUOLO PUBBLICO -&gt; PAGAMENTO CAN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RISARCIMENTO DANNI">
            <text:p>APPALTI SANITÀ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NIMALI -&gt; RISARCIMENTO DANNI">
            <text:p>ANIMAL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SFERIMENTO -&gt; D'UFFICIO">
            <text:p>PUBBLICO IMPIEGO -&gt; TRASFERIMENTO -&gt; D'UFFICI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MINISTERI -&gt; AMMISSIONE">
            <text:p>CONCORSI -&gt; CONCORSI MINISTER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RISARCIMENTO DEL DANNO">
            <text:p>COMMERCIO, ARTIGIANAT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APPALTO CONCORSO">
            <text:p>APPALTI PUBBLICI DI LAVORI, SERVIZI E FORNITURE -&gt; APPALTO CONCOR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REGOLAMENTI">
            <text:p>CACCIA -&gt; REGOLA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RISARCIMENTO DEL DANNO">
            <text:p>COMMERCIO, ARTIGIANAT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PARCHI NATURALI">
            <text:p>AMBIENTE -&gt; PARCHI NATU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MITERI -&gt; CONCESSIONE DI AREE CIMITERIALI">
            <text:p>CIMITERI -&gt; CONCESSIONE DI AREE CIMITER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BONIFICA">
            <text:p>AMBIENTE -&gt; BONIF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CIRCOLAZIONE STRADALE">
            <text:p>SILENZIO DELLA PUBBLICA AMMINISTRAZIONE -&gt; CIRCOLAZIONE STRAD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COMMISSIONE GIUDICATRICE">
            <text:p>CONCORSI -&gt; CONCORSI PROVINCE -&gt; COMMISSIONE GIUDICATRIC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MANIO E PATRIMONIO -&gt; RISARCIMENTO DANNI">
            <text:p>DEMANIO E PATRIMONIO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ATERNA">
            <text:p>PUBBLICO IMPIEGO -&gt; INSEGNANTI SCUOLA MATERN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 -&gt; TRATTAMENTO DI FINE RAPPORTO">
            <text:p>PUBBLICO IMPIEGO -&gt; IMPIEGATI CIVILI DELLO STATO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VALUTAZIONE">
            <text:p>MILITARI -&gt; VALU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MISTI -&gt; REVOCA">
            <text:p>APPALTI MISTI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COMUNI -&gt; ESCLUSIONE">
            <text:p>CONCORSI -&gt; CONCORSI COMUN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MANIO STATALE, REGIONALE -&gt; ALIENAZIONE">
            <text:p>DEMANIO STATALE, REGIONALE -&gt; ALIE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MPLIAMENTO E TRASFERIMENTO DELL'ESERCIZIO COMMERCIALE">
            <text:p>COMMERCIO, ARTIGIANATO -&gt; ESERCIZIO COMMERCIALE -&gt; AMPLIAMENTO E TRASFERIMENTO DELL'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ARIO E CALENDARIO DI VENDITA">
            <text:p>COMMERCIO E ARTIGIANATO -&gt; ORARIO E CALENDARIO DI VEND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">
            <text:p>CONCORSI -&gt; CONCORSI PROVINC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UNIVERSITARI -&gt; ALTRO">
            <text:p>CONCORSI -&gt; CONCORSI UNIVERSITA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RISARCIMENTO DANNI">
            <text:p>APPALTI SANITÀ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QUADRAMENTO IN RUOLO">
            <text:p>PUBBLICO IMPIEGO -&gt; INQUADRAMENTO IN RUOL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URISMO -&gt; CONTRIBUTI">
            <text:p>TURISMO -&gt; CON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ELEVISIONE E RADIO -&gt; ALTRO">
            <text:p>TELEVISIONE E RADI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DISCIPLINA">
            <text:p>ISTRUZIONE PUBBLICA -&gt; STUDENTI -&gt; DISCIPLIN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OPERE PUBBLICHE">
            <text:p>APPALTI PUBBLICI DI LAVORI, SERVIZI E FORNITURE -&gt; LICITAZIONE PRIVATA -&gt; OPER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ELETTRICITA'">
            <text:p>SERVIZI PUBBLICI -&gt; ELETTR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