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UDIENZA">
            <text:p>ANNO_UDIENZA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CODICE_SEZIONE">
            <text:p>CODICE_SEZIONE</text:p>
          </table:table-cell>
          <table:table-cell table:style-name="pd1" office:value-type="string" office:string-value="NOME_SEZIONE">
            <text:p>NOME_SEZIONE</text:p>
          </table:table-cell>
          <table:table-cell table:style-name="pd1" office:value-type="string" office:string-value="TIPO_UDIENZA">
            <text:p>TIPO_UDIENZA</text:p>
          </table:table-cell>
          <table:table-cell table:style-name="pd1" office:value-type="string" office:string-value="DATA_UDIENZA">
            <text:p>DATA_UDIENZA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29">
            <text:p>2017-03-2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17">
            <text:p>2017-05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28">
            <text:p>2018-03-2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16">
            <text:p>2018-05-1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27">
            <text:p>2018-06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14">
            <text:p>2018-11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12">
            <text:p>2018-12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17">
            <text:p>2019-04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17">
            <text:p>2019-12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3">
            <text:p>2020-11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08">
            <text:p>2020-04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5">
            <text:p>2020-12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0">
            <text:p>2020-11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1">
            <text:p>2020-11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23">
            <text:p>2021-09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24">
            <text:p>2021-02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22">
            <text:p>2022-03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27">
            <text:p>2021-04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22">
            <text:p>2023-03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19">
            <text:p>2023-12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15">
            <text:p>2023-11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12">
            <text:p>2024-01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27">
            <text:p>2024-11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18">
            <text:p>2025-12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10-31">
            <text:p>2018-10-3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16">
            <text:p>2025-12-1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7-12">
            <text:p>2018-07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16">
            <text:p>2019-01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20">
            <text:p>2019-03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09">
            <text:p>2019-05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16">
            <text:p>2019-10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13">
            <text:p>2020-05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27">
            <text:p>2021-01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17">
            <text:p>2021-02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12">
            <text:p>2022-10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08">
            <text:p>2023-02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07">
            <text:p>2023-03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10">
            <text:p>2022-05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08">
            <text:p>2022-11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25">
            <text:p>2023-01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01">
            <text:p>2023-02-0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05">
            <text:p>2024-06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9-26">
            <text:p>2024-09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06">
            <text:p>2025-02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09-25">
            <text:p>2020-09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5-09-19">
            <text:p>2025-09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25">
            <text:p>2019-07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20">
            <text:p>2019-11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19">
            <text:p>2020-02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09">
            <text:p>2019-10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13">
            <text:p>2019-11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28">
            <text:p>2020-01-2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09">
            <text:p>2021-03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10">
            <text:p>2021-11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24">
            <text:p>2021-03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02">
            <text:p>2022-03-0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16">
            <text:p>2022-03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23">
            <text:p>2022-03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23">
            <text:p>2021-03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09">
            <text:p>2021-09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9">
            <text:p>2022-01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08">
            <text:p>2022-11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30">
            <text:p>2023-11-3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05">
            <text:p>2024-09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24">
            <text:p>2024-10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5-08">
            <text:p>2025-05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24">
            <text:p>2017-01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1-25">
            <text:p>2020-11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11-20">
            <text:p>2025-11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31">
            <text:p>2017-01-3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1-19">
            <text:p>2022-01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18">
            <text:p>2017-10-1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14">
            <text:p>2017-02-1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15">
            <text:p>2017-02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1-11">
            <text:p>2020-11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3-06">
            <text:p>2025-03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19">
            <text:p>2017-12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13">
            <text:p>2019-11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11">
            <text:p>2019-12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31">
            <text:p>2021-03-3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06">
            <text:p>2022-12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09">
            <text:p>2021-11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16">
            <text:p>2023-11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12">
            <text:p>2024-01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02">
            <text:p>2025-04-0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20">
            <text:p>2025-03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10">
            <text:p>2025-12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10">
            <text:p>2025-04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24">
            <text:p>2018-10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27">
            <text:p>2019-03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27">
            <text:p>2021-01-2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02">
            <text:p>2020-12-0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27">
            <text:p>2021-10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07">
            <text:p>2021-04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24">
            <text:p>2021-03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21">
            <text:p>2021-07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07">
            <text:p>2022-09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23">
            <text:p>2022-11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21">
            <text:p>2023-03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16">
            <text:p>2024-01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24">
            <text:p>2023-10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16">
            <text:p>2023-11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25">
            <text:p>2024-01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05">
            <text:p>2024-12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14">
            <text:p>2025-05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12-06">
            <text:p>2018-12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5-15">
            <text:p>2024-05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9-25">
            <text:p>2024-09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15">
            <text:p>2017-03-1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08">
            <text:p>2018-05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27">
            <text:p>2019-02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07">
            <text:p>2019-05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13">
            <text:p>2019-03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0">
            <text:p>2020-11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26">
            <text:p>2020-02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09">
            <text:p>2022-02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7-13">
            <text:p>2022-07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26">
            <text:p>2023-01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14">
            <text:p>2024-02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28">
            <text:p>2024-02-2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10">
            <text:p>2024-04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26">
            <text:p>2024-06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29">
            <text:p>2025-04-2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17">
            <text:p>2025-04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11-13">
            <text:p>2020-11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11-28">
            <text:p>2022-11-2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13">
            <text:p>2018-06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10">
            <text:p>2018-07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15">
            <text:p>2020-01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21">
            <text:p>2020-09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30">
            <text:p>2021-06-3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07">
            <text:p>2020-10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23">
            <text:p>2021-11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22">
            <text:p>2021-06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09">
            <text:p>2021-06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05">
            <text:p>2022-10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02">
            <text:p>2021-12-0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02">
            <text:p>2021-12-0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09">
            <text:p>2022-02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07">
            <text:p>2023-09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21">
            <text:p>2023-11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15">
            <text:p>2024-05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16">
            <text:p>2025-01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15">
            <text:p>2025-04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07">
            <text:p>2025-05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04">
            <text:p>2025-09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11-27">
            <text:p>2024-11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10">
            <text:p>2017-01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21">
            <text:p>2017-06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05">
            <text:p>2018-06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19">
            <text:p>2019-06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25">
            <text:p>2020-06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21">
            <text:p>2021-04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24">
            <text:p>2021-03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23">
            <text:p>2022-03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9-21">
            <text:p>2022-09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30">
            <text:p>2024-10-3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07">
            <text:p>2024-11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05">
            <text:p>2025-02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19">
            <text:p>2024-12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15">
            <text:p>2025-04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03-06">
            <text:p>2020-03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24">
            <text:p>2018-01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27">
            <text:p>2018-02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21">
            <text:p>2018-02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21">
            <text:p>2018-11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11">
            <text:p>2019-07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25">
            <text:p>2019-07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11">
            <text:p>2019-09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09">
            <text:p>2020-09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17">
            <text:p>2020-09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15">
            <text:p>2020-01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07">
            <text:p>2020-10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0">
            <text:p>2020-11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03">
            <text:p>2021-03-0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18">
            <text:p>2022-05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16">
            <text:p>2022-11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21">
            <text:p>2022-06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22">
            <text:p>2022-06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11">
            <text:p>2023-07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12">
            <text:p>2023-10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13">
            <text:p>2023-07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26">
            <text:p>2023-07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13">
            <text:p>2023-12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23">
            <text:p>2025-09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02">
            <text:p>2025-12-0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11-28">
            <text:p>2024-11-2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11">
            <text:p>2017-01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08">
            <text:p>2017-11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10">
            <text:p>2018-10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21">
            <text:p>2019-05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13">
            <text:p>2017-06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17">
            <text:p>2017-10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25">
            <text:p>2018-07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11">
            <text:p>2018-09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13">
            <text:p>2018-03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05">
            <text:p>2018-06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06">
            <text:p>2018-12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22">
            <text:p>2019-01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12">
            <text:p>2019-09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24">
            <text:p>2019-09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09">
            <text:p>2019-07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18">
            <text:p>2019-09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14">
            <text:p>2020-01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2">
            <text:p>2021-01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23">
            <text:p>2021-09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17">
            <text:p>2021-12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15">
            <text:p>2022-06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12">
            <text:p>2023-01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19">
            <text:p>2023-04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31">
            <text:p>2024-01-3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14">
            <text:p>2024-06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08">
            <text:p>2024-02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19">
            <text:p>2024-12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06">
            <text:p>2025-03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16">
            <text:p>2025-10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1-23">
            <text:p>2025-01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12-04">
            <text:p>2025-12-0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12">
            <text:p>2018-01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30">
            <text:p>2018-01-3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07">
            <text:p>2018-11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20">
            <text:p>2019-02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17">
            <text:p>2019-04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27">
            <text:p>2019-03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26">
            <text:p>2021-01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27">
            <text:p>2021-10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7-13">
            <text:p>2021-07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26">
            <text:p>2022-01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21">
            <text:p>2023-02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26">
            <text:p>2023-10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11">
            <text:p>2024-01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21">
            <text:p>2023-12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08">
            <text:p>2024-02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28">
            <text:p>2024-03-2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30">
            <text:p>2024-05-3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10">
            <text:p>2024-10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22">
            <text:p>2024-05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15">
            <text:p>2025-10-1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15">
            <text:p>2017-02-1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27">
            <text:p>2017-07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17">
            <text:p>2018-01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14">
            <text:p>2018-03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26">
            <text:p>2018-09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26">
            <text:p>2018-09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23">
            <text:p>2019-05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10">
            <text:p>2019-07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21">
            <text:p>2020-04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23">
            <text:p>2020-09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21">
            <text:p>2021-01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20">
            <text:p>2020-05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21">
            <text:p>2021-07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19">
            <text:p>2021-10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20">
            <text:p>2021-10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17">
            <text:p>2021-02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07">
            <text:p>2021-04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10">
            <text:p>2021-03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14">
            <text:p>2021-07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20">
            <text:p>2023-04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0">
            <text:p>2023-06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26">
            <text:p>2022-10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07">
            <text:p>2023-06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10">
            <text:p>2024-10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06">
            <text:p>2025-02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29">
            <text:p>2025-01-2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08">
            <text:p>2025-07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0-14">
            <text:p>2020-10-1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14">
            <text:p>2017-03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12-19">
            <text:p>2024-12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9-21">
            <text:p>2017-09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24">
            <text:p>2018-04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05">
            <text:p>2019-06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22">
            <text:p>2019-10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23">
            <text:p>2021-02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23">
            <text:p>2021-11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7-14">
            <text:p>2021-07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29">
            <text:p>2023-11-2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29">
            <text:p>2024-02-2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04">
            <text:p>2024-04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19">
            <text:p>2023-04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10">
            <text:p>2023-05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28">
            <text:p>2023-06-2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16">
            <text:p>2025-01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29">
            <text:p>2025-05-2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9-24">
            <text:p>2025-09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5-17">
            <text:p>2018-05-1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18">
            <text:p>2017-10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06">
            <text:p>2018-06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10">
            <text:p>2018-07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13">
            <text:p>2018-03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31">
            <text:p>2018-10-3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22">
            <text:p>2019-05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12">
            <text:p>2019-06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26">
            <text:p>2020-02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10">
            <text:p>2019-09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17">
            <text:p>2021-11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21">
            <text:p>2021-07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21">
            <text:p>2021-12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3">
            <text:p>2022-01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19">
            <text:p>2022-10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22">
            <text:p>2022-11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15">
            <text:p>2023-03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07">
            <text:p>2022-06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27">
            <text:p>2022-07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27">
            <text:p>2022-07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06">
            <text:p>2023-04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16">
            <text:p>2024-05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27">
            <text:p>2025-03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03">
            <text:p>2025-12-0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3-15">
            <text:p>2023-03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4-06">
            <text:p>2022-04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5-23">
            <text:p>2023-05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1-07">
            <text:p>2021-01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05">
            <text:p>2017-12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17">
            <text:p>2018-01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11">
            <text:p>2018-04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17">
            <text:p>2018-10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22">
            <text:p>2019-01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05">
            <text:p>2019-03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10">
            <text:p>2019-04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7-11">
            <text:p>2019-07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02">
            <text:p>2019-10-0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1">
            <text:p>2020-11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1">
            <text:p>2020-11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15">
            <text:p>2023-11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23">
            <text:p>2024-01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16">
            <text:p>2024-05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27">
            <text:p>2024-06-2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14">
            <text:p>2024-11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09">
            <text:p>2025-01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15">
            <text:p>2025-01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12">
            <text:p>2025-03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12">
            <text:p>2025-06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27">
            <text:p>2025-11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7-19">
            <text:p>2018-07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2-14">
            <text:p>2019-02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09">
            <text:p>2025-10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10-17">
            <text:p>2022-10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3-27">
            <text:p>2023-03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22">
            <text:p>2017-03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31">
            <text:p>2017-10-3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06">
            <text:p>2017-12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13">
            <text:p>2018-09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25">
            <text:p>2020-02-2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09">
            <text:p>2020-07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08">
            <text:p>2020-09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28">
            <text:p>2021-04-2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22">
            <text:p>2022-02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07">
            <text:p>2022-09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9">
            <text:p>2022-01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15">
            <text:p>2023-02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22">
            <text:p>2023-02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03">
            <text:p>2023-05-0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14">
            <text:p>2024-02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0">
            <text:p>2024-04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24">
            <text:p>2024-09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21">
            <text:p>2025-05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03">
            <text:p>2025-04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09">
            <text:p>2025-07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2-08">
            <text:p>2024-02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10-22">
            <text:p>2019-10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9-20">
            <text:p>2017-09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31">
            <text:p>2017-10-3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23">
            <text:p>2019-01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09">
            <text:p>2019-01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24">
            <text:p>2018-10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07">
            <text:p>2020-04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21">
            <text:p>2020-04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24">
            <text:p>2021-11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21">
            <text:p>2022-04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23">
            <text:p>2023-05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31">
            <text:p>2024-01-3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16">
            <text:p>2024-12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27">
            <text:p>2025-03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01">
            <text:p>2017-03-0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19">
            <text:p>2017-04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28">
            <text:p>2017-11-2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22">
            <text:p>2018-05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10">
            <text:p>2018-04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17">
            <text:p>2018-10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19">
            <text:p>2019-06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23">
            <text:p>2020-09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25">
            <text:p>2017-01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12">
            <text:p>2017-04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31">
            <text:p>2017-05-3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27">
            <text:p>2017-06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20">
            <text:p>2017-09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21">
            <text:p>2017-09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18">
            <text:p>2019-04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19">
            <text:p>2019-09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16">
            <text:p>2019-10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29">
            <text:p>2020-04-2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22">
            <text:p>2020-07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10">
            <text:p>2020-09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18">
            <text:p>2019-12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04">
            <text:p>2019-12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7">
            <text:p>2020-12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25">
            <text:p>2020-06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15">
            <text:p>2021-06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13">
            <text:p>2021-07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01">
            <text:p>2020-12-0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22">
            <text:p>2021-09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20">
            <text:p>2021-10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31">
            <text:p>2021-03-3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03">
            <text:p>2021-03-0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21">
            <text:p>2021-04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20">
            <text:p>2022-09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06">
            <text:p>2023-04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0">
            <text:p>2023-06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16">
            <text:p>2022-11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07">
            <text:p>2023-03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1">
            <text:p>2023-06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27">
            <text:p>2023-09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22">
            <text:p>2023-11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25">
            <text:p>2024-07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21">
            <text:p>2024-11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23">
            <text:p>2025-01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20">
            <text:p>2025-03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09">
            <text:p>2025-01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18">
            <text:p>2025-06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06">
            <text:p>2025-11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08">
            <text:p>2017-03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05">
            <text:p>2017-04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5-18">
            <text:p>2022-05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9-20">
            <text:p>2022-09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15">
            <text:p>2017-11-1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13">
            <text:p>2018-11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22">
            <text:p>2019-05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05">
            <text:p>2019-06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14">
            <text:p>2020-01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19">
            <text:p>2019-12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25">
            <text:p>2020-02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11">
            <text:p>2023-01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9-20">
            <text:p>2023-09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20">
            <text:p>2024-03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9-24">
            <text:p>2024-09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13">
            <text:p>2025-11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2-22">
            <text:p>2018-02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6-14">
            <text:p>2018-06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19">
            <text:p>2025-06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04-19">
            <text:p>2021-04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4-11">
            <text:p>2022-04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27">
            <text:p>2017-07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27">
            <text:p>2018-03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11">
            <text:p>2018-04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20">
            <text:p>2018-12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20">
            <text:p>2018-06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17">
            <text:p>2019-09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06">
            <text:p>2019-02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06">
            <text:p>2019-02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11">
            <text:p>2019-09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08">
            <text:p>2019-10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27">
            <text:p>2019-11-2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25">
            <text:p>2020-06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22">
            <text:p>2020-07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09">
            <text:p>2021-02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17">
            <text:p>2021-02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18">
            <text:p>2022-05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12">
            <text:p>2022-07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9">
            <text:p>2023-06-2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17">
            <text:p>2023-05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07">
            <text:p>2023-12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20">
            <text:p>2023-09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19">
            <text:p>2024-06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25">
            <text:p>2024-07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05">
            <text:p>2025-06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24">
            <text:p>2025-07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12-05">
            <text:p>2024-12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28">
            <text:p>2017-06-2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21">
            <text:p>2017-11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14">
            <text:p>2018-11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30">
            <text:p>2019-01-3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18">
            <text:p>2019-06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23">
            <text:p>2019-10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12">
            <text:p>2021-01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9-17">
            <text:p>2020-09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27">
            <text:p>2022-04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19">
            <text:p>2022-10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11">
            <text:p>2023-07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11">
            <text:p>2024-04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21">
            <text:p>2023-06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23">
            <text:p>2025-01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05">
            <text:p>2025-03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04">
            <text:p>2025-06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9-23">
            <text:p>2025-09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18">
            <text:p>2018-04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11">
            <text:p>2018-09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13">
            <text:p>2019-03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07">
            <text:p>2020-04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22">
            <text:p>2020-04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13">
            <text:p>2020-05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17">
            <text:p>2020-06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25">
            <text:p>2020-02-2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9">
            <text:p>2020-11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24">
            <text:p>2021-11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12">
            <text:p>2021-05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26">
            <text:p>2022-01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25">
            <text:p>2022-10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14">
            <text:p>2023-07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26">
            <text:p>2023-07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10">
            <text:p>2024-01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8">
            <text:p>2024-04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05">
            <text:p>2024-09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19">
            <text:p>2024-09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29">
            <text:p>2025-05-2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24">
            <text:p>2025-09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6-09">
            <text:p>2020-06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2-21">
            <text:p>2023-02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2-20">
            <text:p>2025-02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19">
            <text:p>2025-12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03">
            <text:p>2017-05-0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10-29">
            <text:p>2024-10-2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07">
            <text:p>2017-11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06">
            <text:p>2017-12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13">
            <text:p>2017-12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7-11">
            <text:p>2018-07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07">
            <text:p>2018-03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27">
            <text:p>2019-11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09">
            <text:p>2021-02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09">
            <text:p>2021-03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23">
            <text:p>2021-06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17">
            <text:p>2021-11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16">
            <text:p>2022-03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09">
            <text:p>2023-05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24">
            <text:p>2022-05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19">
            <text:p>2023-12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28">
            <text:p>2025-05-2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26">
            <text:p>2025-06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19">
            <text:p>2025-12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3-28">
            <text:p>2022-03-2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28">
            <text:p>2017-03-2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15">
            <text:p>2017-03-1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10">
            <text:p>2017-05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03">
            <text:p>2017-05-0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05">
            <text:p>2017-07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28">
            <text:p>2018-02-2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27">
            <text:p>2019-02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23">
            <text:p>2019-01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28">
            <text:p>2018-11-2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25">
            <text:p>2019-07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21">
            <text:p>2021-09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25">
            <text:p>2020-11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08">
            <text:p>2022-02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21">
            <text:p>2021-04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09">
            <text:p>2022-03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09">
            <text:p>2022-11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05">
            <text:p>2023-04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05">
            <text:p>2023-10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10">
            <text:p>2023-05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14">
            <text:p>2023-12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11">
            <text:p>2024-01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20">
            <text:p>2024-02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25">
            <text:p>2023-10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08">
            <text:p>2024-05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12">
            <text:p>2024-07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25">
            <text:p>2024-07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28">
            <text:p>2024-11-2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30">
            <text:p>2025-01-3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02">
            <text:p>2025-04-0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6-06">
            <text:p>2018-06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3-27">
            <text:p>2024-03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2-19">
            <text:p>2025-02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4-02">
            <text:p>2019-04-0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17">
            <text:p>2017-01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14">
            <text:p>2018-03-1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17">
            <text:p>2017-10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17">
            <text:p>2018-04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12">
            <text:p>2018-12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16">
            <text:p>2019-04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02">
            <text:p>2020-12-0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22">
            <text:p>2022-02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22">
            <text:p>2020-01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05">
            <text:p>2020-05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27">
            <text:p>2021-04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05">
            <text:p>2021-05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12">
            <text:p>2021-05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23">
            <text:p>2020-09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2">
            <text:p>2022-01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25">
            <text:p>2021-05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05">
            <text:p>2022-04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04">
            <text:p>2022-05-0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11">
            <text:p>2022-10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26">
            <text:p>2023-01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07">
            <text:p>2023-03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07">
            <text:p>2023-09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05">
            <text:p>2024-09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03">
            <text:p>2024-12-0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09">
            <text:p>2024-10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26">
            <text:p>2024-09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05">
            <text:p>2025-02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07">
            <text:p>2024-11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20">
            <text:p>2025-02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17">
            <text:p>2025-04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04">
            <text:p>2025-09-0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22">
            <text:p>2017-03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4-13">
            <text:p>2021-04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28">
            <text:p>2017-02-2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22">
            <text:p>2017-11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7-12">
            <text:p>2017-07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14">
            <text:p>2018-02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13">
            <text:p>2018-06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9-26">
            <text:p>2018-09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30">
            <text:p>2018-10-3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7-10">
            <text:p>2019-07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9-24">
            <text:p>2019-09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06">
            <text:p>2020-05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19">
            <text:p>2020-05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07">
            <text:p>2020-07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28">
            <text:p>2020-01-2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21">
            <text:p>2021-01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08">
            <text:p>2022-06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29">
            <text:p>2022-06-2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08">
            <text:p>2022-03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05">
            <text:p>2023-04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28">
            <text:p>2024-11-2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10">
            <text:p>2024-12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27">
            <text:p>2024-11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30">
            <text:p>2025-04-3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10">
            <text:p>2025-07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11-28">
            <text:p>2022-11-2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5-09-24">
            <text:p>2025-09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04">
            <text:p>2017-10-0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09">
            <text:p>2018-05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12">
            <text:p>2018-01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07">
            <text:p>2018-11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02">
            <text:p>2019-04-0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05">
            <text:p>2018-12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23">
            <text:p>2019-01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05">
            <text:p>2019-11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05">
            <text:p>2020-02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26">
            <text:p>2020-02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16">
            <text:p>2021-12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16">
            <text:p>2022-02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06">
            <text:p>2021-10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14">
            <text:p>2021-12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1">
            <text:p>2022-01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04">
            <text:p>2022-05-0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26">
            <text:p>2022-01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06">
            <text:p>2022-12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26">
            <text:p>2023-10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23">
            <text:p>2024-01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28">
            <text:p>2024-03-2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24">
            <text:p>2024-04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25">
            <text:p>2024-09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14">
            <text:p>2024-11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12">
            <text:p>2025-03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16">
            <text:p>2025-04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25">
            <text:p>2025-06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12-18">
            <text:p>2025-12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10-29">
            <text:p>2024-10-2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28">
            <text:p>2018-03-2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28">
            <text:p>2018-11-2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18">
            <text:p>2018-12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02">
            <text:p>2019-04-0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06">
            <text:p>2019-02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18">
            <text:p>2019-04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20">
            <text:p>2020-05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07">
            <text:p>2020-10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08">
            <text:p>2021-06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05">
            <text:p>2021-10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19">
            <text:p>2022-01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09">
            <text:p>2022-03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20">
            <text:p>2022-04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25">
            <text:p>2022-05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15">
            <text:p>2023-03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08">
            <text:p>2023-06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30">
            <text:p>2023-11-3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04">
            <text:p>2023-04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03">
            <text:p>2024-04-0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09">
            <text:p>2024-05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10">
            <text:p>2024-07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19">
            <text:p>2025-03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04">
            <text:p>2025-12-0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26">
            <text:p>2017-04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24">
            <text:p>2017-05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17">
            <text:p>2018-01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12">
            <text:p>2018-07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19">
            <text:p>2019-11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21">
            <text:p>2020-04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09">
            <text:p>2020-06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24">
            <text:p>2021-03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14">
            <text:p>2021-07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21">
            <text:p>2023-02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27">
            <text:p>2022-04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01">
            <text:p>2022-12-0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14">
            <text:p>2024-03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04">
            <text:p>2024-07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05">
            <text:p>2024-09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30">
            <text:p>2024-05-3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13">
            <text:p>2024-11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19">
            <text:p>2025-03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11-08">
            <text:p>2017-11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22">
            <text:p>2017-02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3-07">
            <text:p>2024-03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6-18">
            <text:p>2025-06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24">
            <text:p>2018-01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20">
            <text:p>2018-12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06">
            <text:p>2019-11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26">
            <text:p>2019-06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05">
            <text:p>2020-02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09">
            <text:p>2019-10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12">
            <text:p>2020-02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22">
            <text:p>2020-04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10">
            <text:p>2020-12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24">
            <text:p>2021-02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23">
            <text:p>2021-03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15">
            <text:p>2020-04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13">
            <text:p>2021-04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03">
            <text:p>2021-02-0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15">
            <text:p>2021-06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09">
            <text:p>2022-11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22">
            <text:p>2023-02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05">
            <text:p>2023-04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04">
            <text:p>2023-10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10">
            <text:p>2023-10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09">
            <text:p>2022-02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07">
            <text:p>2023-12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03">
            <text:p>2025-04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08">
            <text:p>2025-07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05-14">
            <text:p>2020-05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3-27">
            <text:p>2023-03-2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0-08-31">
            <text:p>2020-08-3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07">
            <text:p>2017-09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25">
            <text:p>2017-10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14">
            <text:p>2017-11-1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22">
            <text:p>2017-11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09">
            <text:p>2019-01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18">
            <text:p>2019-06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05">
            <text:p>2019-11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07">
            <text:p>2019-05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19">
            <text:p>2020-05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22">
            <text:p>2020-07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22">
            <text:p>2021-09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27">
            <text:p>2021-01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21">
            <text:p>2021-04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06">
            <text:p>2022-04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08">
            <text:p>2022-09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01">
            <text:p>2022-12-0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16">
            <text:p>2022-02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10">
            <text:p>2022-05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09">
            <text:p>2023-05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09">
            <text:p>2023-05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23">
            <text:p>2023-05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1">
            <text:p>2023-06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05">
            <text:p>2023-12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13">
            <text:p>2024-03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25">
            <text:p>2023-10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10">
            <text:p>2024-12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13">
            <text:p>2025-02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26">
            <text:p>2025-03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15">
            <text:p>2025-05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05">
            <text:p>2025-11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10">
            <text:p>2025-12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6-05">
            <text:p>2019-06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5-24">
            <text:p>2022-05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2-09">
            <text:p>2022-02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03">
            <text:p>2019-04-0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21">
            <text:p>2018-11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22">
            <text:p>2020-01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9-19">
            <text:p>2019-09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06">
            <text:p>2020-10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09">
            <text:p>2022-03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27">
            <text:p>2021-04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07">
            <text:p>2022-12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20">
            <text:p>2022-12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21">
            <text:p>2023-03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25">
            <text:p>2024-01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24">
            <text:p>2024-04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18">
            <text:p>2023-04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29">
            <text:p>2024-05-2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25">
            <text:p>2023-01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10">
            <text:p>2023-05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05">
            <text:p>2025-06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9-20">
            <text:p>2018-09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05-06">
            <text:p>2021-05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5-04-09">
            <text:p>2025-04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08">
            <text:p>2017-03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07">
            <text:p>2017-06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21">
            <text:p>2017-11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09">
            <text:p>2019-05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10">
            <text:p>2020-01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26">
            <text:p>2020-02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07">
            <text:p>2020-07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16">
            <text:p>2021-12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08">
            <text:p>2022-09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07">
            <text:p>2022-12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01">
            <text:p>2023-03-0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28">
            <text:p>2022-09-2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20">
            <text:p>2022-04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12">
            <text:p>2023-07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08">
            <text:p>2023-06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23">
            <text:p>2024-05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04">
            <text:p>2025-06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24">
            <text:p>2025-07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2-10">
            <text:p>2020-12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20">
            <text:p>2018-06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7-10">
            <text:p>2018-07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31">
            <text:p>2018-10-3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06">
            <text:p>2018-12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13">
            <text:p>2019-02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23">
            <text:p>2019-05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04">
            <text:p>2019-12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9-23">
            <text:p>2020-09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28">
            <text:p>2020-10-2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06">
            <text:p>2021-10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19">
            <text:p>2021-10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06">
            <text:p>2022-04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9-21">
            <text:p>2022-09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16">
            <text:p>2022-11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20">
            <text:p>2023-12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19">
            <text:p>2024-06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05">
            <text:p>2024-12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29">
            <text:p>2025-10-2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30">
            <text:p>2025-10-3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1-09-13">
            <text:p>2021-09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18-05-17">
            <text:p>2018-05-1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05">
            <text:p>2017-12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06">
            <text:p>2018-06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21">
            <text:p>2019-05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27">
            <text:p>2019-11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03">
            <text:p>2021-02-0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08">
            <text:p>2021-06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25">
            <text:p>2022-05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07">
            <text:p>2023-02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06">
            <text:p>2023-06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07">
            <text:p>2023-06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07">
            <text:p>2024-02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15">
            <text:p>2024-02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11">
            <text:p>2025-06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01">
            <text:p>2025-10-0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29">
            <text:p>2025-10-2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4-15">
            <text:p>2025-04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4-17">
            <text:p>2025-04-1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08">
            <text:p>2017-02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6-17">
            <text:p>2020-06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1-29">
            <text:p>2021-01-2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7-02">
            <text:p>2020-07-0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17">
            <text:p>2017-05-1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04">
            <text:p>2017-10-0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27">
            <text:p>2018-03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20">
            <text:p>2017-12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06">
            <text:p>2019-03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17">
            <text:p>2020-12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03">
            <text:p>2021-03-0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05">
            <text:p>2021-05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22">
            <text:p>2021-06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15">
            <text:p>2020-12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11">
            <text:p>2022-01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15">
            <text:p>2023-02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06">
            <text:p>2023-04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11">
            <text:p>2023-07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18">
            <text:p>2024-04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11">
            <text:p>2024-06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12">
            <text:p>2024-07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22">
            <text:p>2025-01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14">
            <text:p>2025-05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03">
            <text:p>2025-07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01">
            <text:p>2025-10-0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16">
            <text:p>2025-12-1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17">
            <text:p>2017-01-1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14">
            <text:p>2017-06-1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16">
            <text:p>2017-05-1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21">
            <text:p>2018-03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27">
            <text:p>2018-11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26">
            <text:p>2018-09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05">
            <text:p>2018-12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05">
            <text:p>2019-06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06">
            <text:p>2019-11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18">
            <text:p>2020-06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22">
            <text:p>2020-09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07">
            <text:p>2021-09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2">
            <text:p>2021-01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27">
            <text:p>2021-10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2">
            <text:p>2022-01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13">
            <text:p>2021-10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02">
            <text:p>2022-03-0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20">
            <text:p>2023-04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26">
            <text:p>2023-07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28">
            <text:p>2023-09-2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07">
            <text:p>2024-03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24">
            <text:p>2024-01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05">
            <text:p>2024-06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06">
            <text:p>2024-11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11">
            <text:p>2024-07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29">
            <text:p>2025-04-2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25">
            <text:p>2025-09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6-05">
            <text:p>2025-06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12-10">
            <text:p>2025-12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4-10">
            <text:p>2024-04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27">
            <text:p>2017-06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3-08">
            <text:p>2022-03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2-05">
            <text:p>2025-02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12">
            <text:p>2017-12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27">
            <text:p>2018-02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16">
            <text:p>2018-05-1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06">
            <text:p>2018-06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17">
            <text:p>2019-12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14">
            <text:p>2021-04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13">
            <text:p>2022-01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07">
            <text:p>2022-06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12">
            <text:p>2022-10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09">
            <text:p>2024-10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9-25">
            <text:p>2024-09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22">
            <text:p>2025-05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09-29">
            <text:p>2020-09-2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5-04-09">
            <text:p>2025-04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14">
            <text:p>2017-03-1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11">
            <text:p>2017-04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07">
            <text:p>2017-11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30">
            <text:p>2018-05-3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19">
            <text:p>2018-09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15">
            <text:p>2020-04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20">
            <text:p>2022-04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21">
            <text:p>2022-09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10">
            <text:p>2023-05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27">
            <text:p>2022-07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11">
            <text:p>2023-01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26">
            <text:p>2023-07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19">
            <text:p>2023-04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10">
            <text:p>2023-01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06">
            <text:p>2023-06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04">
            <text:p>2024-04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29">
            <text:p>2024-10-2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1">
            <text:p>2024-04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19">
            <text:p>2025-02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16">
            <text:p>2024-12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22">
            <text:p>2025-05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23">
            <text:p>2025-10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16">
            <text:p>2025-12-1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07">
            <text:p>2017-06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14">
            <text:p>2017-06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13">
            <text:p>2018-02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9-25">
            <text:p>2018-09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05">
            <text:p>2018-12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19">
            <text:p>2020-02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07">
            <text:p>2020-07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21">
            <text:p>2020-10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8">
            <text:p>2020-11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07">
            <text:p>2021-04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12">
            <text:p>2021-05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04">
            <text:p>2020-06-0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02">
            <text:p>2021-12-0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22">
            <text:p>2022-06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14">
            <text:p>2022-12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10">
            <text:p>2023-01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20">
            <text:p>2023-06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14">
            <text:p>2023-07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9-27">
            <text:p>2023-09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9-19">
            <text:p>2024-09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03">
            <text:p>2024-12-0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17">
            <text:p>2024-12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04">
            <text:p>2019-06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11">
            <text:p>2020-02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14">
            <text:p>2020-10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25">
            <text:p>2020-11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17">
            <text:p>2021-03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21">
            <text:p>2021-04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16">
            <text:p>2021-12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22">
            <text:p>2022-03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7-12">
            <text:p>2022-07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7-06">
            <text:p>2022-07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03">
            <text:p>2022-11-0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18">
            <text:p>2023-10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24">
            <text:p>2023-10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25">
            <text:p>2023-10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22">
            <text:p>2024-02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06">
            <text:p>2024-03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29">
            <text:p>2024-10-2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10">
            <text:p>2024-01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16">
            <text:p>2024-10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12">
            <text:p>2025-02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18">
            <text:p>2025-11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26">
            <text:p>2025-02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11-14">
            <text:p>2019-11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10-19">
            <text:p>2020-10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27">
            <text:p>2017-07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14">
            <text:p>2018-02-1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12">
            <text:p>2017-12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27">
            <text:p>2018-06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06">
            <text:p>2019-03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05">
            <text:p>2019-02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18">
            <text:p>2019-06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09">
            <text:p>2020-09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29">
            <text:p>2020-01-2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04">
            <text:p>2019-12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21">
            <text:p>2020-10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04">
            <text:p>2020-06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08">
            <text:p>2020-07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14">
            <text:p>2020-10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08">
            <text:p>2021-09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22">
            <text:p>2021-06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20">
            <text:p>2022-04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08">
            <text:p>2022-06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03">
            <text:p>2021-11-0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29">
            <text:p>2022-06-2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03">
            <text:p>2022-11-0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22">
            <text:p>2023-02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15">
            <text:p>2023-06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7">
            <text:p>2024-04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04">
            <text:p>2024-12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03">
            <text:p>2025-09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30">
            <text:p>2025-10-3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5-07">
            <text:p>2019-05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16">
            <text:p>2017-05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7-13">
            <text:p>2021-07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5-10">
            <text:p>2022-05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7-11">
            <text:p>2017-07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28">
            <text:p>2018-02-2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07">
            <text:p>2019-05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05">
            <text:p>2020-05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10">
            <text:p>2020-06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9">
            <text:p>2020-11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04">
            <text:p>2022-05-0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21">
            <text:p>2022-12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05">
            <text:p>2023-12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15">
            <text:p>2024-02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05">
            <text:p>2023-10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05">
            <text:p>2025-03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19">
            <text:p>2025-11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28">
            <text:p>2017-06-2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11">
            <text:p>2017-07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19">
            <text:p>2017-09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31">
            <text:p>2018-01-3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08">
            <text:p>2017-11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30">
            <text:p>2018-10-3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10">
            <text:p>2019-01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13">
            <text:p>2019-02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19">
            <text:p>2019-03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05">
            <text:p>2021-05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11">
            <text:p>2021-05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25">
            <text:p>2020-09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10">
            <text:p>2021-03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02">
            <text:p>2022-02-0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08">
            <text:p>2022-03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23">
            <text:p>2021-06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07">
            <text:p>2021-07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13">
            <text:p>2021-10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06">
            <text:p>2022-07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8">
            <text:p>2023-06-2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01">
            <text:p>2023-02-0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14">
            <text:p>2022-12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09">
            <text:p>2023-11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27">
            <text:p>2024-03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08">
            <text:p>2025-01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22">
            <text:p>2025-01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26">
            <text:p>2025-06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28">
            <text:p>2025-05-2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19">
            <text:p>2025-11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10-25">
            <text:p>2022-10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7-05">
            <text:p>2017-07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6-25">
            <text:p>2025-06-2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7-06">
            <text:p>2020-07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7-12">
            <text:p>2024-07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19">
            <text:p>2018-12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22">
            <text:p>2018-05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3-04">
            <text:p>2020-03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17">
            <text:p>2020-06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14">
            <text:p>2021-01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25">
            <text:p>2022-01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21">
            <text:p>2023-11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23">
            <text:p>2024-05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09">
            <text:p>2023-11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11">
            <text:p>2025-06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18">
            <text:p>2025-06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21">
            <text:p>2025-05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5-16">
            <text:p>2019-05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06-29">
            <text:p>2021-06-2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12">
            <text:p>2017-07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07">
            <text:p>2018-02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16">
            <text:p>2018-10-1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20">
            <text:p>2018-06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11">
            <text:p>2018-07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28">
            <text:p>2018-11-2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13">
            <text:p>2018-09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19">
            <text:p>2018-12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09">
            <text:p>2019-10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06">
            <text:p>2020-05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8">
            <text:p>2020-11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06">
            <text:p>2020-10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19">
            <text:p>2021-05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21">
            <text:p>2022-04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24">
            <text:p>2023-01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08">
            <text:p>2023-02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04">
            <text:p>2023-04-0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14">
            <text:p>2022-12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08">
            <text:p>2023-02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06">
            <text:p>2024-03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20">
            <text:p>2024-03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12">
            <text:p>2024-06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11">
            <text:p>2024-06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18">
            <text:p>2024-12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30">
            <text:p>2025-04-3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27">
            <text:p>2025-02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24">
            <text:p>2025-07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18">
            <text:p>2025-11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17">
            <text:p>2025-12-1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19">
            <text:p>2017-04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31">
            <text:p>2017-05-3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27">
            <text:p>2017-06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10">
            <text:p>2019-01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27">
            <text:p>2019-02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05">
            <text:p>2019-02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19">
            <text:p>2019-03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9-17">
            <text:p>2019-09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1">
            <text:p>2020-11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9-21">
            <text:p>2021-09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13">
            <text:p>2021-10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16">
            <text:p>2022-02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29">
            <text:p>2023-06-2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16">
            <text:p>2024-01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13">
            <text:p>2024-03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12">
            <text:p>2024-06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08">
            <text:p>2025-01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26">
            <text:p>2025-03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23">
            <text:p>2024-10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16">
            <text:p>2025-04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9-23">
            <text:p>2021-09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19">
            <text:p>2021-05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10">
            <text:p>2021-11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14">
            <text:p>2021-12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08">
            <text:p>2023-03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20">
            <text:p>2023-04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14">
            <text:p>2023-12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12">
            <text:p>2023-01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07">
            <text:p>2024-03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27">
            <text:p>2024-03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20">
            <text:p>2022-04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20">
            <text:p>2025-02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16">
            <text:p>2025-10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09-29">
            <text:p>2021-09-2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4-11">
            <text:p>2022-04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27">
            <text:p>2025-02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08">
            <text:p>2025-05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25">
            <text:p>2025-06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20">
            <text:p>2024-11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9-25">
            <text:p>2025-09-2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06-08">
            <text:p>2020-06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9-23">
            <text:p>2022-09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11-28">
            <text:p>2022-11-2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2-25">
            <text:p>2022-02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9-23">
            <text:p>2022-09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22">
            <text:p>2017-02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15">
            <text:p>2017-03-1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30">
            <text:p>2018-01-3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25">
            <text:p>2018-09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10">
            <text:p>2018-10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16">
            <text:p>2019-01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01">
            <text:p>2020-04-0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12">
            <text:p>2020-02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08">
            <text:p>2020-04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27">
            <text:p>2020-05-2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22">
            <text:p>2020-04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14">
            <text:p>2021-04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5">
            <text:p>2020-12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4">
            <text:p>2021-01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26">
            <text:p>2021-01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26">
            <text:p>2021-05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09">
            <text:p>2021-09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07">
            <text:p>2022-04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07">
            <text:p>2022-12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07">
            <text:p>2023-02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07">
            <text:p>2023-09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10">
            <text:p>2023-01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18">
            <text:p>2023-04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10">
            <text:p>2023-10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21">
            <text:p>2024-03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16">
            <text:p>2023-11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28">
            <text:p>2024-06-2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27">
            <text:p>2024-06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12">
            <text:p>2025-02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04">
            <text:p>2025-12-0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6-22">
            <text:p>2022-06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01">
            <text:p>2017-03-0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29">
            <text:p>2017-03-2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12">
            <text:p>2017-04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07">
            <text:p>2018-02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27">
            <text:p>2018-06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9-18">
            <text:p>2019-09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09">
            <text:p>2020-06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08">
            <text:p>2020-07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18">
            <text:p>2020-06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7-14">
            <text:p>2021-07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20">
            <text:p>2020-10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23">
            <text:p>2022-11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24">
            <text:p>2023-01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23">
            <text:p>2022-02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15">
            <text:p>2023-06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06">
            <text:p>2025-03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17">
            <text:p>2025-12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3-14">
            <text:p>2019-03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10-14">
            <text:p>2021-10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5-04-09">
            <text:p>2025-04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4-11">
            <text:p>2022-04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11">
            <text:p>2017-01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12">
            <text:p>2017-12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19">
            <text:p>2018-06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12">
            <text:p>2018-09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18">
            <text:p>2018-12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25">
            <text:p>2018-07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11">
            <text:p>2018-09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26">
            <text:p>2019-06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1">
            <text:p>2020-11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21">
            <text:p>2021-01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10">
            <text:p>2021-03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13">
            <text:p>2021-04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24">
            <text:p>2021-11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1">
            <text:p>2022-01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25">
            <text:p>2022-01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14">
            <text:p>2021-07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11">
            <text:p>2022-05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05">
            <text:p>2022-10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09">
            <text:p>2022-03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05">
            <text:p>2023-04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20">
            <text:p>2022-12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20">
            <text:p>2023-12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10">
            <text:p>2024-07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16">
            <text:p>2024-10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05">
            <text:p>2025-03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08">
            <text:p>2025-05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03">
            <text:p>2025-09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02">
            <text:p>2025-12-0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08">
            <text:p>2025-10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1-07">
            <text:p>2023-11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6-13">
            <text:p>2017-06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9-19">
            <text:p>2017-09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14">
            <text:p>2017-11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29">
            <text:p>2020-01-2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03">
            <text:p>2019-12-0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17">
            <text:p>2021-12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01">
            <text:p>2023-03-0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22">
            <text:p>2023-03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07">
            <text:p>2023-06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07">
            <text:p>2023-11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03">
            <text:p>2023-05-0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28">
            <text:p>2024-06-2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13">
            <text:p>2024-11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01">
            <text:p>2022-12-0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20">
            <text:p>2024-02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3-05-09">
            <text:p>2023-05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10">
            <text:p>2017-01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14">
            <text:p>2017-02-1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28">
            <text:p>2017-02-2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21">
            <text:p>2017-06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07">
            <text:p>2017-09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19">
            <text:p>2017-12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10">
            <text:p>2019-04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20">
            <text:p>2019-02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24">
            <text:p>2019-09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02">
            <text:p>2019-10-0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06">
            <text:p>2020-10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23">
            <text:p>2021-02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05">
            <text:p>2021-10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10">
            <text:p>2021-11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21">
            <text:p>2022-04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14">
            <text:p>2022-09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23">
            <text:p>2023-05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26">
            <text:p>2023-01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23">
            <text:p>2024-04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22">
            <text:p>2024-02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10">
            <text:p>2025-04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22">
            <text:p>2025-10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13">
            <text:p>2025-11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7-08">
            <text:p>2025-07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11">
            <text:p>2017-10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30">
            <text:p>2018-05-3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10">
            <text:p>2018-04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27">
            <text:p>2018-11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19">
            <text:p>2018-06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20">
            <text:p>2019-11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03">
            <text:p>2021-03-0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26">
            <text:p>2021-05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21">
            <text:p>2021-12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06">
            <text:p>2023-06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9-21">
            <text:p>2023-09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12">
            <text:p>2023-10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9-22">
            <text:p>2021-09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21">
            <text:p>2024-03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17">
            <text:p>2024-04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30">
            <text:p>2025-01-3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12-04">
            <text:p>2020-12-0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31">
            <text:p>2017-01-3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20">
            <text:p>2017-12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24">
            <text:p>2018-04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16">
            <text:p>2018-01-1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13">
            <text:p>2017-12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07">
            <text:p>2018-03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13">
            <text:p>2018-11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04">
            <text:p>2019-06-0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20">
            <text:p>2019-03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3-04">
            <text:p>2020-03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12">
            <text:p>2020-02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30">
            <text:p>2021-06-3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08">
            <text:p>2021-09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09">
            <text:p>2021-06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08">
            <text:p>2023-03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19">
            <text:p>2022-10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20">
            <text:p>2022-09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11">
            <text:p>2023-01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29">
            <text:p>2024-05-2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24">
            <text:p>2025-07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15">
            <text:p>2025-10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4-27">
            <text:p>2022-04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25">
            <text:p>2017-01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28">
            <text:p>2017-03-2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10">
            <text:p>2017-05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9-25">
            <text:p>2025-09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18">
            <text:p>2018-04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09">
            <text:p>2018-05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16">
            <text:p>2018-01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19">
            <text:p>2019-02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7-09">
            <text:p>2019-07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21">
            <text:p>2020-04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08">
            <text:p>2020-04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9-22">
            <text:p>2020-09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11">
            <text:p>2021-05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07">
            <text:p>2022-04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9-28">
            <text:p>2022-09-2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15">
            <text:p>2022-06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07">
            <text:p>2023-02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24">
            <text:p>2024-01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23">
            <text:p>2024-04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15">
            <text:p>2024-05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08">
            <text:p>2024-05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06">
            <text:p>2024-11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17">
            <text:p>2024-10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13">
            <text:p>2025-02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15">
            <text:p>2025-05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07">
            <text:p>2025-05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08">
            <text:p>2025-10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22">
            <text:p>2025-10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20">
            <text:p>2025-11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3-27">
            <text:p>2023-03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08">
            <text:p>2017-02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11">
            <text:p>2017-10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12">
            <text:p>2018-09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22">
            <text:p>2019-01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19">
            <text:p>2019-02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11">
            <text:p>2019-12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17">
            <text:p>2021-03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21">
            <text:p>2021-07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24">
            <text:p>2022-05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08">
            <text:p>2022-06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12">
            <text:p>2022-07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21">
            <text:p>2023-02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04">
            <text:p>2023-10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07">
            <text:p>2023-11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28">
            <text:p>2024-02-2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15">
            <text:p>2025-01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17">
            <text:p>2024-10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13">
            <text:p>2025-03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19">
            <text:p>2025-06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5-17">
            <text:p>2017-05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6-12">
            <text:p>2024-06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28">
            <text:p>2017-11-2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13">
            <text:p>2017-06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21">
            <text:p>2018-02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21">
            <text:p>2018-03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25">
            <text:p>2017-10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12">
            <text:p>2019-06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05">
            <text:p>2019-11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15">
            <text:p>2020-01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09">
            <text:p>2020-07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17">
            <text:p>2021-02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09">
            <text:p>2021-06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7-07">
            <text:p>2021-07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28">
            <text:p>2021-04-2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02">
            <text:p>2022-03-0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02">
            <text:p>2022-02-0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11">
            <text:p>2022-05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11">
            <text:p>2022-10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22">
            <text:p>2022-11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26">
            <text:p>2022-10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12">
            <text:p>2023-07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11">
            <text:p>2024-07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04">
            <text:p>2024-12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18">
            <text:p>2024-12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29">
            <text:p>2025-01-2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19">
            <text:p>2025-02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9-18">
            <text:p>2025-09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23">
            <text:p>2025-10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06">
            <text:p>2025-11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03">
            <text:p>2025-12-0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06-29">
            <text:p>2020-06-2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0-09-02">
            <text:p>2020-09-0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5-08-20">
            <text:p>2025-08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17">
            <text:p>2017-05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25">
            <text:p>2018-07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08">
            <text:p>2018-05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25">
            <text:p>2018-07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10">
            <text:p>2019-01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30">
            <text:p>2019-01-3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05">
            <text:p>2019-03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16">
            <text:p>2019-04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03">
            <text:p>2019-12-0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11">
            <text:p>2020-02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28">
            <text:p>2020-10-2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0">
            <text:p>2020-12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08">
            <text:p>2020-09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01">
            <text:p>2020-12-0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26">
            <text:p>2021-05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25">
            <text:p>2022-05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09">
            <text:p>2022-11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25">
            <text:p>2023-01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17">
            <text:p>2023-05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17">
            <text:p>2024-12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10">
            <text:p>2025-07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27">
            <text:p>2025-11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11">
            <text:p>2017-04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1-24">
            <text:p>2017-01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08">
            <text:p>2019-10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18">
            <text:p>2019-12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12">
            <text:p>2022-01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9-20">
            <text:p>2022-09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21">
            <text:p>2023-06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17">
            <text:p>2023-05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13">
            <text:p>2023-12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14">
            <text:p>2024-03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08">
            <text:p>2022-02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24">
            <text:p>2024-10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14">
            <text:p>2024-06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13">
            <text:p>2025-03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09">
            <text:p>2025-07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02">
            <text:p>2025-12-0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29">
            <text:p>2025-04-2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9-23">
            <text:p>2022-09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4-05-20">
            <text:p>2024-05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24">
            <text:p>2017-01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07">
            <text:p>2017-09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17">
            <text:p>2018-04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16">
            <text:p>2018-05-1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23">
            <text:p>2018-05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13">
            <text:p>2018-02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12">
            <text:p>2018-12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03">
            <text:p>2019-04-0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04">
            <text:p>2019-06-0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23">
            <text:p>2019-10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12">
            <text:p>2019-09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20">
            <text:p>2020-10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1">
            <text:p>2020-11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02">
            <text:p>2022-02-0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26">
            <text:p>2021-01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03">
            <text:p>2022-11-0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21">
            <text:p>2022-12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29">
            <text:p>2024-02-2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30">
            <text:p>2024-10-3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22">
            <text:p>2024-05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26">
            <text:p>2025-02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03">
            <text:p>2025-07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12">
            <text:p>2025-06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18">
            <text:p>2025-09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20">
            <text:p>2025-11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4-21">
            <text:p>2022-04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1-04">
            <text:p>2020-11-0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24">
            <text:p>2017-05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7-20">
            <text:p>2020-07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6-19">
            <text:p>2024-06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31">
            <text:p>2018-01-3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16">
            <text:p>2018-10-1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23">
            <text:p>2018-05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10">
            <text:p>2020-01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10">
            <text:p>2021-03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30">
            <text:p>2021-06-3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18">
            <text:p>2022-05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26">
            <text:p>2022-10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04">
            <text:p>2024-07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9-28">
            <text:p>2023-09-2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21">
            <text:p>2024-11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05">
            <text:p>2025-11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18">
            <text:p>2025-12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10-17">
            <text:p>2019-10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6-13">
            <text:p>2019-06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05-20">
            <text:p>2021-05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05">
            <text:p>2017-04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21">
            <text:p>2018-11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12">
            <text:p>2019-09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22">
            <text:p>2019-05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19">
            <text:p>2019-12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02">
            <text:p>2019-10-0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22">
            <text:p>2019-10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10">
            <text:p>2020-06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22">
            <text:p>2020-07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23">
            <text:p>2021-03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08">
            <text:p>2021-06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09">
            <text:p>2021-11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11">
            <text:p>2021-05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07">
            <text:p>2021-07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26">
            <text:p>2022-10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13">
            <text:p>2022-07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27">
            <text:p>2022-07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23">
            <text:p>2022-02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12">
            <text:p>2022-10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21">
            <text:p>2023-03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03">
            <text:p>2023-05-0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21">
            <text:p>2023-09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07">
            <text:p>2023-09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18">
            <text:p>2023-10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29">
            <text:p>2023-11-2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21">
            <text:p>2023-12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26">
            <text:p>2024-06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03">
            <text:p>2024-04-0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09">
            <text:p>2024-05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20">
            <text:p>2024-11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25">
            <text:p>2024-07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23">
            <text:p>2024-10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09">
            <text:p>2025-10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26">
            <text:p>2017-04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9-19">
            <text:p>2018-09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13">
            <text:p>2018-03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19">
            <text:p>2019-11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27">
            <text:p>2020-05-2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01">
            <text:p>2020-12-0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25">
            <text:p>2021-05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20">
            <text:p>2021-10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03">
            <text:p>2021-11-0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21">
            <text:p>2022-06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05">
            <text:p>2022-04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05">
            <text:p>2022-10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25">
            <text:p>2022-10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13">
            <text:p>2023-07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07">
            <text:p>2024-02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22">
            <text:p>2023-11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6">
            <text:p>026</text:p>
          </table:table-cell>
          <table:table-cell office:value-type="string" office:string-value="TAR TOSCANA - FIRENZE">
            <text:p>TAR TOSCANA - FIRENZE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4-11">
            <text:p>2019-04-11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