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270">
            <text:p>5270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541">
            <text:p>5541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136">
            <text:p>4136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687">
            <text:p>4687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511">
            <text:p>4511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099">
            <text:p>5099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544">
            <text:p>5544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26">
            <text:p>5126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826">
            <text:p>4826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276">
            <text:p>5276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3927">
            <text:p>3927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606">
            <text:p>5606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58">
            <text:p>5158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917">
            <text:p>4917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327">
            <text:p>5327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891">
            <text:p>4891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26">
            <text:p>5126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018">
            <text:p>5018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621">
            <text:p>5621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99">
            <text:p>5199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438">
            <text:p>4438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478">
            <text:p>5478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364">
            <text:p>4364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381">
            <text:p>5381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085">
            <text:p>5085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233">
            <text:p>4233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3749">
            <text:p>3749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580">
            <text:p>5580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257">
            <text:p>5257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050">
            <text:p>4050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488">
            <text:p>5488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559">
            <text:p>4559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897">
            <text:p>4897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410">
            <text:p>4410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343">
            <text:p>5343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05">
            <text:p>5105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069">
            <text:p>5069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471">
            <text:p>4471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026">
            <text:p>4026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299">
            <text:p>4299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506">
            <text:p>5506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155">
            <text:p>5155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220">
            <text:p>5220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4108">
            <text:p>4108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30">
            <text:p>030</text:p>
          </table:table-cell>
          <table:table-cell office:value-type="string" office:string-value="VENEZIA">
            <text:p>VENEZIA</text:p>
          </table:table-cell>
          <table:table-cell office:value-type="float" office:value="5583">
            <text:p>558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