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DEPOSITO">
            <text:p>ANNO_DEPOSITO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CLASSIFICAZIONE_RICORSO">
            <text:p>CLASSIFICAZIONE_RICORSO</text:p>
          </table:table-cell>
          <table:table-cell table:style-name="pd1" office:value-type="string" office:string-value="NUMERO_RICORSI_PERVENUTI">
            <text:p>NUMERO_RICORSI_PERVENUTI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PROPRIAZIONE PER PUBBLICA UTILITA' -&gt; PROCEDIMENTO,FORMALITA' E TERMINI">
            <text:p>ESPROPRIAZIONE PER PUBBLICA UTILITA' -&gt; PROCEDIMENTO,FORMALITA' E TERMI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QUOTE LATTE -&gt; ALTRO">
            <text:p>QUOTE LATT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MBIENTE -&gt; BONIFICA">
            <text:p>AMBIENTE -&gt; BONIF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QUOTE LATTE -&gt; ALTRO">
            <text:p>QUOTE LATTE -&gt; ALTR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PROPRIAZIONE PER PUBBLICA UTILITA' -&gt; RISARCIMENTO DEL DANNO">
            <text:p>ESPROPRIAZIONE PER PUBBLICA UTILITA'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ATENTE DI GUIDA -&gt; ALTRO">
            <text:p>PATENTE DI GUID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NON ASSEGNATA">
            <text:p>NON ASSEGNA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DUSTRIA -&gt; ALTRO">
            <text:p>INDUSTRI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QUINAMENTO -&gt; LAVORAZIONI E INDUSTRIE INSALUBRI">
            <text:p>INQUINAMENTO -&gt; LAVORAZIONI E INDUSTRIE INSALUB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ATENTE DI GUIDA -&gt; ALTRO">
            <text:p>PATENTE DI GUID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QUOTE LATTE -&gt; ALTRO">
            <text:p>QUOTE LATTE -&gt; ALTR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, SERVIZI E FORNITURE -&gt; TRATTATIVA PRIVATA -&gt; FORNITURE">
            <text:p>APPALTI PUBBLICI DI LAVORI, SERVIZI E FORNITURE -&gt; TRATTATIVA PRIVATA -&gt;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DUSTRIA -&gt; ALTRO">
            <text:p>INDUSTR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IMPIEGATI COMUNALI E PROVINCIALI -&gt; CONCORSO (AMMISSIONE,PROCEDIMENTO)">
            <text:p>PUBBLICO IMPIEGO -&gt; IMPIEGATI COMUNALI E PROVINCIALI -&gt; CONCORSO (AMMISSIONE,PROCEDIMENTO)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ROFESSIONI E MESTIERI -&gt; CHIMICI -&gt; ALTRO">
            <text:p>PROFESSIONI E MESTIERI -&gt; CHIMIC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MBIENTE -&gt; BONIFICA">
            <text:p>AMBIENTE -&gt; BONIF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REVOCA">
            <text:p>APPALTI PUBBLICI DI SERVIZI -&gt; REVO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NON ASSEGNATA">
            <text:p>NON ASSEGNATA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ROFESSIONI E MESTIERI -&gt; DOTTORI COMMERCIALISTI">
            <text:p>PROFESSIONI E MESTIERI -&gt; DOTTORI COMMERCIALIS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ORGANIZZAZIONE">
            <text:p>ENTI PUBBLICI IN GENERALE -&gt; ORG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NTICHITÀ E BELLE ARTI -&gt; SOPRAINTENDENZE ALLE ANTICHITÀ E ALL'ARTE">
            <text:p>ANTICHITÀ E BELLE ARTI -&gt; SOPRAINTENDENZE ALLE ANTICHITÀ E ALL'AR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TRASFERIMENTO">
            <text:p>PUBBLICO IMPIEGO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VALUTAZIONE">
            <text:p>CARABINIERI -&gt; VALUT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ORGANIZZAZIONE">
            <text:p>ENTI PUBBLICI IN GENERALE -&gt; ORG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">
            <text:p>CARABIN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VALUTAZIONE">
            <text:p>MILITARI -&gt; VALUT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INSEGNANTI SCUOLA MATERNA -&gt; CONCORSO(AMMISSIONE,PROCEDIMENTO)">
            <text:p>PUBBLICO IMPIEGO -&gt; INSEGNANTI SCUOLA MATERNA -&gt; CONCORSO(AMMISSIONE,PROCEDIMENTO)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NON ASSEGNATA">
            <text:p>NON ASSEGNAT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MERCIO E ARTIGIANATO -&gt; RISARCIMENTO DANNI">
            <text:p>COMMERCIO E ARTIGIANATO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LENZIO DELLA PUBBLICA AMMINISTRAZIONE -&gt; AGRICOLTURA">
            <text:p>SILENZIO DELLA PUBBLICA AMMINISTRAZIONE -&gt; AGRICOLTU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ALTRO">
            <text:p>MILITARI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UNI -&gt; CONSIGLIO COMUNALE">
            <text:p>COMUNI -&gt; CONSIGLIO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SANITÀ -&gt; ALTRO">
            <text:p>APPALTI SANITÀ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TRATTAMENTO DI FINE RAPPORTO, BUONUSCITA">
            <text:p>CARABINIERI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PIANO PARTICOLAREGGIATO">
            <text:p>URBANISTICA -&gt; PIANO PARTICOLAREGGI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ALTRO">
            <text:p>CARABI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NIVERSITÀ -&gt; PROFESSORI UNIVERSITARI -&gt; PROFESSORI ASSOCIATI">
            <text:p>UNIVERSITÀ -&gt; PROFESSORI UNIVERSITARI -&gt; PROFESSORI ASSOCIA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NON ASSEGNATA">
            <text:p>NON ASSEGNAT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, SERVIZI E FORNITURE -&gt; TRATTATIVA PRIVATA -&gt; FORNITURE">
            <text:p>APPALTI PUBBLICI DI LAVORI, SERVIZI E FORNITURE -&gt; TRATTATIVA PRIVATA -&gt;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ALTRO">
            <text:p>MILITA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ERVIZI PUBBLICI -&gt; ALTRI">
            <text:p>SERVIZI PUBBLICI -&gt; ALTR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QUINAMENTO -&gt; LAVORAZIONI E INDUSTRIE INSALUBRI">
            <text:p>INQUINAMENTO -&gt; LAVORAZIONI E INDUSTRIE INSALUB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FORNITURE -&gt; ALTRO">
            <text:p>APPALTI PUBBLICI DI FORNITUR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ASILO">
            <text:p>STRANIERI -&gt; ASIL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IMPIEGATI CIVILI DELLO STATO -&gt; INQUADRAMENTO (IN RUOLO E NELLE QUALIFICHE)">
            <text:p>PUBBLICO IMPIEGO -&gt; IMPIEGATI CIVILI DELLO STATO -&gt; INQUADRAMENTO (IN RUOLO E NELLE QUALIFICHE)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QUOTE LATTE -&gt; ALTRO">
            <text:p>QUOTE LATTE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SOSPENSIONE CAUTELARE">
            <text:p>GUARDIA DI FINANZA -&gt; SOSPENSIONE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RIFIUTI -&gt; SMALTIMENTO">
            <text:p>RIFIUTI -&gt; SMALT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NCORSI -&gt; CONCORSI SCUOLA DOCENTI -&gt; ESCLUSIONE">
            <text:p>CONCORSI -&gt; CONCORSI SCUOLA DOCENT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DUSTRIA -&gt; ALTRO">
            <text:p>INDUSTR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TRATTAMENTO DI FINE RAPPORTO, BUONUSCITA">
            <text:p>CARABINIERI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MERCIO, ARTIGIANATO -&gt; PIANO DELLA RETE COMMERCIALE">
            <text:p>COMMERCIO, ARTIGIANATO -&gt; PIANO DELLA RETE COMMERCI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BENI CULTURALI -&gt; DICHIARAZIONE DI INTERESSE CULTURALE">
            <text:p>BENI CULTURALI -&gt; DICHIARAZIONE DI INTERESSE CULTU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 -&gt; ONERI DI URBANIZZAZIONE">
            <text:p>EDILIZIA -&gt; CONCESSIONE EDILIZIA E PERMESSO DI COSTRUIRE -&gt; ONERI DI URB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STATO GIURIDICO">
            <text:p>MILITARI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CONTROLLI">
            <text:p>ENTI PUBBLICI IN GENERALE -&gt; CONTROL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NIVERSITÀ -&gt; PROFESSORI UNIVERSITARI -&gt; STATO GIURIDICO">
            <text:p>UNIVERSITÀ -&gt; PROFESSORI UNIVERSITARI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LENZIO DELLA PUBBLICA AMMINISTRAZIONE -&gt; AGRICOLTURA">
            <text:p>SILENZIO DELLA PUBBLICA AMMINISTRAZIONE -&gt; AGRICOLTUR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MBIENTE -&gt; PARCHI E RISERVE NATURALI">
            <text:p>AMBIENTE -&gt; PARCHI E RISERVE NATUR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SANITÀ -&gt; AMMISSIONE ALTRO CONCORRENTE">
            <text:p>APPALTI SANITÀ -&gt; AMMISSIONE ALTRO CONCORR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DEMANIO E PATRIMONIO -&gt; RISARCIMENTO DANNI">
            <text:p>DEMANIO E PATRIMONIO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UNE E PROVINCIA -&gt; BENI DEMANIALI E PATRIMONIALI -&gt; CONCESSIONE">
            <text:p>COMUNE E PROVINCIA -&gt; BENI DEMANIALI E PATRIMONIALI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GRICOLTURA E FORESTE">
            <text:p>AGRICOLTURA E FORE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RISARCIMENTO DEL DANNO">
            <text:p>PUBBLICO IMPIEGO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ERVIZI PUBBLICI -&gt; SERVIZI DI TRASPORTO PUBBLICO LOCALE">
            <text:p>SERVIZI PUBBLICI -&gt; SERVIZI DI TRASPORTO PUBBLICO LOC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ATENTE DI GUIDA -&gt; GIUDIZIO DI IDONEITÀ">
            <text:p>PATENTE DI GUIDA -&gt; GIUDIZIO DI IDONE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FARMACIA -&gt; SEDI FARMACEUTICHE">
            <text:p>FARMACIA -&gt; SEDI FARMACEUTICH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QUOTE LATTE -&gt; ALTRO">
            <text:p>QUOTE LATT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QUOTE LATTE -&gt; ALTRO">
            <text:p>QUOTE LATTE -&gt; ALTRO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PROGRAMMA PLURIENNALE DI ATTUAZIONE">
            <text:p>URBANISTICA -&gt; PROGRAMMA PLURIENNALE DI ATTU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NNULLAMENTO GARA">
            <text:p>APPALTI PUBBLICI DI SERVIZI -&gt; ANNULLAMENTO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QUINAMENTO -&gt; LAVORAZIONI E INDUSTRIE INSALUBRI">
            <text:p>INQUINAMENTO -&gt; LAVORAZIONI E INDUSTRIE INSALUB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, SERVIZI E FORNITURE -&gt; TRATTATIVA PRIVATA -&gt; FORNITURE">
            <text:p>APPALTI PUBBLICI DI LAVORI, SERVIZI E FORNITURE -&gt; TRATTATIVA PRIVATA -&gt; FORNITU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NIVERSITÀ -&gt; PROFESSORI UNIVERSITARI -&gt; PROFESSORI ASSOCIATI">
            <text:p>UNIVERSITÀ -&gt; PROFESSORI UNIVERSITARI -&gt; PROFESSORI ASSOCIA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ERVIZI PUBBLICI -&gt; GAS">
            <text:p>SERVIZI PUBBLICI -&gt; GAS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LEZIONI -&gt; ALTRO">
            <text:p>ELEZ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SANITÀ -&gt; ANNULLAMENTO GARA">
            <text:p>APPALTI SANITÀ -&gt; ANNULLAMENTO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RIFIUTI -&gt; SMALTIMENTO">
            <text:p>RIFIUTI -&gt; SMALT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ORGANIZZAZIONE">
            <text:p>ENTI PUBBLICI IN GENERALE -&gt; ORG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PROCEDIMENTO DISCIPLINARE">
            <text:p>PUBBLICO IMPIEGO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INFERMITÀ, LESIONI ED EQUO INDENNIZZO">
            <text:p>CARABINIE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INSEGNANTI SCUOLA MEDIA INFERIORE -&gt; CONCORSO (AMMISSIONE,PROCEDIMENTO)">
            <text:p>PUBBLICO IMPIEGO -&gt; INSEGNANTI SCUOLA MEDIA INFERIORE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INSEGNANTI SCUOLA MEDIA SUPERIORE -&gt; INQUADRAMENTO (IN RUOLO E NELLE QUALIFICHE)">
            <text:p>PUBBLICO IMPIEGO -&gt; INSEGNANTI SCUOLA MEDIA SUPERIORE -&gt; INQUADRAMENTO (IN RUOLO E NELLE QUALIFICH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QUOTE LATTE -&gt; ALTRO">
            <text:p>QUOTE LATTE -&gt; ALTRO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RISARCIMENTO DANNI">
            <text:p>CARABINIER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QUINAMENTO -&gt; ALTRO">
            <text:p>INQUINAMENTO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SEGNANTI -&gt; ALTRO">
            <text:p>INSEGNANTI -&gt; ALTR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UNE E PROVINCIA -&gt; CONSIGLIERI COMUNALI E PROVINCIALI (STATO GIUR. ED ECON.)">
            <text:p>COMUNE E PROVINCIA -&gt; CONSIGLIERI COMUNALI E PROVINCIALI (STATO GIUR. ED ECON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FORMATIVA ANTIMAFIA -&gt; WHITE LIST">
            <text:p>INFORMATIVA ANTIMAFIA -&gt; WHITE LIST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RMI -&gt; ALTRO">
            <text:p>ARM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NCORSI -&gt; CONCORSI SCUOLA DOCENTI -&gt; GRADUATORIA">
            <text:p>CONCORSI -&gt; CONCORSI SCUOLA DOCENT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-&gt; RISARCIMENTO DANNI">
            <text:p>ENTI PUBBLIC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VALUTAZIONE">
            <text:p>MILITARI -&gt; VALUT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ERVIZI PUBBLICI -&gt; ALTRO">
            <text:p>SERVIZI PUBBLIC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ALTRO">
            <text:p>MILITARI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LENZIO DELLA PUBBLICA AMMINISTRAZIONE -&gt; QUOTE LATTE">
            <text:p>SILENZIO DELLA PUBBLICA AMMINISTRAZIONE -&gt; QUOTE LAT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NCORSI -&gt; CONCORSI SCUOLA DOCENTI -&gt; GRADUATORIA">
            <text:p>CONCORSI -&gt; CONCORSI SCUOLA DOCENT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QUOTE LATTE -&gt; ALTRO">
            <text:p>QUOTE LATTE -&gt; ALTRO</text:p>
          </table:table-cell>
          <table:table-cell office:value-type="float" office:value="20">
            <text:p>20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FORNITURE -&gt; CONTRATTO">
            <text:p>APPALTI PUBBLICI DI FORNITURE -&gt; CONTRAT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ALTRO">
            <text:p>GUARDIA DI FINANZ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QUOTE LATTE -&gt; ALTRO">
            <text:p>QUOTE LATTE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IMPIEGATI CIVILI DELLO STATO -&gt; CONCORSO (AMMISSIONE,PROCEDIMENTO)">
            <text:p>PUBBLICO IMPIEGO -&gt; IMPIEGATI CIVILI DELLO STATO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NIVERSITÀ -&gt; SCUOLE DI SPECIALIZZAZIONE">
            <text:p>UNIVERSITÀ -&gt; SCUOLE DI SPECIAL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ROFESSIONI E MESTIERI -&gt; ALBI ED ELENCHI PROFESS. (ABILIT.,ISCRIZ.,SOSP.,RADIAZ.)">
            <text:p>PROFESSIONI E MESTIERI -&gt; ALBI ED ELENCHI PROFESS. (ABILIT.,ISCRIZ.,SOSP.,RADIAZ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ED URBANISTICA -&gt; PIANO PARTICOLAREGGIATO">
            <text:p>EDILIZIA ED URBANISTICA -&gt; PIANO PARTICOLAREGGI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NIVERSITÀ -&gt; ORGANIZZAZIONE">
            <text:p>UNIVERSITÀ -&gt; ORG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NCORSI -&gt; CONCORSI SANITARI -&gt; GRADUATORIA">
            <text:p>CONCORSI -&gt; CONCORSI SANITAR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ERVIZI PUBBLICI -&gt; TRASPORTI">
            <text:p>SERVIZI PUBBLICI -&gt; TRASPOR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STATO GIURIDICO">
            <text:p>POLIZIA DI STATO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NCORSI -&gt; CONCORSI DIPENDENTI NON SANITARI ASL E OSPEDALIERI -&gt; GRADUATORIA">
            <text:p>CONCORSI -&gt; CONCORSI DIPENDENTI NON SANITARI ASL E OSPEDALIER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, SERVIZI E FORNITURE -&gt; TRATTATIVA PRIVATA -&gt; FORNITURE">
            <text:p>APPALTI PUBBLICI DI LAVORI, SERVIZI E FORNITURE -&gt; TRATTATIVA PRIVATA -&gt;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RMI -&gt; ALTRO">
            <text:p>ARMI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CONTROLLI">
            <text:p>ENTI PUBBLICI IN GENERALE -&gt; CONTROL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LENZIO DELLA PUBBLICA AMMINISTRAZIONE -&gt; CARABINIERI">
            <text:p>SILENZIO DELLA PUBBLICA AMMINISTRAZIONE -&gt; CARABIN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SSOCIAZIONI E FONDAZIONI -&gt; ALTRO">
            <text:p>ASSOCIAZIONI E FONDAZ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RMI -&gt; ALTRO">
            <text:p>ARM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TRATTAMENTO DI FINE RAPPORTO, BUONUSCITA">
            <text:p>CARABINIERI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ERVIZI PUBBLICI -&gt; ALTRI">
            <text:p>SERVIZI PUBBLICI -&gt; ALT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LENZIO DELLA PUBBLICA AMMINISTRAZIONE -&gt; AGRICOLTURA">
            <text:p>SILENZIO DELLA PUBBLICA AMMINISTRAZIONE -&gt; AGRICOLTUR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, SERVIZI E FORNITURE -&gt; TRATTATIVA PRIVATA -&gt; SERVIZI">
            <text:p>APPALTI PUBBLICI DI LAVORI, SERVIZI E FORNITURE -&gt; TRATTATIVA PRIVATA -&gt; SERVIZ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 AMMINISTRATIVE -&gt; REVOCA">
            <text:p>AUTORIZZAZIONI E CONCESSIONI AMMINISTRATIVE -&gt; REVO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ALTRO">
            <text:p>GUARDIA DI FINANZ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PROPRIAZIONE PER PUBBLICA UTILITA' -&gt; DICHIARAZIONE DI PUBBLICA UTILITA'">
            <text:p>ESPROPRIAZIONE PER PUBBLICA UTILITA' -&gt; DICHIARAZIONE DI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ITTADINANZA -&gt; CONCESSIONE">
            <text:p>CITTADINANZA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ERVIZI PUBBLICI -&gt; TELECOMUNICAZIONI -&gt; ANTENNE">
            <text:p>SERVIZI PUBBLICI -&gt; TELECOMUNICAZIONI -&gt; ANTEN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SEGNANTI -&gt; TRATTAMENTO ECONOMICO">
            <text:p>INSEGNANTI -&gt; TRATTAMENTO ECONOM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MBIENTE -&gt; ACQUE (TUTELA DELLE)">
            <text:p>AMBIENTE -&gt; ACQUE (TUTELA DELL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NON ASSEGNATA">
            <text:p>NON ASSEGNAT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ERVIZI PUBBLICI -&gt; TRASPORTI -&gt; TRASPORTO NAVALE">
            <text:p>SERVIZI PUBBLICI -&gt; TRASPORTI -&gt; TRASPORTO NAV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CONTROLLI">
            <text:p>ENTI PUBBLICI IN GENERALE -&gt; CONTROLL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TRATTAMENTO DI FINE RAPPORTO, BUONUSCITA">
            <text:p>CARABINIERI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ITTADINANZA -&gt; PERDITA">
            <text:p>CITTADINANZA -&gt; PERD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QUINAMENTO -&gt; LAVORAZIONI E INDUSTRIE INSALUBRI">
            <text:p>INQUINAMENTO -&gt; LAVORAZIONI E INDUSTRIE INSALUB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TRATTAMENTO ECONOMICO E INDENNITÀ">
            <text:p>GUARDIA DI FINANZA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PENITENZIARIA -&gt; TRATTAMENTO DI FINE RAPPORTO, BUONUSCITA">
            <text:p>POLIZIA PENITENZIARIA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AVANZAMENTI E PROMOZIONI">
            <text:p>CARABINIERI -&gt; AVANZAMENTI E PROMO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ORGANIZZAZIONE">
            <text:p>ENTI PUBBLICI IN GENERALE -&gt; ORG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ROFESSIONI E MESTIERI -&gt; COMPETENZE PROFESSIONALI">
            <text:p>PROFESSIONI E MESTIERI -&gt; COMPETENZE PROFESS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IOCHI, LOTTERIE E SCOMMESSE -&gt; ORARI ESERCIZI">
            <text:p>GIOCHI, LOTTERIE E SCOMMESSE -&gt; ORARI ESERCIZ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IMPIEGATI CIVILI DELLO STATO -&gt; PROCEDIMENTO DISCIPLINARE">
            <text:p>PUBBLICO IMPIEGO -&gt; IMPIEGATI CIVILI DELLO STATO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, SERVIZI E FORNITURE -&gt; LICITAZIONE PRIVATA -&gt; SERVIZI">
            <text:p>APPALTI PUBBLICI DI LAVORI, SERVIZI E FORNITURE -&gt; LICITAZIONE PRIVATA -&gt; SERVIZ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NCORSI -&gt; CONCORSI SCUOLA DOCENTI -&gt; GRADUATORIA">
            <text:p>CONCORSI -&gt; CONCORSI SCUOLA DOCENT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SEGNANTI -&gt; ALTRO">
            <text:p>INSEGNANTI -&gt; ALTRO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IMPIEGATI CIVILI DELLO STATO">
            <text:p>PUBBLICO IMPIEGO -&gt; IMPIEGATI CIVILI DELLO ST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9">
            <text:p>9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 -&gt; ONERI DI URBANIZZAZIONE">
            <text:p>EDILIZIA -&gt; CONCESSIONE EDILIZIA E PERMESSO DI COSTRUIRE -&gt; ONERI DI URB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QUINAMENTO -&gt; ATMOSFERICO">
            <text:p>INQUINAMENTO -&gt; ATMOSFER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RMI -&gt; ALTRO">
            <text:p>ARM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">
            <text:p>CARABIN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SEGNANTI -&gt; TRATTAMENTO ECONOMICO">
            <text:p>INSEGNANTI -&gt; TRATTAMENTO ECONOM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 -&gt; RISARCIMENTO DANNI">
            <text:p>APPALTI PUBBLICI DI LAVOR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STITUTI DI VIGILANZA -&gt; ALTRO">
            <text:p>ISTITUTI DI VIGILANZ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TRASFERIMENTO">
            <text:p>GUARDIA DI FINANZA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TURISMO -&gt; CONTRIBUTI">
            <text:p>TURISMO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INQUADRAMENTO IN RUOLO">
            <text:p>PUBBLICO IMPIEGO -&gt; INQUADRAMENTO IN RUOL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, SERVIZI E FORNITURE -&gt; TRATTATIVA PRIVATA -&gt; SERVIZI">
            <text:p>APPALTI PUBBLICI DI LAVORI, SERVIZI E FORNITURE -&gt; TRATTATIVA PRIVATA -&gt; SERVIZ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LAMITÀ NATURALI -&gt; CONTRIBUTI">
            <text:p>CALAMITÀ NATURALI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CCIA -&gt; GUARDIE VENATORIE E GUARDIACACCIA">
            <text:p>CACCIA -&gt; GUARDIE VENATORIE E GUARDIACAC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CCIA -&gt; REGOLAMENTI">
            <text:p>CACCIA -&gt; REGOLAMENT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, SERVIZI E FORNITURE -&gt; TRATTATIVA PRIVATA -&gt; FORNITURE">
            <text:p>APPALTI PUBBLICI DI LAVORI, SERVIZI E FORNITURE -&gt; TRATTATIVA PRIVATA -&gt;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INFERMITÀ, LESIONI ED EQUO INDENNIZZO">
            <text:p>POLIZIA DI STATO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LEZIONI -&gt; ELEZIONI COMUNALI -&gt; LISTE">
            <text:p>ELEZIONI -&gt; ELEZIONI COMUNALI -&gt; LI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NON ASSEGNATA">
            <text:p>NON ASSEGNA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PROPRIAZIONE PER PUBBLICA UTILITÀ -&gt; DECRETO DI ESPROPRIO">
            <text:p>ESPROPRIAZIONE PER PUBBLICA UTILITÀ -&gt; DECRETO DI ESPROPRI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INFERMITÀ, LESIONI ED EQUO INDENNIZZO">
            <text:p>POLIZIA DI STATO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RMI -&gt; ALTRO">
            <text:p>ARM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REVIDENZA E ASSISTENZA -&gt; RISARCIMENTO DANNI">
            <text:p>PREVIDENZA E ASSISTENZ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NIVERSITÀ -&gt; PROFESSORI UNIVERSITARI -&gt; PROCEDIMENTO DISCIPLINARE">
            <text:p>UNIVERSITÀ -&gt; PROFESSORI UNIVERSITA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FORNITURE -&gt; ALTRO">
            <text:p>APPALTI PUBBLICI DI FORNITUR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CCIA -&gt; SANZIONI">
            <text:p>CACCIA -&gt; SAN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PENITENZIARIA -&gt; PROCEDIMENTO DISCIPLINARE">
            <text:p>POLIZIA PENITENZIARIA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SSOCIAZIONI E FONDAZIONI -&gt; ALTRO">
            <text:p>ASSOCIAZIONI E FONDAZ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ROFESSIONI E MESTIERI -&gt; COMPETENZE PROFESSIONALI">
            <text:p>PROFESSIONI E MESTIERI -&gt; COMPETENZE PROFESS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CONTROLLI">
            <text:p>ENTI PUBBLICI IN GENERALE -&gt; CONTROL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ROFESSIONI E MESTIERI -&gt; ESERCENTI PROFESSIONI SANITARIE -&gt; ALTRO">
            <text:p>PROFESSIONI E MESTIERI -&gt; ESERCENTI PROFESSIONI SANITARI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BENI CULTURALI -&gt; DICHIARAZIONE DI INTERESSE CULTURALE">
            <text:p>BENI CULTURALI -&gt; DICHIARAZIONE DI INTERESSE CULTUR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GRICOLTURA -&gt; VITICOLTURA">
            <text:p>AGRICOLTURA -&gt; VITICOLTUR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INQUADRAMENTO">
            <text:p>POLIZIA DI STATO -&gt; INQUADR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TRATTAMENTO ECONOMICO E INDENNITÀ">
            <text:p>POLIZIA DI STATO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NCORSI -&gt; CONCORSI SANITARI -&gt; BANDO">
            <text:p>CONCORSI -&gt; CONCORSI SANITAR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IMPIEGATI CIVILI DELLO STATO -&gt; INQUADRAMENTO (IN RUOLO E NELLE QUALIFICHE)">
            <text:p>PUBBLICO IMPIEGO -&gt; IMPIEGATI CIVILI DELLO STATO -&gt; INQUADRAMENTO (IN RUOLO E NELLE QUALIFICH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MBIENTE -&gt; ACQUE (TUTELA DELLE)">
            <text:p>AMBIENTE -&gt; ACQUE (TUTELA DELL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RIFIUTI -&gt; SMALTIMENTO">
            <text:p>RIFIUTI -&gt; SMALT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LENZIO DELLA PUBBLICA AMMINISTRAZIONE -&gt; AGRICOLTURA">
            <text:p>SILENZIO DELLA PUBBLICA AMMINISTRAZIONE -&gt; AGRICOLTU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INFERMITÀ, LESIONI ED EQUO INDENNIZZO">
            <text:p>CARABINIE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LENZIO DELLA PUBBLICA AMMINISTRAZIONE -&gt; AGRICOLTURA">
            <text:p>SILENZIO DELLA PUBBLICA AMMINISTRAZIONE -&gt; AGRICOLTU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ZIENDA SANITARIA LOCALE -&gt; ORGANIZZAZIONE">
            <text:p>AZIENDA SANITARIA LOCALE -&gt; ORG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NCORSI -&gt; CONCORSI SCUOLA DOCENTI -&gt; ESCLUSIONE">
            <text:p>CONCORSI -&gt; CONCORSI SCUOLA DOCENT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IMPIEGATI DI ALTRI ENTI PUBBLICI -&gt; STATO GIUR. (TRASF.,CONGEDI,ESTINZ. RAPPORTO,ETC.)">
            <text:p>PUBBLICO IMPIEGO -&gt; IMPIEGATI DI ALTRI ENTI PUBBLICI -&gt; STATO GIUR. (TRASF.,CONGEDI,ESTINZ. RAPPORTO,ETC.)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NCORSI -&gt; CONCORSI SCUOLA PERSONALE ATA -&gt; GRADUATORIA">
            <text:p>CONCORSI -&gt; CONCORSI SCUOLA PERSONALE ATA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STRUZIONE PUBBLICA -&gt; SCUOLA PRIVATA">
            <text:p>ISTRUZIONE PUBBLICA -&gt; SCUOLA PRIV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GRICOLTURA E FORESTE">
            <text:p>AGRICOLTURA E FORES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MERCIO E ARTIGIANATO -&gt; AUTORIZZAZIONE (RILASCIO)">
            <text:p>COMMERCIO E ARTIGIANATO -&gt; AUTORIZZAZIONE (RILASCI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NIVERSITÀ -&gt; PROFESSORI UNIVERSITARI -&gt; PROFESSORI ASSOCIATI">
            <text:p>UNIVERSITÀ -&gt; PROFESSORI UNIVERSITARI -&gt; PROFESSORI ASSOCIA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ALTRO">
            <text:p>CARABI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NCORSI -&gt; CONCORSI UNIVERSITARI -&gt; GRADUATORIA">
            <text:p>CONCORSI -&gt; CONCORSI UNIVERSITAR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QUINAMENTO -&gt; LAVORAZIONI E INDUSTRIE INSALUBRI">
            <text:p>INQUINAMENTO -&gt; LAVORAZIONI E INDUSTRIE INSALUB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ARINA MERCANTILE -&gt; LAVORO PORTUALE">
            <text:p>MARINA MERCANTILE -&gt; LAVORO PORTU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MBIENTE -&gt; ABUSI E SANZIONI">
            <text:p>AMBIENTE -&gt; ABUSI E SAN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INFERMITÀ, LESIONI ED EQUO INDENNIZZO">
            <text:p>CARABINIE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NON ASSEGNATA">
            <text:p>NON ASSEGNATA</text:p>
          </table:table-cell>
          <table:table-cell office:value-type="float" office:value="13">
            <text:p>13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DUSTRIA -&gt; CONTRIBUTI">
            <text:p>INDUSTRIA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ROFESSIONI E MESTIERI -&gt; ESERCENTI PROFESSIONI SANITARIE">
            <text:p>PROFESSIONI E MESTIERI -&gt; ESERCENTI PROFESSIONI SANITARI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 -&gt; REVOCA">
            <text:p>APPALTI PUBBLICI DI LAVORI -&gt; REVO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ESCA -&gt; ALTRO">
            <text:p>PES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LENZIO DELLA PUBBLICA AMMINISTRAZIONE -&gt; AGRICOLTURA">
            <text:p>SILENZIO DELLA PUBBLICA AMMINISTRAZIONE -&gt; AGRICOLTU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SEGNANTI -&gt; ALTRO">
            <text:p>INSEGNANTI -&gt; ALTRO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PROCEDIMENTO DISCIPLINARE">
            <text:p>GUARDIA DI FINANZA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TRATTAMENTO ECONOMICO E INDENNITÀ">
            <text:p>GUARDIA DI FINANZA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MUNICAZIONE DI INIZIO LAVORI ASSEVERATA (C.I.L.A.)">
            <text:p>EDILIZIA -&gt; COMUNICAZIONE DI INIZIO LAVORI ASSEVERATA (C.I.L.A.)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PIANO PARTICOLAREGGIATO">
            <text:p>URBANISTICA -&gt; PIANO PARTICOLAREGGI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STATO GIURIDICO">
            <text:p>MILITARI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, SERVIZI E FORNITURE -&gt; TRATTATIVA PRIVATA -&gt; SERVIZI">
            <text:p>APPALTI PUBBLICI DI LAVORI, SERVIZI E FORNITURE -&gt; TRATTATIVA PRIVATA -&gt; SERVIZ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TRATTAMENTO ECONOMICO E INDENNITÀ">
            <text:p>GUARDIA DI FINANZA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MERCIO, ARTIGIANATO">
            <text:p>COMMERCIO, ARTIGIAN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INSEGNANTI SCUOLA MEDIA SUPERIORE -&gt; INQUADRAMENTO (IN RUOLO E NELLE QUALIFICHE)">
            <text:p>PUBBLICO IMPIEGO -&gt; INSEGNANTI SCUOLA MEDIA SUPERIORE -&gt; INQUADRAMENTO (IN RUOLO E NELLE QUALIFICH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NIVERSITÀ -&gt; BORSE DI STUDIO">
            <text:p>UNIVERSITÀ -&gt; BORSE DI STUD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ATENTE DI GUIDA -&gt; ALTRO">
            <text:p>PATENTE DI GUID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QUOTE LATTE -&gt; ALTRO">
            <text:p>QUOTE LATTE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QUOTE LATTE -&gt; ALTRO">
            <text:p>QUOTE LATTE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TRATTAMENTO ECONOMICO E INDENNITÀ">
            <text:p>POLIZIA DI STATO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GRICOLTURA E FORESTE">
            <text:p>AGRICOLTURA E FORE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4">
            <text:p>14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INFERMITÀ, LESIONI ED EQUO INDENNIZZO">
            <text:p>CARABINIE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ORGANIZZAZIONE">
            <text:p>ENTI PUBBLICI IN GENERALE -&gt; ORG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TRATTAMENTO ECONOMICO E INDENNITÀ">
            <text:p>GUARDIA DI FINANZA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ITTADINANZA -&gt; PERDITA">
            <text:p>CITTADINANZA -&gt; PERDI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ITTADINANZA">
            <text:p>CITTADINA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VENZIONI URBANISTICHE">
            <text:p>EDILIZIA -&gt; CONVENZIONI URBANIST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RISARCIMENTO DANNI">
            <text:p>EDILIZI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 -&gt; TRASPORTI -&gt; TRASPORTO NAVALE">
            <text:p>AUTORIZZAZIONI E CONCESSIONI -&gt; TRASPORTI -&gt; TRASPORTO NAV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MERCIO E ARTIGIANATO -&gt; AUTORIZZAZIONE (DECADENZA O REVOCA)">
            <text:p>COMMERCIO E ARTIGIANATO -&gt; AUTORIZZAZIONE (DECADENZA O REVOCA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IMPIEGATI COMUNALI E PROVINCIALI -&gt; CONCORSO (AMMISSIONE,PROCEDIMENTO)">
            <text:p>PUBBLICO IMPIEGO -&gt; IMPIEGATI COMUNALI E PROVINCIALI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RISARCIMENTO DANNI">
            <text:p>GUARDIA DI FINANZ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INFERMITÀ, LESIONI ED EQUO INDENNIZZO">
            <text:p>POLIZIA DI STATO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VALUTAZIONE">
            <text:p>MILITARI -&gt; VALUT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BENI PAESAGGISTICI -&gt; AUTORIZZAZIONE PAESAGGISTICA">
            <text:p>BENI PAESAGGISTICI -&gt; AUTORIZZAZIONE PAESAGG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TRATTAMENTO ECONOMICO E INDENNITÀ">
            <text:p>GUARDIA DI FINANZA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NCORSI -&gt; CONCORSI UNIVERSITARI -&gt; ALTRO">
            <text:p>CONCORSI -&gt; CONCORSI UNIVERSITA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">
            <text:p>CARABIN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, SERVIZI E FORNITURE -&gt; TRATTATIVA PRIVATA -&gt; SERVIZI">
            <text:p>APPALTI PUBBLICI DI LAVORI, SERVIZI E FORNITURE -&gt; TRATTATIVA PRIVATA -&gt; SERVIZ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SCUOLA -&gt; ESCLUSIONE">
            <text:p>APPALTI SCUOLA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PROPRIAZIONE PER PUBBLICA UTILITA' -&gt; DICHIARAZIONE DI PUBBLICA UTILITA'">
            <text:p>ESPROPRIAZIONE PER PUBBLICA UTILITA' -&gt; DICHIARAZIONE DI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QUOTE LATTE -&gt; ALTRO">
            <text:p>QUOTE LATT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QUINAMENTO -&gt; ACUSTICO">
            <text:p>INQUINAMENTO -&gt; ACUST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ERVIZIO SANITARIO NAZIONALE -&gt; SANITARI CONVENZIONATI">
            <text:p>SERVIZIO SANITARIO NAZIONALE -&gt; SANITARI CONVENZIONA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LENZIO DELLA PUBBLICA AMMINISTRAZIONE -&gt; MILITARI">
            <text:p>SILENZIO DELLA PUBBLICA AMMINISTRAZIONE -&gt; MIL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 AMMINISTRATIVE -&gt; ENERGIA ELETTRICA">
            <text:p>AUTORIZZAZIONI E CONCESSIONI AMMINISTRATIVE -&gt; ENERGIA ELETTR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FARMACIA">
            <text:p>FARMA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FARMACIA -&gt; CONCORSO PER L'ASSEGNAZIONE">
            <text:p>FARMACIA -&gt; CONCORSO PER L'ASSEGN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 -&gt; CONTRIBUTI DI CONCESSIONE">
            <text:p>EDILIZIA -&gt; CONCESSIONE EDILIZIA E PERMESSO DI COSTRUIRE -&gt; CONTRIBUTI DI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, SERVIZI E FORNITURE -&gt; TRATTATIVA PRIVATA -&gt; SERVIZI">
            <text:p>APPALTI PUBBLICI DI LAVORI, SERVIZI E FORNITURE -&gt; TRATTATIVA PRIVATA -&gt; SERVIZ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ECONOMICA E POPOLARE (O RESIDENZIALE PUBBLICA) -&gt; PROGRAMMI COSTRUTTIVI">
            <text:p>EDILIZIA ECONOMICA E POPOLARE (O RESIDENZIALE PUBBLICA) -&gt; PROGRAMMI COSTRUTTIV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RISARCIMENTO DANNI">
            <text:p>MILITAR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 -&gt; BANDO">
            <text:p>APPALTI PUBBLICI DI LAVOR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QUINAMENTO -&gt; LAVORAZIONI E INDUSTRIE INSALUBRI">
            <text:p>INQUINAMENTO -&gt; LAVORAZIONI E INDUSTRIE INSALUB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 -&gt; INSEGNE E PUBBLICITA'">
            <text:p>AUTORIZZAZIONI E CONCESSIONI -&gt; INSEGNE E PUBBLIC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LENZIO DELLA PUBBLICA AMMINISTRAZIONE -&gt; AMBIENTE">
            <text:p>SILENZIO DELLA PUBBLICA AMMINISTRAZIONE -&gt; 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ITTADINANZA -&gt; CONCESSIONE">
            <text:p>CITTADINANZA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SEGNANTI -&gt; ALTRO">
            <text:p>INSEGNANTI -&gt; ALTRO</text:p>
          </table:table-cell>
          <table:table-cell office:value-type="float" office:value="10">
            <text:p>10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NIVERSITÀ -&gt; PROFESSORI UNIVERSITARI -&gt; ALTRO">
            <text:p>UNIVERSITÀ -&gt; PROFESSORI UNIVERSITA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UNI -&gt; BILANCIO">
            <text:p>COMUNI -&gt; BILANC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, SERVIZI E FORNITURE -&gt; TRATTATIVA PRIVATA -&gt; SERVIZI">
            <text:p>APPALTI PUBBLICI DI LAVORI, SERVIZI E FORNITURE -&gt; TRATTATIVA PRIVATA -&gt; SERVIZ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RIFIUTI -&gt; DISCARICHE">
            <text:p>RIFIUTI -&gt; DISCAR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">
            <text:p>CARABIN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NCORSI -&gt; CONCORSI SCUOLA DOCENTI -&gt; ESCLUSIONE">
            <text:p>CONCORSI -&gt; CONCORSI SCUOLA DOCENT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ROFESSIONI E MESTIERI -&gt; ESERCENTI PROFESSIONI SANITARIE -&gt; ALTRO">
            <text:p>PROFESSIONI E MESTIERI -&gt; ESERCENTI PROFESSIONI SANITARI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DUSTRIA -&gt; CONTRIBUTI">
            <text:p>INDUSTRIA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IMPIEGATI DEL SERVIZIO SANITARIO NAZIONALE">
            <text:p>PUBBLICO IMPIEGO -&gt; IMPIEGATI DEL 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LENZIO DELLA PUBBLICA AMMINISTRAZIONE -&gt; MILITARI">
            <text:p>SILENZIO DELLA PUBBLICA AMMINISTRAZIONE -&gt; MIL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UNE E PROVINCIA -&gt; SERVIZI PUBBLICI (COSTIT.,ORG.NE,ATTIVITA')">
            <text:p>COMUNE E PROVINCIA -&gt; SERVIZI PUBBLICI (COSTIT.,ORG.NE,ATTIVITA'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">
            <text:p>CARABINIER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STITUTI DI VIGILANZA -&gt; ALTRO">
            <text:p>ISTITUTI DI VIGILANZ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ATENTE DI GUIDA -&gt; SOSPENSIONE">
            <text:p>PATENTE DI GUIDA -&gt; SOSPEN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IANO NAZIONALE DI RIPRESA E RESILIENZA (PNRR) -&gt; SERVIZI PUBBLICI">
            <text:p>PIANO NAZIONALE DI RIPRESA E RESILIENZA (PNRR) -&gt; SERVIZI PUBBLIC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 AMMINISTRATIVE -&gt; AUTOSTRADE">
            <text:p>AUTORIZZAZIONI E CONCESSIONI AMMINISTRATIVE -&gt; AUTOSTRAD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BENI PAESAGGISTICI -&gt; PIANO PAESAGGISTICO (PROCEDIMENTO E COORDINAMENTO CON ALTRI STRUMENTI DI PIANIFICAZIONE)">
            <text:p>BENI PAESAGGISTICI -&gt; PIANO PAESAGGISTICO (PROCEDIMENTO E COORDINAMENTO CON ALTRI STRUMENTI DI PIANIFICAZION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PIANO PARTICOLAREGGIATO">
            <text:p>URBANISTICA -&gt; PIANO PARTICOLAREGGIA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AVANZAMENTI E PROMOZIONI">
            <text:p>CARABINIERI -&gt; AVANZAMENTI E PROMO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SOSPENSIONE CAUTELARE">
            <text:p>MILITARI -&gt; SOSPENSIONE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DUSTRIA -&gt; CONTRIBUTI">
            <text:p>INDUSTRIA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, SERVIZI E FORNITURE -&gt; TRATTATIVA PRIVATA -&gt; SERVIZI">
            <text:p>APPALTI PUBBLICI DI LAVORI, SERVIZI E FORNITURE -&gt; TRATTATIVA PRIVATA -&gt; SERVIZ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DUSTRIA -&gt; ALTRO">
            <text:p>INDUSTR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INFERMITÀ, LESIONI ED EQUO INDENNIZZO">
            <text:p>CARABINIE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PROPRIAZIONE PER PUBBLICA UTILITÀ -&gt; DICHIARAZIONE DI PUBBLICA UTILITÀ">
            <text:p>ESPROPRIAZIONE PER PUBBLICA UTILITÀ -&gt; DICHIARAZIONE DI PUBBLICA UT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STATO GIURIDICO">
            <text:p>MILITARI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RISARCIMENTO DANNI">
            <text:p>EDILIZI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IMPIEGATI COMUNALI E PROVINCIALI -&gt; INQUADRAMENTO (IN RUOLO E NELLE QUALIFICHE)">
            <text:p>PUBBLICO IMPIEGO -&gt; IMPIEGATI COMUNALI E PROVINCIALI -&gt; INQUADRAMENTO (IN RUOLO E NELLE QUALIFICHE)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TRATTAMENTO ECONOMICO E INDENNITÀ">
            <text:p>POLIZIA DI STATO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TRATTAMENTO DI FINE RAPPORTO, BUONUSCITA">
            <text:p>CARABINIERI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LEZIONI -&gt; ELEZIONI COMUNALI -&gt; LISTE">
            <text:p>ELEZIONI -&gt; ELEZIONI COMUNALI -&gt; LIST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STATO GIURIDICO">
            <text:p>MILITARI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STRUZIONE PUBBLICA -&gt; SCUOLA PRIVATA">
            <text:p>ISTRUZIONE PUBBLICA -&gt; SCUOLA PRIV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ROFESSIONI E MESTIERI -&gt; ALBI ED ELENCHI PROFESS. (ABILIT.,ISCRIZ.,SOSP.,RADIAZ.)">
            <text:p>PROFESSIONI E MESTIERI -&gt; ALBI ED ELENCHI PROFESS. (ABILIT.,ISCRIZ.,SOSP.,RADIAZ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NON ASSEGNATA">
            <text:p>NON ASSEGNA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INQUADRAMENTO">
            <text:p>POLIZIA DI STATO -&gt; INQUADR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PIANO PARTICOLAREGGIATO">
            <text:p>URBANISTICA -&gt; PIANO PARTICOLAREGGI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ERVIZI PUBBLICI -&gt; ALTRI">
            <text:p>SERVIZI PUBBLICI -&gt; ALT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NIVERSITÀ -&gt; BORSE DI STUDIO">
            <text:p>UNIVERSITÀ -&gt; BORSE DI STUD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TTAMENTO DI FINE RAPPORTO, BUONUSCITA">
            <text:p>MILITARI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ALTRO">
            <text:p>URBANIST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, SERVIZI E FORNITURE -&gt; TRATTATIVA PRIVATA -&gt; FORNITURE">
            <text:p>APPALTI PUBBLICI DI LAVORI, SERVIZI E FORNITURE -&gt; TRATTATIVA PRIVATA -&gt;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 -&gt; LOTTO, LOTTERIE, GIUOCHI">
            <text:p>AUTORIZZAZIONI E CONCESSIONI -&gt; LOTTO, LOTTERIE, GIUOCH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ALTRO">
            <text:p>CARABI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PROCEDIMENTO DISCIPLINARE">
            <text:p>GUARDIA DI FINANZA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ALTRO">
            <text:p>URBANIST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QUOTE LATTE -&gt; ALTRO">
            <text:p>QUOTE LATT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RMI -&gt; ALTRO">
            <text:p>ARM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TRATTAMENTO DI FINE RAPPORTO, BUONUSCITA">
            <text:p>CARABINIERI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IOCHI, LOTTERIE E SCOMMESSE -&gt; AUTORIZZAZIONE">
            <text:p>GIOCHI, LOTTERIE E SCOMMESSE -&gt; AUTOR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BENI CULTURALI -&gt; TUTELA DEI BENI CULTURALI">
            <text:p>BENI CULTURALI -&gt; TUTELA DEI BENI CULTUR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NTICHITÀ E BELLE ARTI -&gt; RISARCIMENTO DANNI">
            <text:p>ANTICHITÀ E BELLE ART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, SERVIZI E FORNITURE -&gt; TRATTATIVA PRIVATA -&gt; OPERE PUBBLICHE">
            <text:p>APPALTI PUBBLICI DI LAVORI, SERVIZI E FORNITURE -&gt; TRATTATIVA PRIVATA -&gt; OPER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ED URBANISTICA -&gt; ABUSI -&gt; DEMOLIZIONE E RIDUZIONE RIPRISTINO">
            <text:p>EDILIZIA ED URBANISTICA -&gt; ABUSI -&gt; DEMOLIZIONE E RIDUZIONE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ORDINANZE CONTINGIBILI E URGENTI -&gt; ALTRO">
            <text:p>ORDINANZE CONTINGIBILI E URG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NCORSI -&gt; CONCORSI SCUOLA DOCENTI -&gt; ESCLUSIONE">
            <text:p>CONCORSI -&gt; CONCORSI SCUOLA DOCENT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MBIENTE -&gt; PROVVEDIMENTO AUTORIZZATORIO UNICO REGIONALE">
            <text:p>AMBIENTE -&gt; PROVVEDIMENTO AUTORIZZATORIO UNICO REGION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RMI -&gt; ALTRO">
            <text:p>ARMI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ALTRO">
            <text:p>MILITA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TRATTAMENTO ECONOMICO E INDENNITÀ">
            <text:p>POLIZIA DI STATO -&gt; TRATTAMENTO ECONOMICO E INDENNITÀ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BENI CULTURALI -&gt; DICHIARAZIONE DI INTERESSE CULTURALE">
            <text:p>BENI CULTURALI -&gt; DICHIARAZIONE DI INTERESSE CULTU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NCORSI -&gt; CONCORSI SCUOLA DOCENTI -&gt; GRADUATORIA">
            <text:p>CONCORSI -&gt; CONCORSI SCUOLA DOCENT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SOSPENSIONE CAUTELARE">
            <text:p>GUARDIA DI FINANZA -&gt; SOSPENSIONE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MERCIO, ARTIGIANATO -&gt; ESERCIZIO COMMERCIALE">
            <text:p>COMMERCIO, ARTIGIANATO -&gt; ESERCIZIO COMMERCI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PIANO ACUSTICO">
            <text:p>URBANISTICA -&gt; PIANO ACUST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UNE E PROVINCIA -&gt; TRIBUTI LOCALI">
            <text:p>COMUNE E PROVINCIA -&gt; TRIBUTI LOC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PROPRIAZIONE PER PUBBLICA UTILITA' -&gt; OCCUPAZIONE TEMPORANEA E D'URGENZA">
            <text:p>ESPROPRIAZIONE PER PUBBLICA UTILITA' -&gt; OCCUPAZIONE TEMPORANEA E D'URG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 -&gt; TRASPORTI -&gt; TRASPORTO TERRESTRE">
            <text:p>AUTORIZZAZIONI E CONCESSIONI -&gt; TRASPORTI -&gt; TRASPORTO TERRES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SCUOLA -&gt; BANDO">
            <text:p>APPALTI SCUOLA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VALUTAZIONE">
            <text:p>CARABINIERI -&gt; VALUT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PROPRIAZIONE PER PUBBLICA UTILITA' -&gt; DICHIARAZIONE DI PUBBLICA UTILITA'">
            <text:p>ESPROPRIAZIONE PER PUBBLICA UTILITA' -&gt; DICHIARAZIONE DI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MBIENTE -&gt; AUTORIZZAZIONE INTEGRATA AMBIENTALE (A.I.A.)">
            <text:p>AMBIENTE -&gt; AUTORIZZAZIONE INTEGRATA AMBIENTALE (A.I.A.)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NEL SETTORE DELLA DIFESA -&gt; ANNULLAMENTO GARA">
            <text:p>APPALTI NEL SETTORE DELLA DIFESA -&gt; ANNULLAMENTO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LENZIO DELLA PUBBLICA AMMINISTRAZIONE -&gt; PUBBLICO IMPIEGO">
            <text:p>SILENZIO DELLA PUBBLICA AMMINISTRAZIONE -&gt; 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PENITENZIARIA -&gt; TRATTAMENTO DI FINE RAPPORTO, BUONUSCITA">
            <text:p>POLIZIA PENITENZIARIA -&gt; TRATTAMENTO DI FINE RAPPORTO, BUONUSCI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GRICOLTURA E FORESTE -&gt; BOSCHI E FORESTE">
            <text:p>AGRICOLTURA E FORESTE -&gt; BOSCHI E FORE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QUOTE LATTE -&gt; ALTRO">
            <text:p>QUOTE LATT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 -&gt; CERTIFICATO DI AGIBILITÀ">
            <text:p>EDILIZIA -&gt; CONCESSIONE EDILIZIA E PERMESSO DI COSTRUIRE -&gt; CERTIFICATO DI AG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INFERMITÀ, LESIONI ED EQUO INDENNIZZO">
            <text:p>CARABINIE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PENITENZIARIA -&gt; RISARCIMENTO DANNI">
            <text:p>POLIZIA PENITENZIARI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NIVERSITÀ -&gt; PROFESSORI UNIVERSITARI -&gt; PROFESSORI ASSOCIATI">
            <text:p>UNIVERSITÀ -&gt; PROFESSORI UNIVERSITARI -&gt; PROFESSORI ASSOCIAT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MERCIO E ARTIGIANATO -&gt; ALTRO">
            <text:p>COMMERCIO E ARTIGIANAT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NCORSI -&gt; CONCORSI SCUOLA DOCENTI -&gt; AMMISSIONE">
            <text:p>CONCORSI -&gt; CONCORSI SCUOLA DOC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ALTRO">
            <text:p>EDILIZIA -&gt; ABUS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PENITENZIARIA -&gt; TRASFERIMENTO">
            <text:p>POLIZIA PENITENZIARIA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ROFESSIONI E MESTIERI -&gt; COMPETENZE PROFESSIONALI">
            <text:p>PROFESSIONI E MESTIERI -&gt; COMPETENZE PROFESS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RISARCIMENTO DEL DANNO">
            <text:p>ENTI PUBBLICI IN GENERALE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DENUNCIA DI INIZIO ATTIVITÀ">
            <text:p>EDILIZIA -&gt; DENUNCIA DI INIZIO ATT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QUINAMENTO -&gt; LAVORAZIONI E INDUSTRIE INSALUBRI">
            <text:p>INQUINAMENTO -&gt; LAVORAZIONI E INDUSTRIE INSALUB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RIFIUTI -&gt; SMALTIMENTO">
            <text:p>RIFIUTI -&gt; SMALT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LENZIO DELLA PUBBLICA AMMINISTRAZIONE -&gt; ACCESSO AI DOCUMENTI">
            <text:p>SILENZIO DELLA PUBBLICA AMMINISTRAZIONE -&gt; ACCESSO AI DOCUM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, SERVIZI E FORNITURE -&gt; TRATTATIVA PRIVATA -&gt; FORNITURE">
            <text:p>APPALTI PUBBLICI DI LAVORI, SERVIZI E FORNITURE -&gt; TRATTATIVA PRIVATA -&gt;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-&gt; ALTRO">
            <text:p>ENTI PUBBLIC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QUINAMENTO -&gt; RISARCIMENTO DANNI">
            <text:p>INQUINAMENTO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ASILO">
            <text:p>STRANIERI -&gt; ASIL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AGISTRATI ORDINARI -&gt; STATO GIURIDICO">
            <text:p>MAGISTRATI ORDINARI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RISARCIMENTO DANNI">
            <text:p>MILITAR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UNI -&gt; BILANCIO">
            <text:p>COMUNI -&gt; BILANC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NON ASSEGNATA">
            <text:p>NON ASSEGNA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RMI -&gt; ALTRO">
            <text:p>ARM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PENITENZIARIA -&gt; TRATTAMENTO DI FINE RAPPORTO, BUONUSCITA">
            <text:p>POLIZIA PENITENZIARIA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BENI PAESAGGISTICI -&gt; VINCOLO PAESAGGISTICO">
            <text:p>BENI PAESAGGISTICI -&gt; VINCOLO PAESAGGIST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GRICOLTURA E FORESTE -&gt; COOPERATIVE E IMPRESE AGRICOLE">
            <text:p>AGRICOLTURA E FORESTE -&gt; COOPERATIVE E IMPRESE AGRICOLE</text:p>
          </table:table-cell>
          <table:table-cell office:value-type="float" office:value="35">
            <text:p>35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ERVIZI PUBBLICI -&gt; SERVIZI SOCIO-ASSISTENZIALI">
            <text:p>SERVIZI PUBBLICI -&gt; SERVIZI SOCIO-ASSISTENZI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TRASFERIMENTO">
            <text:p>GUARDIA DI FINANZA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DUSTRIA -&gt; ALTRO">
            <text:p>INDUSTR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, SERVIZI E FORNITURE -&gt; LICITAZIONE PRIVATA -&gt; SERVIZI">
            <text:p>APPALTI PUBBLICI DI LAVORI, SERVIZI E FORNITURE -&gt; LICITAZIONE PRIVATA -&gt; SERVIZ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RIFIUTI -&gt; SMALTIMENTO">
            <text:p>RIFIUTI -&gt; SMALTIMEN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NCORSI -&gt; CONCORSI SANITARI -&gt; ALTRO">
            <text:p>CONCORSI -&gt; CONCORSI SANITA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ERVIZI PUBBLICI">
            <text:p>SERVIZI PUBBLIC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RISARCIMENTO DANNI">
            <text:p>PUBBLICO IMPIEGO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TRATTAMENTO ECONOMICO E INDENNITÀ">
            <text:p>GUARDIA DI FINANZA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DEMANIO STATALE, REGIONALE -&gt; INIZIO DEMANIALITA'">
            <text:p>DEMANIO STATALE, REGIONALE -&gt; INIZIO DEMANIA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LENZIO DELLA PUBBLICA AMMINISTRAZIONE -&gt; AGRICOLTURA">
            <text:p>SILENZIO DELLA PUBBLICA AMMINISTRAZIONE -&gt; AGRICOLTU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PENITENZIARIA -&gt; TRASFERIMENTO">
            <text:p>POLIZIA PENITENZIARIA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QUINAMENTO -&gt; ACUSTICO">
            <text:p>INQUINAMENTO -&gt; ACUST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PENSIONI">
            <text:p>CARABINIERI -&gt; PEN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ORDINANZE CONTINGIBILI E URGENTI -&gt; ALTRO">
            <text:p>ORDINANZE CONTINGIBILI E URG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MERCIO E ARTIGIANATO -&gt; ORDINE DI CHIUSURA E CESSAZIONE ATTIVITÀ">
            <text:p>COMMERCIO E ARTIGIANATO -&gt; ORDINE DI CHIUSURA E CESSAZIONE ATT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ORGANIZZAZIONE">
            <text:p>ENTI PUBBLICI IN GENERALE -&gt; ORG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UNE E PROVINCIA -&gt; TRIBUTI LOCALI">
            <text:p>COMUNE E PROVINCIA -&gt; TRIBUTI LOC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NIVERSITÀ -&gt; RISARCIMENTO DANNI">
            <text:p>UNIVERSITÀ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, SERVIZI E FORNITURE -&gt; LICITAZIONE PRIVATA -&gt; FORNITURE">
            <text:p>APPALTI PUBBLICI DI LAVORI, SERVIZI E FORNITURE -&gt; LICITAZIONE PRIVATA -&gt;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VALUTAZIONE">
            <text:p>MILITARI -&gt; VALUT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ROFESSIONI E MESTIERI -&gt; PSICOLOGI">
            <text:p>PROFESSIONI E MESTIERI -&gt; PSICOLO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STATO GIURIDICO">
            <text:p>POLIZIA DI STATO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BENI CULTURALI -&gt; VINCOLO INDIRETTO">
            <text:p>BENI CULTURALI -&gt; VINCOLO INDIRET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ALTRO">
            <text:p>CARABI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MISTI -&gt; AGGIUDICAZIONE">
            <text:p>APPALTI MIST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QUOTE LATTE -&gt; ALTRO">
            <text:p>QUOTE LATTE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NCORSI -&gt; CONCORSI SCUOLA DOCENTI -&gt; ESCLUSIONE">
            <text:p>CONCORSI -&gt; CONCORSI SCUOLA DOCENT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PENITENZIARIA -&gt; TRATTAMENTO ECONOMICO E INDENNITÀ">
            <text:p>POLIZIA PENITENZIARIA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MBIENTE -&gt; PROVVEDIMENTO AUTORIZZATORIO UNICO REGIONALE">
            <text:p>AMBIENTE -&gt; PROVVEDIMENTO AUTORIZZATORIO UNICO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STRUZIONE PUBBLICA -&gt; SCUOLA PRIVATA">
            <text:p>ISTRUZIONE PUBBLICA -&gt; SCUOLA PRIV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ALTRO">
            <text:p>MILITAR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-&gt; RISARCIMENTO DANNI">
            <text:p>ENTI PUBBLIC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IMPIEGATI CIVILI DELLO STATO">
            <text:p>PUBBLICO IMPIEGO -&gt; IMPIEGATI CIVILI DELLO ST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SANITÀ -&gt; ALTRO">
            <text:p>APPALTI SANITÀ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STITUTI DI VIGILANZA -&gt; AUTORIZZAZIONI - REVOCA">
            <text:p>ISTITUTI DI VIGILANZA -&gt; AUTORIZZAZIONI - REVO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, SERVIZI E FORNITURE -&gt; TRATTATIVA PRIVATA -&gt; SERVIZI">
            <text:p>APPALTI PUBBLICI DI LAVORI, SERVIZI E FORNITURE -&gt; TRATTATIVA PRIVATA -&gt; SERVIZ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QUOTE LATTE -&gt; ALTRO">
            <text:p>QUOTE LATT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SEGNANTI -&gt; ALTRO">
            <text:p>INSEGNA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STATO GIURIDICO">
            <text:p>CARABINIERI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STATO GIURIDICO">
            <text:p>MILITARI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QUINAMENTO -&gt; ACUSTICO">
            <text:p>INQUINAMENTO -&gt; ACUST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ALTRO">
            <text:p>MILITA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SSOCIAZIONI E FONDAZIONI -&gt; ALTRO">
            <text:p>ASSOCIAZIONI E FONDAZ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RISARCIMENTO DEL DANNO">
            <text:p>PUBBLICO IMPIEGO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SEGNANTI -&gt; ALTRO">
            <text:p>INSEGNANTI -&gt; ALTR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TRATTAMENTO ECONOMICO E INDENNITÀ">
            <text:p>GUARDIA DI FINANZA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ERVIZI PUBBLICI -&gt; SERVIZI SOCIO-ASSISTENZIALI">
            <text:p>SERVIZI PUBBLICI -&gt; SERVIZI SOCIO-ASSISTENZI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LENZIO DELLA PUBBLICA AMMINISTRAZIONE -&gt; PATENTE DI GUIDA">
            <text:p>SILENZIO DELLA PUBBLICA AMMINISTRAZIONE -&gt; PATENTE DI GUID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TELEVISIONE E RADIO -&gt; ALTRO">
            <text:p>TELEVISIONE E RADI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ROFESSIONI E MESTIERI -&gt; ALBI ED ELENCHI PROFESS. (ABILIT.,ISCRIZ.,SOSP.,RADIAZ.)">
            <text:p>PROFESSIONI E MESTIERI -&gt; ALBI ED ELENCHI PROFESS. (ABILIT.,ISCRIZ.,SOSP.,RADIAZ.)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TRATTAMENTO ECONOMICO E INDENNITÀ">
            <text:p>POLIZIA DI STATO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 AMMINISTRATIVE -&gt; PASSAPORTI">
            <text:p>AUTORIZZAZIONI E CONCESSIONI AMMINISTRATIVE -&gt; PASSAPOR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ITTADINANZA -&gt; PERDITA">
            <text:p>CITTADINANZA -&gt; PERD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, SERVIZI E FORNITURE -&gt; TRATTATIVA PRIVATA -&gt; FORNITURE">
            <text:p>APPALTI PUBBLICI DI LAVORI, SERVIZI E FORNITURE -&gt; TRATTATIVA PRIVATA -&gt;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LEZIONI -&gt; ELEZIONI REGIONALI">
            <text:p>ELEZIONI -&gt; ELEZIONI REG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LEZIONI -&gt; ELEZIONI REGIONALI -&gt; OPERAZIONI ELETTORALI">
            <text:p>ELEZIONI -&gt; ELEZIONI REGIONALI -&gt; OPERAZIONI ELETTOR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VALUTAZIONE">
            <text:p>MILITARI -&gt; VALUT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MBIENTE -&gt; PROVVEDIMENTO AUTORIZZATORIO UNICO REGIONALE">
            <text:p>AMBIENTE -&gt; PROVVEDIMENTO AUTORIZZATORIO UNICO REGION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NON ASSEGNATA">
            <text:p>NON ASSEGNAT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PENITENZIARIA -&gt; TRATTAMENTO DI FINE RAPPORTO, BUONUSCITA">
            <text:p>POLIZIA PENITENZIARIA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STATO GIURIDICO">
            <text:p>CARABINIERI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">
            <text:p>CARABIN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ORDINAMENTO GIUDIZIARIO -&gt; ALTRO">
            <text:p>ORDINAMENTO GIUDIZIARI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NCORSI -&gt; CONCORSI REGIONI -&gt; GRADUATORIA">
            <text:p>CONCORSI -&gt; CONCORSI REGION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MBIENTE -&gt; ACQUE (TUTELA DELLE)">
            <text:p>AMBIENTE -&gt; ACQUE (TUTELA DELL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, SERVIZI E FORNITURE -&gt; TRATTATIVA PRIVATA -&gt; SERVIZI">
            <text:p>APPALTI PUBBLICI DI LAVORI, SERVIZI E FORNITURE -&gt; TRATTATIVA PRIVATA -&gt; SERVIZ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">
            <text:p>CARABIN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ROFESSIONI E MESTIERI -&gt; COMPETENZE PROFESSIONALI">
            <text:p>PROFESSIONI E MESTIERI -&gt; COMPETENZE PROFESS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SOSPENSIONE CAUTELARE">
            <text:p>MILITARI -&gt; SOSPENSIONE CAUTELA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MERCIO, ARTIGIANATO -&gt; ESERCIZIO COMMERCIO AMBULANTE">
            <text:p>COMMERCIO, ARTIGIANATO -&gt; ESERCIZIO COMMERCIO AMBULA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">
            <text:p>CARABIN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TRATTAMENTO DI FINE RAPPORTO, BUONUSCITA">
            <text:p>CARABINIERI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LENZIO DELLA PUBBLICA AMMINISTRAZIONE -&gt; MILITARI">
            <text:p>SILENZIO DELLA PUBBLICA AMMINISTRAZIONE -&gt; MIL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QUOTE LATTE -&gt; ALTRO">
            <text:p>QUOTE LATTE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RISARCIMENTO DANNI">
            <text:p>MILITAR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NIVERSITÀ -&gt; PROFESSORI UNIVERSITARI -&gt; TRATTAMENTO ECONOMICO ED INDENNITÀ">
            <text:p>UNIVERSITÀ -&gt; PROFESSORI UNIVERSITARI -&gt; TRATTAMENTO ECONOMICO ED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CONTROLLI">
            <text:p>ENTI PUBBLICI IN GENERALE -&gt; CONTROL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PROPRIAZIONE PER PUBBLICA UTILITA' -&gt; DICHIARAZIONE DI PUBBLICA UTILITA'">
            <text:p>ESPROPRIAZIONE PER PUBBLICA UTILITA' -&gt; DICHIARAZIONE DI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UNE E PROVINCIA -&gt; BENI DEMANIALI E PATRIMONIALI">
            <text:p>COMUNE E PROVINCIA -&gt; BENI DEMANIALI E PATRIMONI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NIVERSITÀ -&gt; ORGANIZZAZIONE">
            <text:p>UNIVERSITÀ -&gt; ORG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-&gt; ALTRO">
            <text:p>ENTI PUBBLIC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TRATTAMENTO ECONOMICO E INDENNITÀ">
            <text:p>GUARDIA DI FINANZA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PIANO PARTICOLAREGGIATO">
            <text:p>URBANISTICA -&gt; PIANO PARTICOLAREGGI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LENZIO DELLA PUBBLICA AMMINISTRAZIONE -&gt; AGRICOLTURA">
            <text:p>SILENZIO DELLA PUBBLICA AMMINISTRAZIONE -&gt; AGRICOLTU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RISARCIMENTO DANNI">
            <text:p>CARABINIER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PENITENZIARIA -&gt; PROCEDIMENTO DISCIPLINARE">
            <text:p>POLIZIA PENITENZIARIA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RISARCIMENTO DANNI">
            <text:p>ACCESSO AI DOCUMENT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NCORSI -&gt; CONCORSI SCUOLA DOCENTI -&gt; AMMISSIONE">
            <text:p>CONCORSI -&gt; CONCORSI SCUOLA DOC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SOSPENSIONE CAUTELARE">
            <text:p>MILITARI -&gt; SOSPENSIONE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QUOTE LATTE -&gt; ALTRO">
            <text:p>QUOTE LATT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CCIA -&gt; REGOLAMENTI">
            <text:p>CACCIA -&gt; REGOLAM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SANITÀ -&gt; ANNULLAMENTO GARA">
            <text:p>APPALTI SANITÀ -&gt; ANNULLAMENTO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LENZIO DELLA PUBBLICA AMMINISTRAZIONE -&gt; MILITARI">
            <text:p>SILENZIO DELLA PUBBLICA AMMINISTRAZIONE -&gt; MIL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QUOTE LATTE -&gt; ALTRO">
            <text:p>QUOTE LATTE -&gt; ALTR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TTAMENTO DI FINE RAPPORTO, BUONUSCITA">
            <text:p>MILITARI -&gt; TRATTAMENTO DI FINE RAPPORTO, BUONUSCIT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LEZIONI -&gt; ELEZIONI COMUNALI -&gt; LISTE">
            <text:p>ELEZIONI -&gt; ELEZIONI COMUNALI -&gt; LIST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IRCOLAZIONE STRADALE -&gt; ALTRO">
            <text:p>CIRCOLAZIONE STRADAL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CONTROLLI">
            <text:p>ENTI PUBBLICI IN GENERALE -&gt; CONTROL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RISARCIMENTO DEL DANNO">
            <text:p>PUBBLICO IMPIEGO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PENITENZIARIA -&gt; TRATTAMENTO DI FINE RAPPORTO, BUONUSCITA">
            <text:p>POLIZIA PENITENZIARIA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, SERVIZI E FORNITURE -&gt; LICITAZIONE PRIVATA -&gt; SERVIZI">
            <text:p>APPALTI PUBBLICI DI LAVORI, SERVIZI E FORNITURE -&gt; LICITAZIONE PRIVATA -&gt; SERVIZ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INFERMITÀ, LESIONI ED EQUO INDENNIZZO">
            <text:p>CARABINIE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UNE E PROVINCIA -&gt; COMUNITA' MONTANE (COSTIT., ORG.NE, ATTIVITA')">
            <text:p>COMUNE E PROVINCIA -&gt; COMUNITA' MONTANE (COSTIT., ORG.NE, ATTIVITA'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PROPRIAZIONE PER PUBBLICA UTILITÀ -&gt; RISARCIMENTO DANNI">
            <text:p>ESPROPRIAZIONE PER PUBBLICA UTILITÀ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, SERVIZI E FORNITURE -&gt; TRATTATIVA PRIVATA -&gt; FORNITURE">
            <text:p>APPALTI PUBBLICI DI LAVORI, SERVIZI E FORNITURE -&gt; TRATTATIVA PRIVATA -&gt;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RISARCIMENTO DEL DANNO">
            <text:p>PUBBLICO IMPIEGO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ALTRO">
            <text:p>MILITA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TRATTAMENTO DI FINE RAPPORTO, BUONUSCITA">
            <text:p>CARABINIERI -&gt; TRATTAMENTO DI FINE RAPPORTO, BUONUSCIT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ORDINANZE CONTINGIBILI E URGENTI -&gt; COMPETENZA">
            <text:p>ORDINANZE CONTINGIBILI E URGENTI -&gt; COMPET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SEGNANTI -&gt; ALTRO">
            <text:p>INSEGNANTI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SOSPENSIONE CAUTELARE">
            <text:p>MILITARI -&gt; SOSPENSIONE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QUOTE LATTE -&gt; ALTRO">
            <text:p>QUOTE LATTE -&gt; ALTRO</text:p>
          </table:table-cell>
          <table:table-cell office:value-type="float" office:value="11">
            <text:p>1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RMI -&gt; ALTRO">
            <text:p>ARM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NCORSI -&gt; CONCORSI MINISTERI -&gt; GRADUATORIA">
            <text:p>CONCORSI -&gt; CONCORSI MINISTER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MBIENTE -&gt; PIANO PAESISTICO">
            <text:p>AMBIENTE -&gt; PIANO PAESIST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QUOTE LATTE -&gt; ALTRO">
            <text:p>QUOTE LATT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TRATTAMENTO DI FINE RAPPORTO">
            <text:p>PUBBLICO IMPIEGO -&gt; TRATTAMENTO DI FINE RAPPOR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TRATTAMENTO DI FINE RAPPORTO, BUONUSCITA">
            <text:p>CARABINIERI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MISTI -&gt; AGGIUDICAZIONE">
            <text:p>APPALTI MIST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TTAMENTO DI FINE RAPPORTO, BUONUSCITA">
            <text:p>MILITARI -&gt; TRATTAMENTO DI FINE RAPPORTO, BUONUSCI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ERGIA ELETTRICA -&gt; ALTRO">
            <text:p>ENERGIA ELETTR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ITTADINANZA -&gt; PERDITA">
            <text:p>CITTADINANZA -&gt; PERDIT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RIFIUTI -&gt; SMALTIMENTO">
            <text:p>RIFIUTI -&gt; SMALT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IRCOLAZIONE STRADALE -&gt; ALTRO">
            <text:p>CIRCOLAZIONE STRADAL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QUINAMENTO -&gt; ACUSTICO">
            <text:p>INQUINAMENTO -&gt; ACUST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ORGANIZZAZIONE">
            <text:p>ENTI PUBBLICI IN GENERALE -&gt; ORG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RIFIUTI -&gt; SMALTIMENTO">
            <text:p>RIFIUTI -&gt; SMALT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RIFIUTI -&gt; DISCARICHE">
            <text:p>RIFIUTI -&gt; DISCAR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INSEGNANTI SCUOLA MEDIA INFERIORE -&gt; CONCORSO (AMMISSIONE,PROCEDIMENTO)">
            <text:p>PUBBLICO IMPIEGO -&gt; INSEGNANTI SCUOLA MEDIA INFERIORE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ALTRO">
            <text:p>MILITA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SANITÀ -&gt; AMMISSIONE ALTRO CONCORRENTE">
            <text:p>APPALTI SANITÀ -&gt; AMMISSIONE ALTRO CONCORR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TURISMO -&gt; CONTRIBUTI">
            <text:p>TURISMO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MERCIO E ARTIGIANATO -&gt; COMMERCIO AMBULANTE">
            <text:p>COMMERCIO E ARTIGIANATO -&gt; COMMERCIO AMBULA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PIANO PARTICOLAREGGIATO">
            <text:p>URBANISTICA -&gt; PIANO PARTICOLAREGGIA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ERVIZI PUBBLICI -&gt; ALTRI">
            <text:p>SERVIZI PUBBLICI -&gt; ALT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EGNALAZIONE CERTIFICATA DI INIZIO ATTIVITÀ (TRANNE IN EDILIZIA) -&gt; ALTRO">
            <text:p>SEGNALAZIONE CERTIFICATA DI INIZIO ATTIVITÀ (TRANNE IN EDILIZIA)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GRICOLTURA -&gt; ALTRO">
            <text:p>AGRICOLTUR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QUINAMENTO -&gt; ACUSTICO">
            <text:p>INQUINAMENTO -&gt; ACUST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GRICOLTURA E FORESTE -&gt; COOPERATIVE E IMPRESE AGRICOLE">
            <text:p>AGRICOLTURA E FORESTE -&gt; COOPERATIVE E IMPRESE AGRICO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INDEBITO PAGAMENTO E RECUPERO">
            <text:p>PUBBLICO IMPIEGO -&gt; INDEBITO PAGAMENTO E RECUPE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PIANO INSEDIAMENTI PRODUTTIVI">
            <text:p>URBANISTICA -&gt; PIANO INSEDIAMENTI PRODUTTIV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PROGRAMMA PLURIENNALE DI ATTUAZIONE">
            <text:p>URBANISTICA -&gt; PROGRAMMA PLURIENNALE DI ATTU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ERVIZI PUBBLICI -&gt; SERVIZI SOCIO-ASSISTENZIALI">
            <text:p>SERVIZI PUBBLICI -&gt; SERVIZI SOCIO-ASSISTENZI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DUSTRIA -&gt; CONTRIBUTI">
            <text:p>INDUSTRIA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ALTRO">
            <text:p>MILITA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ESPULSIONE">
            <text:p>STRANIERI -&gt; ESPUL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RMI -&gt; ALTRO">
            <text:p>ARM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TRATTAMENTO ECONOMICO E INDENNITÀ">
            <text:p>POLIZIA DI STATO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QUINAMENTO -&gt; ACUSTICO">
            <text:p>INQUINAMENTO -&gt; ACUST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VALUTAZIONE">
            <text:p>MILITARI -&gt; VALUT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IMPIEGATI DEL SERVIZIO SANITARIO NAZIONALE -&gt; COSTITUZIONE DEL RAPPORTO (NOMINA,PROVA,INCARICO)">
            <text:p>PUBBLICO IMPIEGO -&gt; IMPIEGATI DEL SERVIZIO SANITARIO NAZIONALE -&gt; COSTITUZIONE DEL RAPPORTO (NOMINA,PROVA,INCARIC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-&gt; ATTIVITÀ">
            <text:p>ENTI PUBBLICI -&gt; ATT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PIANO INSEDIAMENTI PRODUTTIVI">
            <text:p>URBANISTICA -&gt; PIANO INSEDIAMENTI PRODUTTIV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ED URBANISTICA -&gt; PIANO REGOLATORE GENERALE">
            <text:p>EDILIZIA ED URBANISTICA -&gt; PIANO REGOLATORE GENE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STATO GIURIDICO">
            <text:p>MILITARI -&gt; STATO GIURIDIC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 -&gt; INSEGNE E PUBBLICITA'">
            <text:p>AUTORIZZAZIONI E CONCESSIONI -&gt; INSEGNE E PUBBLIC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LENZIO DELLA PUBBLICA AMMINISTRAZIONE -&gt; AGRICOLTURA">
            <text:p>SILENZIO DELLA PUBBLICA AMMINISTRAZIONE -&gt; AGRICOLTU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TRATTAMENTO DI FINE RAPPORTO, BUONUSCITA">
            <text:p>CARABINIERI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REVISIONE PREZZI -&gt; ALTRO">
            <text:p>REVISIONE PREZZ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LEZIONI -&gt; ELEZIONI REGIONALI -&gt; OPERAZIONI ELETTORALI">
            <text:p>ELEZIONI -&gt; ELEZIONI REGIONALI -&gt; OPERAZIONI ELETTOR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LENZIO DELLA PUBBLICA AMMINISTRAZIONE -&gt; COMUNI">
            <text:p>SILENZIO DELLA PUBBLICA AMMINISTRAZIONE -&gt; COMU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NEL SETTORE DELLA DIFESA -&gt; AGGIUDICAZIONE">
            <text:p>APPALTI NEL SETTORE DELLA DIFESA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TRASFERIMENTO">
            <text:p>GUARDIA DI FINANZA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MERCIO E ARTIGIANATO -&gt; LICENZA DI COMMERCIO">
            <text:p>COMMERCIO E ARTIGIANATO -&gt; LICENZA DI COMMERC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SCUOLA -&gt; ANNULLAMENTO GARA">
            <text:p>APPALTI SCUOLA -&gt; ANNULLAMENTO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SEGNANTI -&gt; ALTRO">
            <text:p>INSEGNANTI -&gt; ALTRO</text:p>
          </table:table-cell>
          <table:table-cell office:value-type="float" office:value="10">
            <text:p>10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ATENTE DI GUIDA -&gt; RITIRO">
            <text:p>PATENTE DI GUIDA -&gt; RITI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ALTRO">
            <text:p>CARABI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NON ASSEGNATA">
            <text:p>NON ASSEGNAT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ERVIZI PUBBLICI -&gt; TELECOMUNICAZIONI -&gt; TELEFONIA MOBILE">
            <text:p>SERVIZI PUBBLICI -&gt; TELECOMUNICAZIONI -&gt; TELEFONIA MOBI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CCIA -&gt; AMBITI TERRITORIALI DI CACCIA">
            <text:p>CACCIA -&gt; AMBITI TERRITORIALI DI CAC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RMI -&gt; ALTRO">
            <text:p>ARM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QUINAMENTO -&gt; LAVORAZIONI E INDUSTRIE INSALUBRI">
            <text:p>INQUINAMENTO -&gt; LAVORAZIONI E INDUSTRIE INSALUBR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ALTRO">
            <text:p>MILITA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INEMATOGRAFIA E TEATRO -&gt; CONTRIBUTI">
            <text:p>CINEMATOGRAFIA E TEATRO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UNI -&gt; IMPIEGATI COMUNALI">
            <text:p>COMUNI -&gt; IMPIEGATI COMU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QUOTE LATTE -&gt; ALTRO">
            <text:p>QUOTE LATTE -&gt; ALTRO</text:p>
          </table:table-cell>
          <table:table-cell office:value-type="float" office:value="13">
            <text:p>13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LENZIO DELLA PUBBLICA AMMINISTRAZIONE -&gt; MILITARI">
            <text:p>SILENZIO DELLA PUBBLICA AMMINISTRAZIONE -&gt; MIL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MBIENTE -&gt; PROVVEDIMENTO AUTORIZZATORIO UNICO REGIONALE">
            <text:p>AMBIENTE -&gt; PROVVEDIMENTO AUTORIZZATORIO UNICO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RISARCIMENTO DANNI">
            <text:p>CARABINIER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REGOLAMENTO EDILIZIO">
            <text:p>EDILIZIA -&gt; REGOLAMENTO EDILIZ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, SERVIZI E FORNITURE -&gt; LICITAZIONE PRIVATA -&gt; FORNITURE">
            <text:p>APPALTI PUBBLICI DI LAVORI, SERVIZI E FORNITURE -&gt; LICITAZIONE PRIVATA -&gt;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QUOTE LATTE -&gt; ALTRO">
            <text:p>QUOTE LATTE -&gt; ALTR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UNE E PROVINCIA -&gt; BENI DEMANIALI E PATRIMONIALI">
            <text:p>COMUNE E PROVINCIA -&gt; BENI DEMANIALI E PATRIMONI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NON ASSEGNATA">
            <text:p>NON ASSEGNA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ITTADINANZA -&gt; PERDITA">
            <text:p>CITTADINANZA -&gt; PERD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PROCEDIMENTO DISCIPLINARE">
            <text:p>GUARDIA DI FINANZA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RISARCIMENTO DANNI">
            <text:p>MILITAR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ED URBANISTICA -&gt; RISARCIMENTO DEL DANNO">
            <text:p>EDILIZIA ED URBANISTICA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FORNITURE -&gt; CONTRATTO">
            <text:p>APPALTI PUBBLICI DI FORNITURE -&gt; CONTRAT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PROGRAMMI COSTRUTTIVI">
            <text:p>EDILIZIA -&gt; PROGRAMMI COSTRUTTIV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INQUADRAMENTO">
            <text:p>POLIZIA DI STATO -&gt; INQUADR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QUINAMENTO -&gt; ACUSTICO">
            <text:p>INQUINAMENTO -&gt; ACUST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RISARCIMENTO DANNI">
            <text:p>MILITAR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 AMMINISTRATIVE -&gt; INSEGNE E PUBBLICITÀ">
            <text:p>AUTORIZZAZIONI E CONCESSIONI AMMINISTRATIVE -&gt; INSEGNE E PUBBLIC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CCIA -&gt; SANZIONI">
            <text:p>CACCIA -&gt; SAN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MERCIO E ARTIGIANATO -&gt; AUTORIZZAZIONE (RILASCIO)">
            <text:p>COMMERCIO E ARTIGIANATO -&gt; AUTORIZZAZIONE (RILASCI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PPALTI MENSA">
            <text:p>APPALTI PUBBLICI DI SERVIZI -&gt; APPALTI MENS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ONOPOLI E DAZI -&gt; TRIBUTI E DIRITTI DOGANALI">
            <text:p>MONOPOLI E DAZI -&gt; TRIBUTI E DIRITTI DOGA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DEMANIO STATALE, REGIONALE -&gt; INIZIO DEMANIALITA'">
            <text:p>DEMANIO STATALE, REGIONALE -&gt; INIZIO DEMANIA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QUOTE LATTE -&gt; ALTRO">
            <text:p>QUOTE LATTE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SOSPENSIONE CAUTELARE">
            <text:p>GUARDIA DI FINANZA -&gt; SOSPENSIONE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ALTRO">
            <text:p>GUARDIA DI FINANZ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RMI -&gt; ALTRO">
            <text:p>ARM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NIVERSITÀ -&gt; PROFESSORI UNIVERSITARI -&gt; TRATTAMENTO ECONOMICO ED INDENNITÀ">
            <text:p>UNIVERSITÀ -&gt; PROFESSORI UNIVERSITARI -&gt; TRATTAMENTO ECONOMICO ED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MERCIO E ARTIGIANATO -&gt; CONTRIBUTI">
            <text:p>COMMERCIO E ARTIGIANATO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, SERVIZI E FORNITURE -&gt; LICITAZIONE PRIVATA -&gt; FORNITURE">
            <text:p>APPALTI PUBBLICI DI LAVORI, SERVIZI E FORNITURE -&gt; LICITAZIONE PRIVATA -&gt;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TTAMENTO DI FINE RAPPORTO, BUONUSCITA">
            <text:p>MILITARI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QUINAMENTO -&gt; ATMOSFERICO">
            <text:p>INQUINAMENTO -&gt; ATMOSFER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MISTI -&gt; AGGIUDICAZIONE">
            <text:p>APPALTI MIST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AVANZAMENTI E PROMOZIONI">
            <text:p>GUARDIA DI FINANZA -&gt; AVANZAMENTI E PROMO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FARMACIA -&gt; DISPENSARIO FARMACEUTICO">
            <text:p>FARMACIA -&gt; DISPENSARIO FARMACEUT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TRATTAMENTO DI FINE RAPPORTO, BUONUSCITA">
            <text:p>CARABINIERI -&gt; TRATTAMENTO DI FINE RAPPORTO, BUONUSCIT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CITTADINI EXTRACOMUNITARI">
            <text:p>STRANIERI -&gt; CITTADINI EXTRACOMUN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LEZIONI -&gt; ELEZIONI REGIONALI -&gt; LISTE">
            <text:p>ELEZIONI -&gt; ELEZIONI REGIONALI -&gt; LI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SEGNANTI -&gt; ALTRO">
            <text:p>INSEGNANTI -&gt; ALTR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CONTROLLI">
            <text:p>ENTI PUBBLICI IN GENERALE -&gt; CONTROL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, SERVIZI E FORNITURE -&gt; TRATTATIVA PRIVATA -&gt; SERVIZI">
            <text:p>APPALTI PUBBLICI DI LAVORI, SERVIZI E FORNITURE -&gt; TRATTATIVA PRIVATA -&gt; SERVIZ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LENZIO DELLA PUBBLICA AMMINISTRAZIONE -&gt; AMBIENTE">
            <text:p>SILENZIO DELLA PUBBLICA AMMINISTRAZIONE -&gt; 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QUOTE LATTE -&gt; ALTRO">
            <text:p>QUOTE LATT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float" office:value="9">
            <text:p>9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NIVERSITÀ -&gt; ORGANIZZAZIONE">
            <text:p>UNIVERSITÀ -&gt; ORG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VALUTAZIONE">
            <text:p>MILITARI -&gt; VALUT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GRICOLTURA E FORESTE -&gt; COOPERATIVE E IMPRESE AGRICOLE">
            <text:p>AGRICOLTURA E FORESTE -&gt; COOPERATIVE E IMPRESE AGRICO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ALTRO">
            <text:p>CARABI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CONTRATTO">
            <text:p>APPALTI PUBBLICI DI SERVIZI -&gt; CONTRAT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ROFESSIONI E MESTIERI -&gt; ALBI ED ELENCHI PROFESS. (ABILIT.,ISCRIZ.,SOSP.,RADIAZ.)">
            <text:p>PROFESSIONI E MESTIERI -&gt; ALBI ED ELENCHI PROFESS. (ABILIT.,ISCRIZ.,SOSP.,RADIAZ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REVISIONE PREZZI -&gt; ALTRO">
            <text:p>REVISIONE PREZZ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ED URBANISTICA -&gt; CONCESSIONE EDILIZIA -&gt; CONCESSIONE IN SANATORIA">
            <text:p>EDILIZIA ED URBANISTICA -&gt; CONCESSIONE EDILIZIA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QUOTE LATTE -&gt; ALTRO">
            <text:p>QUOTE LATT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PROPRIAZIONE PER PUBBLICA UTILITA' -&gt; PROCEDIMENTO,FORMALITA' E TERMINI">
            <text:p>ESPROPRIAZIONE PER PUBBLICA UTILITA' -&gt; PROCEDIMENTO,FORMALITA' E TERMI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NCORSI -&gt; CONCORSI SCUOLA DOCENTI -&gt; COMMISSIONE GIUDICATRICE">
            <text:p>CONCORSI -&gt; CONCORSI SCUOLA DOCENTI -&gt; COMMISSIONE GIUDICATRIC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LEZIONI -&gt; ELEZIONI REGIONALI -&gt; LISTE">
            <text:p>ELEZIONI -&gt; ELEZIONI REGIONALI -&gt; LI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ATENTE DI GUIDA -&gt; GIUDIZIO DI IDONEITÀ">
            <text:p>PATENTE DI GUIDA -&gt; GIUDIZIO DI IDONE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QUOTE LATTE -&gt; ALTRO">
            <text:p>QUOTE LATTE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RISARCIMENTO DANNI">
            <text:p>CARABINIER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SEGNANTI -&gt; ALTRO">
            <text:p>INSEGNA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INQUADRAMENTO">
            <text:p>POLIZIA DI STATO -&gt; INQUADR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ERGIA ELETTRICA -&gt; GESTORI SERVIZI ENERGETICI">
            <text:p>ENERGIA ELETTRICA -&gt; GESTORI SERVIZI ENERGETIC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TRATTAMENTO ECONOMICO E INDENNITÀ">
            <text:p>POLIZIA DI STATO -&gt; TRATTAMENTO ECONOMICO E INDENNITÀ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QUINAMENTO -&gt; ACUSTICO">
            <text:p>INQUINAMENTO -&gt; ACUST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STATO ECONOMICO">
            <text:p>CARABINIERI -&gt; STATO ECONOM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 -&gt; TRASPORTI -&gt; TRASPORTO AEREO">
            <text:p>AUTORIZZAZIONI E CONCESSIONI -&gt; TRASPORTI -&gt; TRASPORTO AERE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MBIENTE -&gt; BONIFICA">
            <text:p>AMBIENTE -&gt; BONIF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SOSPENSIONE CAUTELARE">
            <text:p>MILITARI -&gt; SOSPENSIONE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TÀ PORTUALI -&gt; ALTRO">
            <text:p>AUTORITÀ PORTUAL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, SERVIZI E FORNITURE -&gt; TRATTATIVA PRIVATA -&gt; SERVIZI">
            <text:p>APPALTI PUBBLICI DI LAVORI, SERVIZI E FORNITURE -&gt; TRATTATIVA PRIVATA -&gt; SERVIZ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PIANO INSEDIAMENTI PRODUTTIVI">
            <text:p>URBANISTICA -&gt; PIANO INSEDIAMENTI PRODUTTIV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ORGANIZZAZIONE">
            <text:p>ENTI PUBBLICI IN GENERALE -&gt; ORG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ERVIZIO SANITARIO NAZIONALE -&gt; SANITARI CONVENZIONATI">
            <text:p>SERVIZIO SANITARIO NAZIONALE -&gt; SANITARI CONVENZIONA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REVOCA">
            <text:p>APPALTI PUBBLICI DI SERVIZI -&gt; REVO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TRATTAMENTO ECONOMICO E INDENNITÀ">
            <text:p>POLIZIA DI STATO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PROCEDIMENTO DISCIPLINARE">
            <text:p>GUARDIA DI FINANZA -&gt; PROCEDIMENTO DISCIPLINA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 -&gt; TRASPORTI -&gt; TRASPORTO TERRESTRE">
            <text:p>AUTORIZZAZIONI E CONCESSIONI -&gt; TRASPORTI -&gt; TRASPORTO TERRES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IMPIEGATI DEL SERVIZIO SANITARIO NAZIONALE">
            <text:p>PUBBLICO IMPIEGO -&gt; IMPIEGATI DEL SERVIZIO SANITARIO NAZION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AVANZAMENTI E PROMOZIONI">
            <text:p>GUARDIA DI FINANZA -&gt; AVANZAMENTI E PROMO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ROFESSIONI E MESTIERI -&gt; ALBO NAZIONALE">
            <text:p>PROFESSIONI E MESTIERI -&gt; ALB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LENZIO DELLA PUBBLICA AMMINISTRAZIONE -&gt; AGRICOLTURA">
            <text:p>SILENZIO DELLA PUBBLICA AMMINISTRAZIONE -&gt; AGRICOLTU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NCORSI -&gt; CONCORSI SCUOLA DOCENTI -&gt; ESCLUSIONE">
            <text:p>CONCORSI -&gt; CONCORSI SCUOLA DOCENT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NCORSI -&gt; CONCORSI SANITARI -&gt; GRADUATORIA">
            <text:p>CONCORSI -&gt; CONCORSI SANITAR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PROPRIAZIONE PER PUBBLICA UTILITA' -&gt; OCCUPAZIONE TEMPORANEA E D'URGENZA">
            <text:p>ESPROPRIAZIONE PER PUBBLICA UTILITA' -&gt; OCCUPAZIONE TEMPORANEA E D'URG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ONOPOLI E DAZI -&gt; ALTRO">
            <text:p>MONOPOLI E DAZ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STATO GIURIDICO">
            <text:p>MILITARI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LENZIO DELLA PUBBLICA AMMINISTRAZIONE -&gt; PATENTE DI GUIDA">
            <text:p>SILENZIO DELLA PUBBLICA AMMINISTRAZIONE -&gt; PATENTE DI GUID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ITTADINANZA -&gt; CONCESSIONE">
            <text:p>CITTADINANZA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, SERVIZI E FORNITURE -&gt; TRATTATIVA PRIVATA -&gt; FORNITURE">
            <text:p>APPALTI PUBBLICI DI LAVORI, SERVIZI E FORNITURE -&gt; TRATTATIVA PRIVATA -&gt; FORNITUR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ERVIZI PUBBLICI -&gt; SERVIZI SOCIO-ASSISTENZIALI">
            <text:p>SERVIZI PUBBLICI -&gt; SERVIZI SOCIO-ASSISTENZI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PIANO PARTICOLAREGGIATO">
            <text:p>URBANISTICA -&gt; PIANO PARTICOLAREGGI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 AMMINISTRATIVE -&gt; REVOCA">
            <text:p>AUTORIZZAZIONI E CONCESSIONI AMMINISTRATIVE -&gt; REVO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QUOTE LATTE -&gt; ALTRO">
            <text:p>QUOTE LATTE -&gt; ALTR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SEGNANTI -&gt; ALTRO">
            <text:p>INSEGNANTI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IANO NAZIONALE DI RIPRESA E RESILIENZA (PNRR) -&gt; APPALTI PUBBLICI DI SERVIZI">
            <text:p>PIANO NAZIONALE DI RIPRESA E RESILIENZA (PNRR) -&gt; APPALTI PUBBLICI DI SERVIZ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RISARCIMENTO DANNI">
            <text:p>APPALTI PUBBLICI DI SERVIZ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AVANZAMENTI E PROMOZIONI">
            <text:p>GUARDIA DI FINANZA -&gt; AVANZAMENTI E PROMO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QUOTE LATTE -&gt; ALTRO">
            <text:p>QUOTE LATTE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 -&gt; INSEGNE E PUBBLICITA'">
            <text:p>AUTORIZZAZIONI E CONCESSIONI -&gt; INSEGNE E PUBBLIC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NON ASSEGNATA">
            <text:p>NON ASSEGNA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QUINAMENTO -&gt; LAVORAZIONI E INDUSTRIE INSALUBRI">
            <text:p>INQUINAMENTO -&gt; LAVORAZIONI E INDUSTRIE INSALUB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VALUTAZIONE">
            <text:p>MILITARI -&gt; VALUT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STATO GIURIDICO">
            <text:p>CARABINIERI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ROFESSIONI E MESTIERI -&gt; ALBI ED ELENCHI PROFESS. (ABILIT.,ISCRIZ.,SOSP.,RADIAZ.)">
            <text:p>PROFESSIONI E MESTIERI -&gt; ALBI ED ELENCHI PROFESS. (ABILIT.,ISCRIZ.,SOSP.,RADIAZ.)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MERCIO E ARTIGIANATO -&gt; ORDINE DI CHIUSURA E CESSAZIONE ATTIVITÀ">
            <text:p>COMMERCIO E ARTIGIANATO -&gt; ORDINE DI CHIUSURA E CESSAZIONE ATT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RISARCIMENTO DEL DANNO">
            <text:p>ENTI PUBBLICI IN GENERALE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-&gt; ALTRO">
            <text:p>ENTI PUBBLIC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ROFESSIONI E MESTIERI -&gt; ALBI ED ELENCHI PROFESS. (ABILIT.,ISCRIZ.,SOSP.,RADIAZ.)">
            <text:p>PROFESSIONI E MESTIERI -&gt; ALBI ED ELENCHI PROFESS. (ABILIT.,ISCRIZ.,SOSP.,RADIAZ.)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ROFESSIONI E MESTIERI -&gt; ESERCENTI PROFESSIONI SANITARIE">
            <text:p>PROFESSIONI E MESTIERI -&gt; ESERCENTI PROFESSIONI SANITARI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RMI -&gt; ALTRO">
            <text:p>ARMI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ERVIZI PUBBLICI -&gt; COMUNE, PROVINCIA E COMUNITÀ MONTANA">
            <text:p>SERVIZI PUBBLICI -&gt; COMUNE, PROVINCIA E COMUNITÀ MONTAN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QUOTE LATTE -&gt; ALTRO">
            <text:p>QUOTE LATT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STATO GIURIDICO">
            <text:p>CARABINIERI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">
            <text:p>CARABIN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RIFIUTI -&gt; SMALTIMENTO">
            <text:p>RIFIUTI -&gt; SMALT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TRATTAMENTO DI FINE RAPPORTO, BUONUSCITA">
            <text:p>CARABINIERI -&gt; TRATTAMENTO DI FINE RAPPORTO, BUONUSCI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STATO GIURIDICO">
            <text:p>POLIZIA DI STATO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ECONOMICA E POPOLARE (O RESIDENZIALE PUBBLICA) -&gt; PROGRAMMI COSTRUTTIVI">
            <text:p>EDILIZIA ECONOMICA E POPOLARE (O RESIDENZIALE PUBBLICA) -&gt; PROGRAMMI COSTRUTTIV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LENZIO DELLA PUBBLICA AMMINISTRAZIONE -&gt; POLIZIA DI STATO">
            <text:p>SILENZIO DELLA PUBBLICA AMMINISTRAZIONE -&gt; POLIZIA DI ST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, SERVIZI E FORNITURE -&gt; LICITAZIONE PRIVATA -&gt; OPERE PUBBLICHE">
            <text:p>APPALTI PUBBLICI DI LAVORI, SERVIZI E FORNITURE -&gt; LICITAZIONE PRIVATA -&gt; OPER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INFERMITÀ, LESIONI ED EQUO INDENNIZZO">
            <text:p>GUARDIA DI FINANZA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ZIENDA SANITARIA LOCALE -&gt; ALTRO">
            <text:p>AZIENDA SANITARIA LOCAL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IMPIEGATI DEL SERVIZIO SANITARIO NAZIONALE -&gt; INQUADRAMENTO (IN RUOLO E NELLE QUALIFICHE)">
            <text:p>PUBBLICO IMPIEGO -&gt; IMPIEGATI DEL SERVIZIO SANITARIO NAZIONALE -&gt; INQUADRAMENTO (IN RUOLO E NELLE QUALIFICH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 AMMINISTRATIVE -&gt; INSEGNE E PUBBLICITÀ">
            <text:p>AUTORIZZAZIONI E CONCESSIONI AMMINISTRATIVE -&gt; INSEGNE E PUBBLICITÀ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 AMMINISTRATIVE -&gt; DISTRIBUTORI DI CARBURANTE">
            <text:p>AUTORIZZAZIONI E CONCESSIONI AMMINISTRATIVE -&gt; DISTRIBUTORI DI CARBURA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FORNITURE -&gt; ANNULLAMENTO GARA">
            <text:p>APPALTI PUBBLICI DI FORNITURE -&gt; ANNULLAMENTO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RISARCIMENTO DANNI">
            <text:p>CARABINIER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ROFESSIONI E MESTIERI -&gt; PSICOLOGI">
            <text:p>PROFESSIONI E MESTIERI -&gt; PSICOLO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VALUTAZIONE">
            <text:p>MILITARI -&gt; VALUT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, SERVIZI E FORNITURE -&gt; TRATTATIVA PRIVATA -&gt; SERVIZI">
            <text:p>APPALTI PUBBLICI DI LAVORI, SERVIZI E FORNITURE -&gt; TRATTATIVA PRIVATA -&gt; SERVIZ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PENITENZIARIA -&gt; TRASFERIMENTO">
            <text:p>POLIZIA PENITENZIARIA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INQUADRAMENTO IN RUOLO">
            <text:p>PUBBLICO IMPIEGO -&gt; INQUADRAMENTO IN RUOL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PROPRIAZIONE PER PUBBLICA UTILITÀ -&gt; DECRETO DI ESPROPRIO">
            <text:p>ESPROPRIAZIONE PER PUBBLICA UTILITÀ -&gt; DECRETO DI ESPROPR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ROFESSIONI E MESTIERI -&gt; ESERCENTI PROFESSIONI SANITARIE">
            <text:p>PROFESSIONI E MESTIERI -&gt; ESERCENTI PROFESSIONI SANITARI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-&gt; ALTRO">
            <text:p>ENTI PUBBLIC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LEZIONI -&gt; ELEZIONI COMUNALI -&gt; LISTE">
            <text:p>ELEZIONI -&gt; ELEZIONI COMUNALI -&gt; LIST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ORGANIZZAZIONE">
            <text:p>ENTI PUBBLICI IN GENERALE -&gt; ORG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NEL SETTORE DELLA DIFESA -&gt; AGGIUDICAZIONE">
            <text:p>APPALTI NEL SETTORE DELLA DIFESA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NNULLAMENTO GARA">
            <text:p>APPALTI PUBBLICI DI SERVIZI -&gt; ANNULLAMENTO GAR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ROVINCE -&gt; ALTRO">
            <text:p>PROVINC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ORGANIZZAZIONE">
            <text:p>ENTI PUBBLICI IN GENERALE -&gt; ORG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ALTRO">
            <text:p>URBANIST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TRATTAMENTO ECONOMICO E INDENNITÀ">
            <text:p>GUARDIA DI FINANZA -&gt; TRATTAMENTO ECONOMICO E INDENNITÀ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 -&gt; CERTIFICATO DI AGIBILITÀ">
            <text:p>EDILIZIA -&gt; CONCESSIONE EDILIZIA E PERMESSO DI COSTRUIRE -&gt; CERTIFICATO DI AG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NIVERSITÀ -&gt; BORSE DI STUDIO">
            <text:p>UNIVERSITÀ -&gt; BORSE DI STUDI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LENZIO DELLA PUBBLICA AMMINISTRAZIONE -&gt; BENI CULTURALI">
            <text:p>SILENZIO DELLA PUBBLICA AMMINISTRAZIONE -&gt; BENI CULTUR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AVANZAMENTI E PROMOZIONI">
            <text:p>MILITARI -&gt; AVANZAMENTI E PROMO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NCORSI -&gt; CONCORSI SCUOLA DOCENTI -&gt; GRADUATORIA">
            <text:p>CONCORSI -&gt; CONCORSI SCUOLA DOCENT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LENZIO DELLA PUBBLICA AMMINISTRAZIONE -&gt; AGRICOLTURA">
            <text:p>SILENZIO DELLA PUBBLICA AMMINISTRAZIONE -&gt; AGRICOLTU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, SERVIZI E FORNITURE -&gt; TRATTATIVA PRIVATA -&gt; SERVIZI">
            <text:p>APPALTI PUBBLICI DI LAVORI, SERVIZI E FORNITURE -&gt; TRATTATIVA PRIVATA -&gt; SERVIZ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QUOTE LATTE -&gt; ALTRO">
            <text:p>QUOTE LATTE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NCORSI -&gt; CONCORSI SANITARI -&gt; GRADUATORIA">
            <text:p>CONCORSI -&gt; CONCORSI SANITAR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PIANO PARTICOLAREGGIATO">
            <text:p>URBANISTICA -&gt; PIANO PARTICOLAREGGI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, SERVIZI E FORNITURE -&gt; TRATTATIVA PRIVATA -&gt; SERVIZI">
            <text:p>APPALTI PUBBLICI DI LAVORI, SERVIZI E FORNITURE -&gt; TRATTATIVA PRIVATA -&gt; SERVIZ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ALTRO">
            <text:p>URBANIST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QUOTE LATTE -&gt; ALTRO">
            <text:p>QUOTE LATT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NCORSI -&gt; CONCORSI UNIVERSITARI -&gt; GRADUATORIA">
            <text:p>CONCORSI -&gt; CONCORSI UNIVERSITAR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TRATTAMENTO ECONOMICO E INDENNITÀ">
            <text:p>POLIZIA DI STATO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TRATTAMENTO DI FINE RAPPORTO, BUONUSCITA">
            <text:p>CARABINIERI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, SERVIZI E FORNITURE -&gt; TRATTATIVA PRIVATA -&gt; SERVIZI">
            <text:p>APPALTI PUBBLICI DI LAVORI, SERVIZI E FORNITURE -&gt; TRATTATIVA PRIVATA -&gt; SERVIZ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QUOTE LATTE -&gt; ALTRO">
            <text:p>QUOTE LATT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RMI -&gt; ALTRO">
            <text:p>ARM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LENZIO DELLA PUBBLICA AMMINISTRAZIONE -&gt; MILITARI">
            <text:p>SILENZIO DELLA PUBBLICA AMMINISTRAZIONE -&gt; MIL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, SERVIZI E FORNITURE -&gt; TRATTATIVA PRIVATA -&gt; FORNITURE">
            <text:p>APPALTI PUBBLICI DI LAVORI, SERVIZI E FORNITURE -&gt; TRATTATIVA PRIVATA -&gt;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IMPIEGATI DELLE REGIONI">
            <text:p>PUBBLICO IMPIEGO -&gt; IMPIEGATI DELLE REG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QUOTE LATTE -&gt; ALTRO">
            <text:p>QUOTE LATT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SANITÀ -&gt; ALTRO">
            <text:p>APPALTI SANITÀ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MBIENTE -&gt; VINCOLO PAESAGGISTICO">
            <text:p>AMBIENTE -&gt; VINCOLO PAESAGGIST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MBIENTE -&gt; ABUSI E SANZIONI">
            <text:p>AMBIENTE -&gt; ABUSI E SAN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DECADENZA / PROSCIOGLIMENTO FERMA">
            <text:p>MILITARI -&gt; DECADENZA / PROSCIOGLIMENTO FERM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ALTRO">
            <text:p>URBANIST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RISARCIMENTO DEL DANNO">
            <text:p>PUBBLICO IMPIEGO -&gt; RISARCIMENTO DEL DAN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FARMACIA -&gt; SEDI FARMACEUTICHE (PIANTA ORGANICA, APERTURA,GESTIONE)">
            <text:p>FARMACIA -&gt; SEDI FARMACEUTICHE (PIANTA ORGANICA, APERTURA,GESTION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MERCIO, ARTIGIANATO -&gt; ORARIO E CALENDARIO DI VENDITA">
            <text:p>COMMERCIO, ARTIGIANATO -&gt; ORARIO E CALENDARIO DI VEND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GRICOLTURA E FORESTE -&gt; COOPERATIVE E IMPRESE AGRICOLE">
            <text:p>AGRICOLTURA E FORESTE -&gt; COOPERATIVE E IMPRESE AGRICOLE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PORT -&gt; ALTRO">
            <text:p>SPORT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VALUTAZIONE">
            <text:p>MILITARI -&gt; VALUT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ALTRO">
            <text:p>MILITA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NCORSI -&gt; CONCORSI COMUNI -&gt; CONCORSI RISERVATI">
            <text:p>CONCORSI -&gt; CONCORSI COMUNI -&gt; CONCORSI RISERVA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QUOTE LATTE -&gt; ALTRO">
            <text:p>QUOTE LATTE -&gt; ALTRO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CONTRATTO">
            <text:p>APPALTI PUBBLICI DI SERVIZI -&gt; CONTRAT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INFERMITÀ, LESIONI ED EQUO INDENNIZZO">
            <text:p>CARABINIERI -&gt; INFERMITÀ, LESIONI ED EQUO INDENNIZZ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ROFESSIONI E MESTIERI -&gt; ESERCENTI PROFESSIONI SANITARIE">
            <text:p>PROFESSIONI E MESTIERI -&gt; ESERCENTI PROFESSIONI SANITARI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, SERVIZI E FORNITURE -&gt; TRATTATIVA PRIVATA -&gt; FORNITURE">
            <text:p>APPALTI PUBBLICI DI LAVORI, SERVIZI E FORNITURE -&gt; TRATTATIVA PRIVATA -&gt;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UNI -&gt; OCCUPAZIONE SUOLO PUBBLICO">
            <text:p>COMUNI -&gt; OCCUPAZIONE SUOLO PUBBL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IMPIEGATI DEL SERVIZIO SANITARIO NAZIONALE">
            <text:p>PUBBLICO IMPIEGO -&gt; IMPIEGATI DEL 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FARMACIA -&gt; ALTRO">
            <text:p>FARMAC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STATO GIURIDICO">
            <text:p>POLIZIA DI STATO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PROCEDIMENTO DISCIPLINARE">
            <text:p>GUARDIA DI FINANZA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QUINAMENTO -&gt; LAVORAZIONI E INDUSTRIE INSALUBRI">
            <text:p>INQUINAMENTO -&gt; LAVORAZIONI E INDUSTRIE INSALUBR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NEL SETTORE DELLA DIFESA -&gt; BANDO">
            <text:p>APPALTI NEL SETTORE DELLA DIFESA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">
            <text:p>CARABIN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NIVERSITÀ -&gt; DOTTORATO DI RICERCA">
            <text:p>UNIVERSITÀ -&gt; DOTTORATO DI RICER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VITTIME DEL DOVERE -&gt; RISARCIMENTO DANNI">
            <text:p>VITTIME DEL DOVERE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FORNITURE -&gt; BANDO">
            <text:p>APPALTI PUBBLICI DI FORNITURE -&gt; BAND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VALUTAZIONE">
            <text:p>MILITARI -&gt; VALUT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ITTADINANZA -&gt; PERDITA">
            <text:p>CITTADINANZA -&gt; PERD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VALUTAZIONE">
            <text:p>MILITARI -&gt; VALUT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PIANO PARTICOLAREGGIATO">
            <text:p>URBANISTICA -&gt; PIANO PARTICOLAREGGI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IMPIEGATI CIVILI DELLO STATO">
            <text:p>PUBBLICO IMPIEGO -&gt; IMPIEGATI CIVILI DELLO ST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NCORSI -&gt; CONCORSI ALTRI ENTI">
            <text:p>CONCORSI -&gt; CONCORSI ALTRI 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QUINAMENTO -&gt; ALTRO">
            <text:p>INQUINAMENT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MERCIO E ARTIGIANATO -&gt; ORDINE DI CHIUSURA E CESSAZIONE ATTIVITÀ">
            <text:p>COMMERCIO E ARTIGIANATO -&gt; ORDINE DI CHIUSURA E CESSAZIONE ATT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PROCEDIMENTO DISCIPLINARE">
            <text:p>GUARDIA DI FINANZA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ALTRO">
            <text:p>MILITA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SEGNANTI -&gt; ALTRO">
            <text:p>INSEGNANTI -&gt; ALTRO</text:p>
          </table:table-cell>
          <table:table-cell office:value-type="float" office:value="12">
            <text:p>12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TRATTAMENTO ECONOMICO E INDENNITÀ">
            <text:p>GUARDIA DI FINANZA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, SERVIZI E FORNITURE -&gt; TRATTATIVA PRIVATA -&gt; FORNITURE">
            <text:p>APPALTI PUBBLICI DI LAVORI, SERVIZI E FORNITURE -&gt; TRATTATIVA PRIVATA -&gt; FORNITU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IMPIEGATI CIVILI DELLO STATO -&gt; TRATTAMENTO DI FINE RAPPORTO">
            <text:p>PUBBLICO IMPIEGO -&gt; IMPIEGATI CIVILI DELLO STATO -&gt; TRATTAMENTO DI FINE RAPPOR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MERCIO, ARTIGIANATO -&gt; ORARIO E CALENDARIO DI VENDITA">
            <text:p>COMMERCIO, ARTIGIANATO -&gt; ORARIO E CALENDARIO DI VEND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NCORSI -&gt; CONCORSI SCUOLA DOCENTI -&gt; AMMISSIONE">
            <text:p>CONCORSI -&gt; CONCORSI SCUOLA DOC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RISARCIMENTO DANNI">
            <text:p>ACCESSO AI DOCUMENT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DUSTRIA -&gt; CONTRIBUTI">
            <text:p>INDUSTRIA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NIVERSITÀ -&gt; PROFESSORI UNIVERSITARI -&gt; PROCEDIMENTO DISCIPLINARE">
            <text:p>UNIVERSITÀ -&gt; PROFESSORI UNIVERSITA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PROCEDIMENTO DISCIPLINARE">
            <text:p>GUARDIA DI FINANZA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SEGNANTI -&gt; ABILITAZIONE">
            <text:p>INSEGNANTI -&gt; ABILIT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NTICHITÀ E BELLE ARTI -&gt; VINCOLO STORICO E ARTISTICO">
            <text:p>ANTICHITÀ E BELLE ARTI -&gt; VINCOLO STORICO E ARTIST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ORGANIZZAZIONE">
            <text:p>ENTI PUBBLICI IN GENERALE -&gt; ORG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LENZIO DELLA PUBBLICA AMMINISTRAZIONE -&gt; ACCESSO AI DOCUMENTI">
            <text:p>SILENZIO DELLA PUBBLICA AMMINISTRAZIONE -&gt; ACCESSO AI DOCUM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IMPIEGATI DI ALTRI ENTI PUBBLICI -&gt; CONCORSO (AMMISSIONE,PROCEDIMENTO)">
            <text:p>PUBBLICO IMPIEGO -&gt; IMPIEGATI DI ALTRI ENTI PUBBLICI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PENITENZIARIA -&gt; PROCEDIMENTO DISCIPLINARE">
            <text:p>POLIZIA PENITENZIARIA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INFERMITÀ, LESIONI ED EQUO INDENNIZZO">
            <text:p>CARABINIE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ERVIZI PUBBLICI -&gt; ELETTRICITA'">
            <text:p>SERVIZI PUBBLICI -&gt; ELETTRIC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-&gt; ALTRO">
            <text:p>ENTI PUBBLIC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IMPIEGATI CIVILI DELLO STATO -&gt; INQUADRAMENTO (IN RUOLO E NELLE QUALIFICHE)">
            <text:p>PUBBLICO IMPIEGO -&gt; IMPIEGATI CIVILI DELLO STATO -&gt; INQUADRAMENTO (IN RUOLO E NELLE QUALIFICH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UNE E PROVINCIA -&gt; CONTROLLI SUGLI ATTI">
            <text:p>COMUNE E PROVINCIA -&gt; CONTROLLI SUGLI AT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PIANO PARTICOLAREGGIATO">
            <text:p>URBANISTICA -&gt; PIANO PARTICOLAREGGI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, SERVIZI E FORNITURE -&gt; TRATTATIVA PRIVATA -&gt; FORNITURE">
            <text:p>APPALTI PUBBLICI DI LAVORI, SERVIZI E FORNITURE -&gt; TRATTATIVA PRIVATA -&gt; FORNITU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, SERVIZI E FORNITURE -&gt; TRATTATIVA PRIVATA -&gt; FORNITURE">
            <text:p>APPALTI PUBBLICI DI LAVORI, SERVIZI E FORNITURE -&gt; TRATTATIVA PRIVATA -&gt;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MERCIO, ARTIGIANATO">
            <text:p>COMMERCIO, ARTIGIAN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NON ASSEGNATA">
            <text:p>NON ASSEGNA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DEMANIO E PATRIMONIO -&gt; ALTRO">
            <text:p>DEMANIO E PATRIMONI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RIFIUTI -&gt; DISCARICHE">
            <text:p>RIFIUTI -&gt; DISCAR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BENI CULTURALI -&gt; DICHIARAZIONE DI INTERESSE CULTURALE">
            <text:p>BENI CULTURALI -&gt; DICHIARAZIONE DI INTERESSE CULTU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CONTENZIOSO DIPENDENTI MINISTERI">
            <text:p>PUBBLICO IMPIEGO -&gt; CONTENZIOSO DIPENDENTI MINIST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ROFESSIONI E MESTIERI -&gt; PROMOTORI FINANZIARI -&gt; ALTRO">
            <text:p>PROFESSIONI E MESTIERI -&gt; PROMOTORI FINANZIA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FORNITURE -&gt; ANNULLAMENTO GARA">
            <text:p>APPALTI PUBBLICI DI FORNITURE -&gt; ANNULLAMENTO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MERCIO, ARTIGIANATO -&gt; ORARIO E CALENDARIO DI VENDITA">
            <text:p>COMMERCIO, ARTIGIANATO -&gt; ORARIO E CALENDARIO DI VEND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PERMESSI E TRASFERIMENTI LEGGE N. 104/1992">
            <text:p>PUBBLICO IMPIEGO -&gt; PERMESSI E TRASFERIMENTI LEGGE N. 104/1992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UNI -&gt; TRIBUTI">
            <text:p>COMUNI -&gt; 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STATO GIURIDICO">
            <text:p>MILITARI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CONTROLLI">
            <text:p>ENTI PUBBLICI IN GENERALE -&gt; CONTROLL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QUOTE LATTE -&gt; ALTRO">
            <text:p>QUOTE LATT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ZIENDA SANITARIA LOCALE -&gt; ALTRO">
            <text:p>AZIENDA SANITARIA LOCAL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NNULLAMENTO GARA">
            <text:p>APPALTI PUBBLICI DI SERVIZI -&gt; ANNULLAMENTO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IMPIEGATI CIVILI DELLO STATO -&gt; TRATTAMENTO ECONOMICO IN ATTIVITA' DI SERVIZIO">
            <text:p>PUBBLICO IMPIEGO -&gt; IMPIEGATI CIVILI DELLO STATO -&gt; TRATTAMENTO ECONOMICO IN ATTIVITA' DI SERVIZ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LENZIO DELLA PUBBLICA AMMINISTRAZIONE -&gt; MILITARI">
            <text:p>SILENZIO DELLA PUBBLICA AMMINISTRAZIONE -&gt; MIL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QUOTE LATTE -&gt; ALTRO">
            <text:p>QUOTE LATT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NCORSI -&gt; CONCORSI SANITARI -&gt; ESCLUSIONE">
            <text:p>CONCORSI -&gt; CONCORSI SANITA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LENZIO DELLA PUBBLICA AMMINISTRAZIONE -&gt; APPALTI PUBBLICI DI SERVIZI">
            <text:p>SILENZIO DELLA PUBBLICA AMMINISTRAZIONE -&gt; APPALTI PUBBLICI DI SERVIZ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VALUTAZIONE">
            <text:p>MILITARI -&gt; VALUT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TÀ AMM.VE INDIPENDENTI ED AUT. EQUIPARATE -&gt; AUTORITÀ DEI TRASPORTI">
            <text:p>AUTORITÀ AMM.VE INDIPENDENTI ED AUT. EQUIPARATE -&gt; AUTORITÀ DEI TRASPORT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, SERVIZI E FORNITURE -&gt; TRATTATIVA PRIVATA -&gt; FORNITURE">
            <text:p>APPALTI PUBBLICI DI LAVORI, SERVIZI E FORNITURE -&gt; TRATTATIVA PRIVATA -&gt;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 -&gt; LOTTO, LOTTERIE, GIUOCHI">
            <text:p>AUTORIZZAZIONI E CONCESSIONI -&gt; LOTTO, LOTTERIE, GIUOCH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TRATTAMENTO DI FINE RAPPORTO, BUONUSCITA">
            <text:p>CARABINIERI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QUOTE LATTE -&gt; ALTRO">
            <text:p>QUOTE LATTE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INFERMITÀ, LESIONI ED EQUO INDENNIZZO">
            <text:p>CARABINIE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SOSPENSIONE CAUTELARE">
            <text:p>POLIZIA DI STATO -&gt; SOSPENSIONE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QUINAMENTO -&gt; LAVORAZIONI E INDUSTRIE INSALUBRI">
            <text:p>INQUINAMENTO -&gt; LAVORAZIONI E INDUSTRIE INSALUB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 AMMINISTRATIVE -&gt; INSEGNE E PUBBLICITÀ">
            <text:p>AUTORIZZAZIONI E CONCESSIONI AMMINISTRATIVE -&gt; INSEGNE E PUBBLIC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, SERVIZI E FORNITURE -&gt; TRATTATIVA PRIVATA -&gt; OPERE PUBBLICHE">
            <text:p>APPALTI PUBBLICI DI LAVORI, SERVIZI E FORNITURE -&gt; TRATTATIVA PRIVATA -&gt; OPER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PROPRIAZIONE PER PUBBLICA UTILITÀ -&gt; ACQUISIZIONE SANANTE">
            <text:p>ESPROPRIAZIONE PER PUBBLICA UTILITÀ -&gt; ACQUISIZIONE SANAN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DUSTRIA -&gt; CONTRIBUTI">
            <text:p>INDUSTRIA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VALUTAZIONE">
            <text:p>CARABINIERI -&gt; VALUT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DUSTRIA -&gt; CONTRIBUTI">
            <text:p>INDUSTRIA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NON ASSEGNATA">
            <text:p>NON ASSEGNATA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UNI -&gt; OCCUPAZIONE SUOLO PUBBLICO -&gt; CONCESSIONE">
            <text:p>COMUNI -&gt; OCCUPAZIONE SUOLO PUBBLIC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SOSPENSIONE CAUTELARE">
            <text:p>POLIZIA DI STATO -&gt; SOSPENSIONE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BENI CULTURALI -&gt; DICHIARAZIONE DI INTERESSE CULTURALE">
            <text:p>BENI CULTURALI -&gt; DICHIARAZIONE DI INTERESSE CULTU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LENZIO DELLA PUBBLICA AMMINISTRAZIONE -&gt; PUBBLICO IMPIEGO">
            <text:p>SILENZIO DELLA PUBBLICA AMMINISTRAZIONE -&gt; PUBBLICO IMPIEG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QUOTE LATTE -&gt; ALTRO">
            <text:p>QUOTE LATTE -&gt; ALTR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IMPIEGATI DELLE REGIONI -&gt; CONCORSO (AMMISSIONE,PROCEDIMENTO)">
            <text:p>PUBBLICO IMPIEGO -&gt; IMPIEGATI DELLE REGIONI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UNE E PROVINCIA -&gt; TRIBUTI LOCALI">
            <text:p>COMUNE E PROVINCIA -&gt; TRIBUTI LOC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NTICHITÀ E BELLE ARTI -&gt; TUTELA DELLE COSE D'INTERESSE ARTISTICO">
            <text:p>ANTICHITÀ E BELLE ARTI -&gt; TUTELA DELLE COSE D'INTERESSE ARTIST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STATO GIURIDICO">
            <text:p>MILITARI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IMPIEGATI CIVILI DELLO STATO -&gt; PROCEDIMENTO DISCIPLINARE">
            <text:p>PUBBLICO IMPIEGO -&gt; IMPIEGATI CIVILI DELLO STATO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NIVERSITÀ -&gt; ORGANIZZAZIONE">
            <text:p>UNIVERSITÀ -&gt; ORG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LENZIO DELLA PUBBLICA AMMINISTRAZIONE -&gt; MILITARI">
            <text:p>SILENZIO DELLA PUBBLICA AMMINISTRAZIONE -&gt; MIL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QUINAMENTO -&gt; ATMOSFERICO">
            <text:p>INQUINAMENTO -&gt; ATMOSFER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BANCHE -&gt; RISARCIMENTO DANNI">
            <text:p>BANCHE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PENITENZIARIA -&gt; TRASFERIMENTO">
            <text:p>POLIZIA PENITENZIARIA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ALTRO">
            <text:p>MILITA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DEMANIO E PATRIMONIO -&gt; ALTRO">
            <text:p>DEMANIO E PATRIMONI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ED URBANISTICA -&gt; CONCESSIONE EDILIZIA -&gt; CONCESSIONE IN SANATORIA">
            <text:p>EDILIZIA ED URBANISTICA -&gt; CONCESSIONE EDILIZIA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MUNE E PROVINCIA -&gt; BENI DEMANIALI E PATRIMONIALI">
            <text:p>COMUNE E PROVINCIA -&gt; BENI DEMANIALI E PATRIMONI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GRICOLTURA E FORESTE -&gt; COOPERATIVE E IMPRESE AGRICOLE">
            <text:p>AGRICOLTURA E FORESTE -&gt; COOPERATIVE E IMPRESE AGRICO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PROCEDIMENTO DISCIPLINARE">
            <text:p>GUARDIA DI FINANZA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10">
            <text:p>10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PENITENZIARIA -&gt; INFERMITÀ, LESIONI ED EQUO INDENNIZZO">
            <text:p>POLIZIA PENITENZIARIA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QUOTE LATTE -&gt; ALTRO">
            <text:p>QUOTE LATTE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QUINAMENTO -&gt; ATMOSFERICO">
            <text:p>INQUINAMENTO -&gt; ATMOSFER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MBIENTE -&gt; DANNO AMBIENTALE">
            <text:p>AMBIENTE -&gt; DANNO AMBIENT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LEZIONI -&gt; ELEZIONI COMUNALI -&gt; LISTE">
            <text:p>ELEZIONI -&gt; ELEZIONI COMUNALI -&gt; LIS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ALTRO">
            <text:p>EDILIZIA -&gt; ABUS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VVOCATI LIBERO FORO -&gt; ESAMI DI ABILITAZIONE ALLA PROFESSIONE FORENSE">
            <text:p>AVVOCATI LIBERO FORO -&gt; ESAMI DI ABILITAZIONE ALLA PROFESSIONE FORENS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ERVIZI PUBBLICI -&gt; COMUNE, PROVINCIA E COMUNITÀ MONTANA">
            <text:p>SERVIZI PUBBLICI -&gt; COMUNE, PROVINCIA E COMUNITÀ MONTAN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RISARCIMENTO DANNI">
            <text:p>MILITAR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ORDINANZE CONTINGIBILI E URGENTI -&gt; RISARCIMENTO DANNI">
            <text:p>ORDINANZE CONTINGIBILI E URGENT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STATO GIURIDICO">
            <text:p>POLIZIA DI STATO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TRATTAMENTO ECONOMICO E INDENNITÀ">
            <text:p>POLIZIA DI STATO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VALUTAZIONE">
            <text:p>MILITARI -&gt; VALUT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, SERVIZI E FORNITURE -&gt; LICITAZIONE PRIVATA -&gt; OPERE PUBBLICHE">
            <text:p>APPALTI PUBBLICI DI LAVORI, SERVIZI E FORNITURE -&gt; LICITAZIONE PRIVATA -&gt; OPER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TRASFERIMENTO">
            <text:p>GUARDIA DI FINANZA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PIANO PARTICOLAREGGIATO">
            <text:p>URBANISTICA -&gt; PIANO PARTICOLAREGGI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QUINAMENTO -&gt; IDRICO">
            <text:p>INQUINAMENTO -&gt; IDR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NIVERSITÀ -&gt; PROFESSORI UNIVERSITARI -&gt; PROCEDIMENTO DISCIPLINARE">
            <text:p>UNIVERSITÀ -&gt; PROFESSORI UNIVERSITA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LENZIO DELLA PUBBLICA AMMINISTRAZIONE -&gt; MILITARI">
            <text:p>SILENZIO DELLA PUBBLICA AMMINISTRAZIONE -&gt; MIL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, SERVIZI E FORNITURE -&gt; TRATTATIVA PRIVATA -&gt; OPERE PUBBLICHE">
            <text:p>APPALTI PUBBLICI DI LAVORI, SERVIZI E FORNITURE -&gt; TRATTATIVA PRIVATA -&gt; OPER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SOSPENSIONE CAUTELARE">
            <text:p>MILITARI -&gt; SOSPENSIONE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QUOTE LATTE -&gt; ALTRO">
            <text:p>QUOTE LATTE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CCIA -&gt; ALTRO">
            <text:p>CACC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 -&gt; CONTRIBUTI DI CONCESSIONE">
            <text:p>EDILIZIA -&gt; CONCESSIONE EDILIZIA E PERMESSO DI COSTRUIRE -&gt; CONTRIBUTI DI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 AMMINISTRATIVE -&gt; DECADENZA">
            <text:p>AUTORIZZAZIONI E CONCESSIONI AMMINISTRATIVE -&gt; DECAD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INFERMITÀ, LESIONI ED EQUO INDENNIZZO">
            <text:p>CARABINIE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 -&gt; INSEGNE E PUBBLICITA'">
            <text:p>AUTORIZZAZIONI E CONCESSIONI -&gt; INSEGNE E PUBBLIC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AVANZAMENTI E PROMOZIONI">
            <text:p>CARABINIERI -&gt; AVANZAMENTI E PROMO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, SERVIZI E FORNITURE -&gt; TRATTATIVA PRIVATA -&gt; OPERE PUBBLICHE">
            <text:p>APPALTI PUBBLICI DI LAVORI, SERVIZI E FORNITURE -&gt; TRATTATIVA PRIVATA -&gt; OPER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ERVIZI PUBBLICI -&gt; GAS">
            <text:p>SERVIZI PUBBLICI -&gt; GAS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TRATTAMENTO ECONOMICO E INDENNITÀ">
            <text:p>GUARDIA DI FINANZA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ONCORSI -&gt; CONCORSI DIPENDENTI NON SANITARI ASL E OSPEDALIERI -&gt; GRADUATORIA">
            <text:p>CONCORSI -&gt; CONCORSI DIPENDENTI NON SANITARI ASL E OSPEDALIER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ITTADINANZA -&gt; PERDITA">
            <text:p>CITTADINANZA -&gt; PERD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, SERVIZI E FORNITURE -&gt; TRATTATIVA PRIVATA -&gt; SERVIZI">
            <text:p>APPALTI PUBBLICI DI LAVORI, SERVIZI E FORNITURE -&gt; TRATTATIVA PRIVATA -&gt; SERVIZ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RMI -&gt; ALTRO">
            <text:p>ARMI -&gt; ALTR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QUOTE LATTE -&gt; ALTRO">
            <text:p>QUOTE LATTE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PENITENZIARIA -&gt; TRATTAMENTO DI FINE RAPPORTO, BUONUSCITA">
            <text:p>POLIZIA PENITENZIARIA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MBIENTE -&gt; ABUSI E SANZIONI">
            <text:p>AMBIENTE -&gt; ABUSI E SAN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TRASFERIMENTO">
            <text:p>GUARDIA DI FINANZA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LENZIO DELLA PUBBLICA AMMINISTRAZIONE -&gt; DEMANIO E PATRIMONIO">
            <text:p>SILENZIO DELLA PUBBLICA AMMINISTRAZIONE -&gt; DEMANIO E PATRIMON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TTAMENTO DI FINE RAPPORTO, BUONUSCITA">
            <text:p>MILITARI -&gt; TRATTAMENTO DI FINE RAPPORTO, BUONUSCI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QUINAMENTO -&gt; LAVORAZIONI E INDUSTRIE INSALUBRI">
            <text:p>INQUINAMENTO -&gt; LAVORAZIONI E INDUSTRIE INSALUBR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QUINAMENTO -&gt; IDRICO">
            <text:p>INQUINAMENTO -&gt; IDR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INFERMITÀ, LESIONI ED EQUO INDENNIZZO">
            <text:p>POLIZIA DI STATO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RISARCIMENTO DEL DANNO">
            <text:p>PUBBLICO IMPIEGO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QUOTE LATTE -&gt; ALTRO">
            <text:p>QUOTE LATTE -&gt; ALTR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OLIZIA DI STATO -&gt; TRATTAMENTO ECONOMICO E INDENNITÀ">
            <text:p>POLIZIA DI STATO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ERVIZI PUBBLICI -&gt; ELETTRICITÀ">
            <text:p>SERVIZI PUBBLICI -&gt; ELETTRICITÀ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TRATTAMENTO DI FINE RAPPORTO, BUONUSCITA">
            <text:p>CARABINIERI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MISTI -&gt; AGGIUDICAZIONE">
            <text:p>APPALTI MIST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TRATTAMENTO DI FINE RAPPORTO, BUONUSCITA">
            <text:p>MILITARI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, SERVIZI E FORNITURE -&gt; TRATTATIVA PRIVATA -&gt; SERVIZI">
            <text:p>APPALTI PUBBLICI DI LAVORI, SERVIZI E FORNITURE -&gt; TRATTATIVA PRIVATA -&gt; SERVIZ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STRUZIONE PUBBLICA -&gt; STUDENTI -&gt; ALTRO">
            <text:p>ISTRUZIONE PUBBLICA -&gt; STUD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">
            <text:p>CARABIN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, SERVIZI E FORNITURE -&gt; TRATTATIVA PRIVATA -&gt; FORNITURE">
            <text:p>APPALTI PUBBLICI DI LAVORI, SERVIZI E FORNITURE -&gt; TRATTATIVA PRIVATA -&gt;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RISARCIMENTO DANNI">
            <text:p>MILITAR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DECADENZA / PROSCIOGLIMENTO FERMA">
            <text:p>MILITARI -&gt; DECADENZA / PROSCIOGLIMENTO FERM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GUARDIA DI FINANZA -&gt; TRATTAMENTO ECONOMICO E INDENNITÀ">
            <text:p>GUARDIA DI FINANZA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QUOTE LATTE -&gt; ALTRO">
            <text:p>QUOTE LATTE -&gt; ALTR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NIVERSITÀ -&gt; PROFESSORI UNIVERSITARI -&gt; TRATTAMENTO ECONOMICO ED INDENNITÀ">
            <text:p>UNIVERSITÀ -&gt; PROFESSORI UNIVERSITARI -&gt; TRATTAMENTO ECONOMICO ED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ANITÀ PUBBLICA -&gt; ACCREDITAMENTO">
            <text:p>SANITÀ PUBBLICA -&gt; ACCREDIT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MILITARI -&gt; VALUTAZIONE">
            <text:p>MILITARI -&gt; VALUT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, SERVIZI E FORNITURE -&gt; TRATTATIVA PRIVATA -&gt; SERVIZI">
            <text:p>APPALTI PUBBLICI DI LAVORI, SERVIZI E FORNITURE -&gt; TRATTATIVA PRIVATA -&gt; SERVIZ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QUOTE LATTE -&gt; ALTRO">
            <text:p>QUOTE LATTE -&gt; ALTR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PENSIONI">
            <text:p>CARABINIERI -&gt; PEN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INSEGNANTI -&gt; ALTRO">
            <text:p>INSEGNANTI -&gt; ALTRO</text:p>
          </table:table-cell>
          <table:table-cell office:value-type="float" office:value="10">
            <text:p>10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RMI -&gt; ALTRO">
            <text:p>ARM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ORGANIZZAZIONE">
            <text:p>ENTI PUBBLICI IN GENERALE -&gt; ORG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 -&gt; DISTRIBUTORI DI CARBURANTE">
            <text:p>AUTORIZZAZIONI E CONCESSIONI -&gt; DISTRIBUTORI DI CARBURA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 AMMINISTRATIVE -&gt; INSEGNE E PUBBLICITÀ">
            <text:p>AUTORIZZAZIONI E CONCESSIONI AMMINISTRATIVE -&gt; INSEGNE E PUBBLIC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STATO ECONOMICO">
            <text:p>CARABINIERI -&gt; STATO ECONOM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, SERVIZI E FORNITURE -&gt; LICITAZIONE PRIVATA -&gt; FORNITURE">
            <text:p>APPALTI PUBBLICI DI LAVORI, SERVIZI E FORNITURE -&gt; LICITAZIONE PRIVATA -&gt; FORNITU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DILIZIA ECONOMICA E POPOLARE (O RESIDENZIALE PUBBLICA) -&gt; OCCUPAZIONE ABUSIVA">
            <text:p>EDILIZIA ECONOMICA E POPOLARE (O RESIDENZIALE PUBBLICA) -&gt; OCCUPAZIONE ABUSIV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LEZIONI -&gt; ELEZIONI COMUNALI -&gt; LISTE">
            <text:p>ELEZIONI -&gt; ELEZIONI COMUNALI -&gt; LI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ATENTE DI GUIDA -&gt; ALTRO">
            <text:p>PATENTE DI GUID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RMI -&gt; ALTRO">
            <text:p>ARM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UNIVERSITÀ -&gt; PROFESSORI UNIVERSITARI -&gt; PROFESSORI ASSOCIATI">
            <text:p>UNIVERSITÀ -&gt; PROFESSORI UNIVERSITARI -&gt; PROFESSORI ASSOCIA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TRIESTE">
            <text:p>TAR FRIULI VENEZIA GIULIATRIESTE</text:p>
          </table:table-cell>
          <table:table-cell office:value-type="string" office:string-value="PUBBLICO IMPIEGO -&gt; IMPIEGATI COMUNALI E PROVINCIALI -&gt; CONCORSO (AMMISSIONE,PROCEDIMENTO)">
            <text:p>PUBBLICO IMPIEGO -&gt; IMPIEGATI COMUNALI E PROVINCIALI -&gt; CONCORSO (AMMISSIONE,PROCEDIMENTO)</text:p>
          </table:table-cell>
          <table:table-cell office:value-type="float" office:value="1">
            <text:p>1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