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07-04">
            <text:p>2017-07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29">
            <text:p>2022-03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1">
            <text:p>2021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29">
            <text:p>2021-09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3">
            <text:p>2020-07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8">
            <text:p>2021-03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5-03">
            <text:p>2022-05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3">
            <text:p>2021-10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2">
            <text:p>2023-03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8">
            <text:p>2020-06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7">
            <text:p>2025-09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5-29">
            <text:p>2020-05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1-18">
            <text:p>2024-01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12-11">
            <text:p>2018-12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1">
            <text:p>2018-02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7">
            <text:p>2019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8-02-02">
            <text:p>2018-02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0">
            <text:p>2019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05-23">
            <text:p>2017-05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1">
            <text:p>2020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6">
            <text:p>2025-06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26">
            <text:p>2022-09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4">
            <text:p>2018-07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06-16">
            <text:p>2020-06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17">
            <text:p>2021-12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1">
            <text:p>2018-0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7-05-29">
            <text:p>2017-05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15">
            <text:p>2017-11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2-01">
            <text:p>2022-0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02-05">
            <text:p>2019-0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02-27">
            <text:p>2024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01">
            <text:p>2021-03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9-19">
            <text:p>2023-09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12-10">
            <text:p>2019-1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7">
            <text:p>2018-09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12-13">
            <text:p>2022-1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4">
            <text:p>2018-06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02-03">
            <text:p>2017-02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6">
            <text:p>2022-06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8">
            <text:p>2024-07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15">
            <text:p>2020-06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3">
            <text:p>2022-02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01">
            <text:p>2022-0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10-12">
            <text:p>2021-10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1">
            <text:p>2019-05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2">
            <text:p>2022-09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3">
            <text:p>2024-09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20">
            <text:p>2022-07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3">
            <text:p>2023-04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02-25">
            <text:p>2020-02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1">
            <text:p>2019-03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6">
            <text:p>2022-03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9">
            <text:p>2020-04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5">
            <text:p>2025-05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7">
            <text:p>2019-10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05-14">
            <text:p>2024-05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16">
            <text:p>2017-11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3-15">
            <text:p>2022-03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1-08-31">
            <text:p>2021-08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10-16">
            <text:p>2018-10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2">
            <text:p>2017-0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5-24">
            <text:p>2022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4">
            <text:p>2018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5">
            <text:p>2022-05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03-19">
            <text:p>2019-03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8-01-09">
            <text:p>2018-0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1">
            <text:p>2019-12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7">
            <text:p>2022-11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06-18">
            <text:p>2019-06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02-25">
            <text:p>2020-02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5-04">
            <text:p>2021-05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03">
            <text:p>2022-05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17">
            <text:p>2022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5">
            <text:p>2018-03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7">
            <text:p>2020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9-03-19">
            <text:p>2019-03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03-14">
            <text:p>2017-03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15">
            <text:p>2018-11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11-12">
            <text:p>2019-1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03-19">
            <text:p>2024-03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5">
            <text:p>2018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3">
            <text:p>2022-10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2">
            <text:p>2023-04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31">
            <text:p>2017-07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3-16">
            <text:p>2021-03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06-16">
            <text:p>2020-06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2-04-05">
            <text:p>2022-04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4">
            <text:p>2021-0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16">
            <text:p>2021-06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04-11">
            <text:p>2017-04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10-13">
            <text:p>2020-10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3">
            <text:p>2023-04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4-03-19">
            <text:p>2024-03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9">
            <text:p>2020-07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3">
            <text:p>2022-10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16">
            <text:p>2017-11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1-17">
            <text:p>2022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1">
            <text:p>2019-04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7">
            <text:p>2020-05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2">
            <text:p>2023-03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1-09">
            <text:p>2018-0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07-18">
            <text:p>2024-07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1">
            <text:p>2017-02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1">
            <text:p>2019-07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9">
            <text:p>2020-04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15">
            <text:p>2018-1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9-11">
            <text:p>2018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8">
            <text:p>2024-0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27">
            <text:p>2020-11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4-04-16">
            <text:p>2024-04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8">
            <text:p>2018-10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1">
            <text:p>2021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9-05-20">
            <text:p>2019-05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7-03">
            <text:p>2018-07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3-09-19">
            <text:p>2023-09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6">
            <text:p>2021-06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09-21">
            <text:p>2021-09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8">
            <text:p>2017-09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04">
            <text:p>2021-0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7">
            <text:p>2019-10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5">
            <text:p>2021-04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9-04-09">
            <text:p>2019-04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03">
            <text:p>2021-02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7">
            <text:p>2021-06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06-13">
            <text:p>2017-06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09-12">
            <text:p>2017-09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9-12-10">
            <text:p>2019-1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29">
            <text:p>2022-12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2">
            <text:p>2018-04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7">
            <text:p>2020-0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2-01">
            <text:p>2022-0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2">
            <text:p>2019-1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0">
            <text:p>2024-12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04-16">
            <text:p>2024-04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12-12">
            <text:p>2017-1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03-17">
            <text:p>2020-03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25">
            <text:p>2022-03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2-06-14">
            <text:p>2022-06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16">
            <text:p>2020-06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5">
            <text:p>2025-05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11-15">
            <text:p>2018-1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2-20">
            <text:p>2018-0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31">
            <text:p>2023-05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03">
            <text:p>2022-02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4-05-14">
            <text:p>2024-05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15">
            <text:p>2017-11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5">
            <text:p>2018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12-12">
            <text:p>2017-1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06-15">
            <text:p>2021-06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8">
            <text:p>2024-07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8-10-16">
            <text:p>2018-10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11-13">
            <text:p>2018-11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5-30">
            <text:p>2023-05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04">
            <text:p>2022-10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2-25">
            <text:p>2020-02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6-12">
            <text:p>2018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03-16">
            <text:p>2021-03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7">
            <text:p>2022-03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2-09-12">
            <text:p>2022-09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6">
            <text:p>2025-06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5">
            <text:p>2017-06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13">
            <text:p>2019-1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11-09">
            <text:p>2021-1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4-05">
            <text:p>2022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9-06-18">
            <text:p>2019-06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01-15">
            <text:p>2019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05-19">
            <text:p>2020-05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7">
            <text:p>2020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09">
            <text:p>2022-07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7-05">
            <text:p>2022-07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7">
            <text:p>2022-07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1">
            <text:p>2019-05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06-26">
            <text:p>2025-06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05">
            <text:p>2022-07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04-09">
            <text:p>2019-04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1">
            <text:p>2019-07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7">
            <text:p>2022-03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7-05">
            <text:p>2022-07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12-14">
            <text:p>2021-1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10-11">
            <text:p>2022-10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3">
            <text:p>2017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2">
            <text:p>2019-12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03-17">
            <text:p>2020-03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06">
            <text:p>2021-05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6">
            <text:p>2022-03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0">
            <text:p>2023-07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7">
            <text:p>2021-12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0">
            <text:p>2019-06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7">
            <text:p>2025-02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13">
            <text:p>2020-1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6-15">
            <text:p>2021-06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1">
            <text:p>2023-06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10-15">
            <text:p>2019-10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11-14">
            <text:p>2017-1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4-12-10">
            <text:p>2024-12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05-04">
            <text:p>2021-05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24">
            <text:p>2022-05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2-06-16">
            <text:p>2022-06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1">
            <text:p>2019-12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7-18">
            <text:p>2023-07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06">
            <text:p>2021-05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2">
            <text:p>2018-04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12">
            <text:p>2023-12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7">
            <text:p>2021-06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4">
            <text:p>2021-10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1">
            <text:p>2020-05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2">
            <text:p>2023-04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03-14">
            <text:p>2017-03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3-07-18">
            <text:p>2023-07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1">
            <text:p>2017-0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09-12">
            <text:p>2017-09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10-17">
            <text:p>2017-10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4-07-18">
            <text:p>2024-07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09">
            <text:p>2021-1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05-19">
            <text:p>2020-05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8-09-11">
            <text:p>2018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5">
            <text:p>2017-06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11-14">
            <text:p>2017-11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3">
            <text:p>2021-10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11-15">
            <text:p>2022-11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2-28">
            <text:p>2023-02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3">
            <text:p>2019-1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27">
            <text:p>2022-07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4">
            <text:p>2021-10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02-27">
            <text:p>2025-02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7">
            <text:p>2019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11">
            <text:p>2018-12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1">
            <text:p>2020-05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3">
            <text:p>2017-04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5">
            <text:p>2018-03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05">
            <text:p>2022-05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7-03">
            <text:p>2018-07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31">
            <text:p>2023-05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1-11-09">
            <text:p>2021-1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2-06-14">
            <text:p>2022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02-21">
            <text:p>2017-02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0-04-07">
            <text:p>2020-04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4">
            <text:p>2019-11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8">
            <text:p>2021-03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6">
            <text:p>2020-0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7">
            <text:p>2025-09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8">
            <text:p>2024-0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6">
            <text:p>2022-06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2">
            <text:p>2023-10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1">
            <text:p>2019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02-03">
            <text:p>2017-02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3-21">
            <text:p>2023-03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14">
            <text:p>2019-11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2">
            <text:p>2017-02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8">
            <text:p>2020-06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2-07-05">
            <text:p>2022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9-01-15">
            <text:p>2019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7">
            <text:p>2018-09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1-03-16">
            <text:p>2021-03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8-11-13">
            <text:p>2018-1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2">
            <text:p>2022-09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8">
            <text:p>2018-10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8">
            <text:p>2017-09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1">
            <text:p>2023-06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05-15">
            <text:p>2025-05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12-12">
            <text:p>2023-12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8-02-02">
            <text:p>2018-0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04-11">
            <text:p>2017-04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7-02-21">
            <text:p>2017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8-12-11">
            <text:p>2018-12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6">
            <text:p>2021-06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5">
            <text:p>2021-04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5-06-26">
            <text:p>2025-06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19-05-20">
            <text:p>2019-05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1-10-12">
            <text:p>2021-10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7-26">
            <text:p>2022-07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06-13">
            <text:p>2017-06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17-10-17">
            <text:p>2017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3">
            <text:p>2021-02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2">
            <text:p>2023-10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7">
            <text:p>2025-02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20">
            <text:p>2023-07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10-18">
            <text:p>2018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7-18">
            <text:p>2024-07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9">
            <text:p>2020-07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3-04-11">
            <text:p>2023-04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1">
            <text:p>2019-04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A SEZIONI RIUNITE">
            <text:p>ADUNANZA A SEZIONI RIUNITE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3">
            <text:p>2022-02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15">
            <text:p>2020-10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3-03-21">
            <text:p>2023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6">
            <text:p>2020-0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8">
            <text:p>2021-07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7">
            <text:p>2021-12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7">
            <text:p>2022-11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3">
            <text:p>033</text:p>
          </table:table-cell>
          <table:table-cell office:value-type="string" office:string-value="CGA CONSULTIVE - PALERMO">
            <text:p>CGA CONSULTIVE - PALERM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ADUNANZA DI SEZIONE">
            <text:p>ADUNANZA DI SEZIONE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2">
            <text:p>032</text:p>
          </table:table-cell>
          <table:table-cell office:value-type="string" office:string-value="CGA GIURISDIZIONALE - PALERMO">
            <text:p>CGA GIURISDIZIONALE - PALERMO</text:p>
          </table:table-cell>
          <table:table-cell office:value-type="string" office:string-value="1">
            <text:p>1</text:p>
          </table:table-cell>
          <table:table-cell office:value-type="string" office:string-value="SEZIONE I">
            <text:p>SEZIONE I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